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4-1-1">
      <style:table-column-properties style:rel-column-width="66*"/>
    </style:style>
    <style:style style:family="table-column" style:parent-style-name="colspec" style:name="id1-3-2-2-12-4-1-2">
      <style:table-column-properties style:rel-column-width="29*"/>
    </style:style>
  </office:automatic-styles>
  <office:body>
    <office:text>
      <text:p text:style-name="new_page_staatscourant"/>
      <text:p text:style-name="single-kop-titel">Aanwijzingsbesluit elektronische kanalen gemeente Heusden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Intitulé</text:span> </text:p>
            <text:p text:style-name="al"/>
            <text:p text:style-name="al"/>
            <text:p text:style-name="al">Besluit van de raad, het college van burgemeester en wethouders, en de burgemeester van de gemeente Heusden tot aanwijzing van elektronische kanalen voor het indienen van berichten in de zin van artikel 2:13, tweede lid, van de Algemene wet bestuursrecht (Aanwijzingsbesluit elektronische kanalen gemeente Heusden 2026) </text:p>
            <text:p text:style-name="al"/>
            <text:p text:style-name="al"/>
            <text:p text:style-name="al">De raad, het college van burgemeester en wethouders en de burgemeester van gemeente Heusden, ieder voor zover het zijn bevoegdheid betreft<text:span text:style-name="nadrukcur">,</text:span><text:span text:style-name="nadrukcur"/></text:p>
            <text:p text:style-name="al"/>
            <text:p text:style-name="al"/>
            <text:p text:style-name="al">Overwegende dat:</text:p>
            <text:p text:style-name="al"/>
            <text:p text:style-name="al"/>
            <text:p text:style-name="al">de Wet modernisering elektronisch bestuurlijk verkeer inwoners en bedrijven het recht geeft om ieder formeel bericht via een elektronisch kanaal aan de gemeente te versturen;</text:p>
            <text:p text:style-name="al"/>
            <text:p text:style-name="al">de bestuursorganen van de gemeente daarom de elektronische kanalen moeten aanwijzen die inwoners, bedrijven en anderen voor deze officiële berichten moeten gebruiken;</text:p>
            <text:p text:style-name="al"/>
            <text:p text:style-name="al">gelet op artikel 2:13, tweede lid, van de Algemene wet bestuursrecht, besluiten vast te stellen het:</text:p>
            <text:p text:style-name="al"/>
            <text:p text:style-name="al">Aanwijzingsbesluit elektronische kanalen gemeente Heusden 2026:</text:p>
            <text:p text:style-name="al"/>
            <text:p text:style-name="al"/>
          </text:section>
          <text:section text:name="artikel_id1-3-2-2-2" text:style-name="artikel">
            <text:p text:style-name="artikel_kop_titel"><text:span text:style-name="artikel_kop_label">Artikel</text:span> <text:span text:style-name="artikel_kop_nr">1</text:span> Definities</text:p>
            <text:p text:style-name="al"/>
            <text:p text:style-name="al">Dit besluit verstaat onder:</text:p>
            <text:p text:style-name="al">bericht: een bericht als bedoeld in artikel 2:13, eerste lid, van de Algemene wet bestuursrecht;</text:p>
            <text:p text:style-name="al">kanaal: een aangewezen wijze van elektronisch verzenden van berichten als bedoeld in artikel 2:13, eerste lid, van de Algemene wet bestuursrecht.</text:p>
            <text:p text:style-name="al"/>
          </text:section>
          <text:section text:name="artikel_id1-3-2-2-3" text:style-name="artikel">
            <text:p text:style-name="artikel_kop_titel"><text:span text:style-name="artikel_kop_label">Artikel</text:span> <text:span text:style-name="artikel_kop_nr">2</text:span> Aanwijzing kanalen</text:p>
            <text:p text:style-name="al"/>
            <text:p text:style-name="al">Voor berichten die de verzender uit eigen beweging indient, worden de specifieke webformulieren aangewezen zoals vermeld in het als bijlage bijgevoegde overzicht;</text:p>
            <text:p text:style-name="al">Voor berichten die op verzoek van de gemeente worden ingediend, wordt de in de uitnodiging aangewezen elektronische wijze van verzenden als kanaal gebruikt. </text:p>
            <text:p text:style-name="al">In afwijking van het eerste en tweede lid wordt, voor berichten waarvoor in dit aanwijzingsbesluit geen expliciet kanaal is aangewezen en voor zover de wet niet anders bepaalt, het algemene contactformulier van de gemeente aangewezen.</text:p>
            <text:p text:style-name="al"/>
          </text:section>
          <text:section text:name="artikel_id1-3-2-2-4" text:style-name="artikel">
            <text:p text:style-name="artikel_kop_titel"><text:span text:style-name="artikel_kop_label">Artikel</text:span> <text:span text:style-name="artikel_kop_nr">3</text:span> Kanaal Omgevingswet</text:p>
            <text:p text:style-name="al"/>
            <text:p text:style-name="al">In afwijking van artikel 2 wordt voor berichten die deel uitmaken van een procedure over een omgevingsvergunning het Omgevingsloket als kanaal aangewezen. </text:p>
            <text:p text:style-name="al"/>
          </text:section>
          <text:section text:name="artikel_id1-3-2-2-5" text:style-name="artikel">
            <text:p text:style-name="artikel_kop_titel"><text:span text:style-name="artikel_kop_label">Artikel</text:span> <text:span text:style-name="artikel_kop_nr">4</text:span> Kanaal Ketenpartners</text:p>
            <text:p text:style-name="al"/>
            <text:p text:style-name="al">Voor berichten die de verzender uit eigen beweging indient bij een organisatie die een bepaalde taak uitvoert voor de gemeente, geldt dat berichten worden ingediend via het door die organisatie voor het bericht gehanteerde kanaal.</text:p>
            <text:p text:style-name="al"/>
          </text:section>
          <text:section text:name="artikel_id1-3-2-2-6" text:style-name="artikel">
            <text:p text:style-name="artikel_kop_titel"><text:span text:style-name="artikel_kop_label">Artikel</text:span> <text:span text:style-name="artikel_kop_nr">5</text:span> Initiatief gemeente</text:p>
            <text:p text:style-name="al"/>
            <text:p text:style-name="al">De gemeente Heusden kan een bericht dat aan één of meer geadresseerden is gericht, digitaal verzenden. Dit kan als de geadresseerde duidelijk heeft aangegeven dat diegene langs deze weg bereikbaar is voor berichten. Het uitgangspunt is dat wat digitaal binnenkomt, ook digitaal beantwoord (verzonden) wordt naar de verzender.</text:p>
            <text:p text:style-name="al"/>
          </text:section>
          <text:section text:name="artikel_id1-3-2-2-7" text:style-name="artikel">
            <text:p text:style-name="artikel_kop_titel"><text:span text:style-name="artikel_kop_label">Artikel</text:span> <text:span text:style-name="artikel_kop_nr">6</text:span> Inwerkingtreding besluit</text:p>
            <text:p text:style-name="al"/>
            <text:p text:style-name="al">Dit besluit treedt in werking op 1 maart 2026.</text:p>
            <text:p text:style-name="al"/>
          </text:section>
          <text:section text:name="artikel_id1-3-2-2-8" text:style-name="artikel">
            <text:p text:style-name="artikel_kop_titel"><text:span text:style-name="artikel_kop_label">Artikel</text:span> <text:span text:style-name="artikel_kop_nr">7</text:span> Citeertitel</text:p>
            <text:p text:style-name="al"/>
            <text:p text:style-name="al">Dit besluit wordt aangehaald als: Aanwijzingsbesluit elektronische kanalen gemeente Heusden 2026.</text:p>
            <text:p text:style-name="al"/>
            <text:p text:style-name="al"/>
            <text:p text:style-name="al">Aldus vastgesteld op 9 december 2025.</text:p>
            <text:p text:style-name="al"/>
            <text:p text:style-name="al">De burgemeester, </text:p>
            <text:p text:style-name="al"/>
            <text:p text:style-name="al"/>
            <text:p text:style-name="al">Aldus vastgesteld in de openbare raadsvergadering van 10 februari 2026.</text:p>
            <text:p text:style-name="al"/>
            <text:p text:style-name="al">De voorzitter,</text:p>
            <text:p text:style-name="al"/>
            <text:p text:style-name="al">De griffier </text:p>
            <text:p text:style-name="al"/>
            <text:p text:style-name="al"/>
            <text:p text:style-name="al">Aldus vastgesteld in de vergadering van het college van burgemeester en wethouders van 9 december 2025. </text:p>
            <text:p text:style-name="al"/>
            <text:p text:style-name="al">De burgemeester, </text:p>
            <text:p text:style-name="al"/>
            <text:p text:style-name="al"/>
            <text:p text:style-name="al"/>
            <text:p text:style-name="al">De secretaris </text:p>
            <text:p text:style-name="al"/>
            <text:p text:style-name="al"/>
            <text:p text:style-name="al"/>
          </text:section>
          <text:section text:name="artikel_id1-3-2-2-9" text:style-name="artikel">
            <text:p text:style-name="artikel_kop_titel"><text:span text:style-name="artikel_kop_label">Toelichting</text:span> </text:p>
            <text:p text:style-name="al"/>
            <text:p text:style-name="al">Op 1 januari 2026 treedt de Wet modernisering elektronisch bestuurlijk verkeer (hierna: Wmebv) in werking. Eén onderdeel van de wet is al op 1 januari 2024 in werking getreden, namelijk de zorgplicht voor het bieden van passende ondersteuning. Met deze wet wordt onder andere afdeling 2.3 van de Algemene wet bestuursrecht (Awb) gewijzigd. </text:p>
            <text:p text:style-name="al"/>
            <text:p text:style-name="al">De Wmebv geeft iedereen het recht om zogenoemde formele berichten – dat wil zeggen berichten die deel uitmaken van een procedure over een besluit, klachten, of andere volgens wettelijk voorschrift voorgeschreven berichten – elektronisch, oftewel ‘digitaal’ naar een bestuursorgaan te sturen. Hierna wordt steeds over inwoners en bedrijven worden gesproken, maar ook anderen (zoals verenigingen en stichtingen) hebben dit recht. Gemeentelijke bestuursorganen waarvoor dit in elk geval geldt, zijn de gemeenteraad, het college van burgemeester en wethouders en de burgemeester. Deze bestuursorganen moeten daarom de digitale kanalen aanwijzen die inwoners, bedrijven en anderen voor deze officiële berichten moeten gebruiken.</text:p>
            <text:p text:style-name="al"/>
          </text:section>
          <text:section text:name="artikel_id1-3-2-2-10" text:style-name="artikel">
            <text:p text:style-name="artikel_kop_titel">Reikwijdte Wmebv</text:p>
            <text:p text:style-name="al">De definitie van ‘bericht’ en ‘kanaal’ is gelijk aan hoe het in de Awb staat. Als aanvulling geldt het volgende. Het recht om digitaal berichten aan een bestuursorgaan te sturen gaat over de volgende typen officiële berichten:</text:p>
            <text:p text:style-name="al">Een bericht dat deel uitmaakt van een procedure over een besluit. Dit gaat in ieder geval over:</text:p>
            <text:p text:style-name="al">Aanvraag voor een besluit van een bestuursorgaan (artikel 4:1 Awb);</text:p>
            <text:p text:style-name="al">Een aanvulling (artikel 4:5 Awb);</text:p>
            <text:p text:style-name="al">Een ingebrekestelling (artikel 4:17 Awb);</text:p>
            <text:p text:style-name="al">Een zienswijze en bedenkingen (artikel 3:15, 4:7, 4:8 Awb);</text:p>
            <text:p text:style-name="al">Een bezwaarschrift (artikel 6:4 Awb);</text:p>
            <text:p text:style-name="al">Verzoek om informatie bij of vraag aan een bestuursorgaan over een lopende procedure over een besluit.</text:p>
            <text:p text:style-name="al">Een klacht. Dit gaat over klachten tegen gemeentelijke bestuursorganen volgens hoofdstuk 9 van de Awb, inclusief verzoeken aan de Nationale ombudsman. Ook klachtenprocedures volgens bijzondere wetten vallen hier onder.</text:p>
            <text:p text:style-name="al">Een ander volgens wettelijk voorschrift voorgeschreven bericht. Dit gaat in ieder geval over wettelijk verplichte meldingen, zoals in de Omgevingswet of de Participatiewet.</text:p>
            <text:p text:style-name="al"/>
          </text:section>
          <text:section text:name="artikel_id1-3-2-2-11" text:style-name="artikel">
            <text:p text:style-name="artikel_kop_titel">Aanwijzing en gebruik digitale kanalen</text:p>
            <text:p text:style-name="al">De wet schrijft voor dat voor elk type bericht een voldoende betrouwbare en vertrouwelijke manier van verzenden wordt aangewezen (artikel 2:13, tweede lid Awb). Welke manier dat in een concreet geval is, is afhankelijk van de aard en de inhoud van het type bericht en het doel waarvoor het bericht wordt gebruikt. Kanalen als een specifiek webformulier en een generiek webformulier kunnen als ‘voldoende betrouwbaar en vertrouwelijk’ worden gezien. Daarbij is het voor sommige type berichten gezien hun aard en inhoud nodig om authenticatie op bepaalde betrouwbaarheidsniveaus mogelijk te maken. In dit besluit wordt voor de te bepalen betrouwbaarheidsniveaus aangesloten bij de Wet digitale overheid (Wdo) en de regels die op basis daarvan zijn gesteld. </text:p>
            <text:p text:style-name="al">Voor het aanwijzen van de kanalen is in bijlage 1 een overzicht opgenomen van de producten en diensten waarvoor een webformulier is aangewezen en beschikbaar is op de website van gemeente Heusden. Dit kunnen twee typen formulieren zijn: een online formulier voor burgerzaken (bijvoorbeeld geboorteaangifte) of een webformulier dat gekoppeld is aan een ander specifiek product. </text:p>
            <text:p text:style-name="al">Voor andere producten en diensten die onder de Wmebv vallen, kan het algemene contactformulier op de website gebruikt worden. Omdat het overzicht van producten en diensten in de loop van de tijd kan wijzigen, is het opgenomen in de bijlage en niet in de regeling zelf. Deze bijlage wordt zonodig geactualiseerd door de ambtelijke organisatie. Het meest actuele overzicht van de aangewezen kanalen is altijd te vinden op de website van gemeente Heusden.</text:p>
            <text:p text:style-name="al"/>
            <text:p text:style-name="al"/>
          </text:section>
          <text:section text:name="artikel_id1-3-2-2-12" text:style-name="artikel">
            <text:p text:style-name="artikel_kop_titel"><text:span text:style-name="artikel_kop_label">Bijlage</text:span> <text:span text:style-name="artikel_kop_nr">1</text:span> Overzicht producten en diensten met specifieke kanalen</text:p>
            <text:p text:style-name="al"/>
            <text:p text:style-name="al"/>
            <text:section text:name="table_id1-3-2-2-12-4" text:style-name="table">
              <text:p text:style-name="table_top"/>
              <table:table table:style-name="tgroup">
                <table:table-column table:style-name="id1-3-2-2-12-4-1-1"/>
                <table:table-column table:style-name="id1-3-2-2-12-4-1-2"/>
                <table:table-row table:style-name="row">
                  <table:table-cell table:style-name="entry" table:number-rows-spanned="1" table:number-columns-spanned="1">
                    <text:p text:style-name="table_al">Product of dienst</text:p>
                  </table:table-cell>
                  <table:table-cell table:style-name="entry" table:number-rows-spanned="1" table:number-columns-spanned="1">
                    <text:p text:style-name="table_al">Aangewezen kanaal</text:p>
                  </table:table-cell>
                </table:table-row>
                <table:table-row table:style-name="row">
                  <table:table-cell table:style-name="entry" table:number-rows-spanned="1" table:number-columns-spanned="1">
                    <text:p text:style-name="table_al">Alcoholwet ontheff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Alcoholwet vergunn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Bezwaarschrift (algemeen)</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Bezwaarschrift WOZ-waarder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BRP adresonderzoek</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BRP emigratie aangifte</text:p>
                  </table:table-cell>
                  <table:table-cell table:style-name="entry" table:number-rows-spanned="1" table:number-columns-spanned="1">
                    <text:p text:style-name="table_al">Online formulier iBurgerzaken</text:p>
                  </table:table-cell>
                </table:table-row>
                <table:table-row table:style-name="row">
                  <table:table-cell table:style-name="entry" table:number-rows-spanned="1" table:number-columns-spanned="1">
                    <text:p text:style-name="table_al">BRP naamgebruikgegeven mutatie</text:p>
                  </table:table-cell>
                  <table:table-cell table:style-name="entry" table:number-rows-spanned="1" table:number-columns-spanned="1">
                    <text:p text:style-name="table_al">Online formulier iBurgerzaken</text:p>
                  </table:table-cell>
                </table:table-row>
                <table:table-row table:style-name="row">
                  <table:table-cell table:style-name="entry" table:number-rows-spanned="1" table:number-columns-spanned="1">
                    <text:p text:style-name="table_al">BRP persoonsgegevens verstrekkingsbeperking</text:p>
                  </table:table-cell>
                  <table:table-cell table:style-name="entry" table:number-rows-spanned="1" table:number-columns-spanned="1">
                    <text:p text:style-name="table_al">Online formulier iBurgerzaken</text:p>
                  </table:table-cell>
                </table:table-row>
                <table:table-row table:style-name="row">
                  <table:table-cell table:style-name="entry" table:number-rows-spanned="1" table:number-columns-spanned="1">
                    <text:p text:style-name="table_al">BRP verhuizing aangifte</text:p>
                  </table:table-cell>
                  <table:table-cell table:style-name="entry" table:number-rows-spanned="1" table:number-columns-spanned="1">
                    <text:p text:style-name="table_al">Online formulier iBurgerzaken</text:p>
                  </table:table-cell>
                </table:table-row>
                <table:table-row table:style-name="row">
                  <table:table-cell table:style-name="entry" table:number-rows-spanned="1" table:number-columns-spanned="1">
                    <text:p text:style-name="table_al">Drank en horeca in paracommerciële instelling regels ontheff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Drank en horeca in paracommerciële instelling vergunn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Energiesubsidie</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Evenement meld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Evenementenvergunn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Geboorte aangifte</text:p>
                  </table:table-cell>
                  <table:table-cell table:style-name="entry" table:number-rows-spanned="1" table:number-columns-spanned="1">
                    <text:p text:style-name="table_al">Online formulier iBurgerzaken</text:p>
                  </table:table-cell>
                </table:table-row>
                <table:table-row table:style-name="row">
                  <table:table-cell table:style-name="entry" table:number-rows-spanned="1" table:number-columns-spanned="1">
                    <text:p text:style-name="table_al">Gehandicaptenparkeerkaart</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Gehandicaptenparkeerplaats</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Geluidhinder ontheff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Gemeentelijke monumentensubsidie</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Heusdenpas Kindpakket</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Horeca sluitingsuur ontheff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Horeca-inrichting exploitatievergunn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Huwelijk of geregistreerd partnerschap melding</text:p>
                  </table:table-cell>
                  <table:table-cell table:style-name="entry" table:number-rows-spanned="1" table:number-columns-spanned="1">
                    <text:p text:style-name="table_al">Online formulier iBurgerzaken</text:p>
                  </table:table-cell>
                </table:table-row>
                <table:table-row table:style-name="row">
                  <table:table-cell table:style-name="entry" table:number-rows-spanned="1" table:number-columns-spanned="1">
                    <text:p text:style-name="table_al">Incidentele festiviteit meld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Informatieverzoek door derde</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Kampeerontheffing buiten erkende kampeerinricht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Klacht afhandel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Klacht ongewenst verhuurgedra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Kwijtschelding gemeentelijke belastingen</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Leerlingenvervoer</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Loterijvergunn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Overlijdensmelding</text:p>
                  </table:table-cell>
                  <table:table-cell table:style-name="entry" table:number-rows-spanned="1" table:number-columns-spanned="1">
                    <text:p text:style-name="table_al">Online formulier iBurgerzaken</text:p>
                  </table:table-cell>
                </table:table-row>
                <table:table-row table:style-name="row">
                  <table:table-cell table:style-name="entry" table:number-rows-spanned="1" table:number-columns-spanned="1">
                    <text:p text:style-name="table_al">Parkeervergunning Heusden vest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Parkeervergunning wijzig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Persoonsgegevens correctieverzoek</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Persoonsgegevens inzageverzoek</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Persoonsgegevens verwijderingsverzoek</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Planschadevergoed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Rijbewijs</text:p>
                  </table:table-cell>
                  <table:table-cell table:style-name="entry" table:number-rows-spanned="1" table:number-columns-spanned="1">
                    <text:p text:style-name="table_al">Online formulier iBurgerzaken</text:p>
                  </table:table-cell>
                </table:table-row>
                <table:table-row table:style-name="row">
                  <table:table-cell table:style-name="entry" table:number-rows-spanned="1" table:number-columns-spanned="1">
                    <text:p text:style-name="table_al">Standplaatsvergunn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Starterslen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Verklaring van geen bezwaar</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Voorwerp op of aan de weg plaatsen melding</text:p>
                  </table:table-cell>
                  <table:table-cell table:style-name="entry" table:number-rows-spanned="1" table:number-columns-spanned="1">
                    <text:p text:style-name="table_al">Specifiek webformulier</text:p>
                  </table:table-cell>
                </table:table-row>
                <table:table-row table:style-name="row">
                  <table:table-cell table:style-name="entry" table:number-rows-spanned="1" table:number-columns-spanned="1">
                    <text:p text:style-name="table_al">Zienswijze</text:p>
                  </table:table-cell>
                  <table:table-cell table:style-name="entry" table:number-rows-spanned="1" table:number-columns-spanned="1">
                    <text:p text:style-name="table_al">Specifiek webformulier</text:p>
                  </table:table-cell>
                </table:table-row>
              </table:table>
              <text:p text:style-name="table_bottom"/>
            </text:section>
            <text:p text:style-name="al"/>
            <text:p text:style-name="al"/>
            <text:p text:style-name="al"/>
            <text:p text:style-name="al"/>
          </text:section>
          <text:section text:name="artikel_id1-3-2-2-13" text:style-name="artikel">
            <text:p text:style-name="artikel_kop_titel"><text:span text:style-name="artikel_kop_label">Bijlage 2: Hoe hebben wij passende ondersteuning in Heusden geregeld</text:span> </text:p>
            <text:p text:style-name="al"/>
            <text:p text:style-name="al">Inwoners hebben op allerlei manieren te maken met de gemeente, van eens in de tien jaar verlengen van een paspoort tot complexe aanvragen voor ondersteuning. Voor alle formele aanvragen en processen geldt dat inwoners dit ook digitaal kunnen regelen. Naar schatting ongeveer 4.000 volwassen inwoners van gemeente Heusden hebben moeite met lezen en schrijven. Ook voor inwoners die wel goed kunnen lezen of schrijven kan nog steeds gelden dat het gebruik van digitale kanalen een belemmering is. Bijvoorbeeld door beperkte toegang tot digitale middelen. </text:p>
            <text:p text:style-name="al">Vanuit onze kernwaarde ‘klant centraal’ is het vanzelfsprekend dat wij verschillende manieren hebben om inwoners die minder (digi)taalvaardig zijn, te helpen bij een aanvraag, een melding, et cetera.</text:p>
            <text:p text:style-name="al">De zorgplicht zoals deze geldt vanaf 1 januari 2024 vraagt dan ook geen andere of nieuwe werkwijze. Wel is de invoering van de Wmebv aanleiding om de ondersteuning die we bieden hieronder op een rij te zetten.</text:p>
            <text:p text:style-name="al"/>
            <text:p text:style-name="al">
            <text:span text:style-name="nadrukvet">Plaatsen waar inwoners terecht kunnen</text:span>
          </text:p>
            <text:p text:style-name="al"/>
            <text:p text:style-name="al">
            <text:span text:style-name="nadrukcur">Gemeentehuis voor algemene informatie en vragen</text:span>
          </text:p>
            <text:p text:style-name="al">Voor algemene vragen en informatie en voor bepaalde specifieke producten kunnen inwoners terecht op het gemeentehuis in Vlijmen. Veel zaken kunnen online geregeld worden, maar er is altijd de mogelijkheid om een afspraak aan de balie te maken.</text:p>
            <text:p text:style-name="al"/>
            <text:p text:style-name="al">
            <text:span text:style-name="nadrukcur">Bijeen voor specifieke hulp en ondersteuning op het gebied van zorg en welzijn</text:span>
          </text:p>
            <text:p text:style-name="al">Voor specifieke ondersteuning op het gebied van zorg, welzijn, werk en inkomen kunnen inwoners terecht bij Bijeen. Inwoners kunnen een afspraak maken met een medewerker van Bijeen. Ook zijn er wijkwinkels met inloopspreekuren waar inwoners zonder afspraak kunnen binnenlopen. De wijkwinkels zijn gevestigd in Drunen, Vlijmen en Oudheusden. Op de drie locaties zijn verschillende spreekuren voor inwoners, onder andere voor geldzaken en hulp bij formulieren of voor juridische zaken.</text:p>
            <text:p text:style-name="al"/>
            <text:p text:style-name="al">
            <text:span text:style-name="nadrukcur">Spreekuren in bibliotheken voor hulp bij digitale zaken </text:span>
          </text:p>
            <text:p text:style-name="al">In samenwerking met de bibliotheken helpt het Informatiepunt Digitale Overheid (IDO) inwoners die moeite hebben om zaken digitaal te regelen. Het IDO houdt hiervoor spreekuren in de bibliotheken.</text:p>
            <text:p text:style-name="al">Daarnaast zijn er vrijwilligers van Seniorweb waar inwoners terecht kunnen in het Digicafé voor bijvoorbeeld hulp bij het downloaden van apps of voor een computercursus. Ook daarvoor worden spreekuren gehouden in de bibliotheken.</text:p>
            <text:p text:style-name="al"/>
            <text:p text:style-name="al">
            <text:span text:style-name="nadrukcur">Inloopspreekuur voor hulp bij lezen en schrijven</text:span>
          </text:p>
            <text:p text:style-name="al">Het Taalhuis houdt inloopspreekuren in de bibliotheek van Drunen voor inwoners die moeite hebben met lezen en schrijven. Het Taalhuis is onderdeel van het Taalnetwerk Midden-Brabant. Het netwerk zet zich in om mensen te helpen bij het verbeteren van hun basisvaardigheden, zoals taal, rekenen en digitale vaardigheden. In het netwerk werken organisaties samen zoals Bijeen, bibliotheken, ROC Koning Willem I College, gemeente Heusden en andere omliggende gemeenten, Taalhuiscoördinatoren, vrijwilligers en ervaringsdeskundigen.</text:p>
            <text:p text:style-name="al"/>
            <text:p text:style-name="al">
            <text:span text:style-name="nadrukcur">Praathuis om te oefenen met spreken in het Nederlands</text:span>
          </text:p>
            <text:p text:style-name="al">Het Praathuis is gericht op inwoners die Nederlands niet als moedertaal hebben. Onder leiding van vrijwilligers van de bibliotheek en Vluchtelingenwerk wordt in de bibliotheek wordt laagdrempelig geoefend met spreken in het Nederlands.</text:p>
            <text:p text:style-name="al"/>
            <text:p text:style-name="al">
            <text:span text:style-name="nadrukcur">Spreekuur voor arbeidsmigranten</text:span>
          </text:p>
            <text:p text:style-name="al">Speciaal voor arbeidsmigranten is er op maandag een inloopspreekuur over leven in Nederland. </text:p>
            <text:p text:style-name="al"/>
            <text:p text:style-name="al">
            <text:span text:style-name="nadrukvet">Informatievoorziening</text:span>
          </text:p>
            <text:p text:style-name="al">
            <text:span text:style-name="nadrukcur"/>
          </text:p>
            <text:p text:style-name="al">
            <text:span text:style-name="nadrukcur">Begrijpelijke taal</text:span>
          </text:p>
            <text:p text:style-name="al">Uitgangspunt is dat de gemeente voor iedereen begrijpelijk communiceert. In de gemeentelijke communicatiekanalen proberen we het taalgebruik hierop aan te passen door op B1-niveau teksten te schrijven. Denk dan aan de websites, informatiepagina, emailnieuwsbrief, mailingen en social media. MogelijkMakers krijgen ook training en middelen aangeboden hoe zij publieksgericht kunnen communiceren.</text:p>
            <text:p text:style-name="al"/>
            <text:p text:style-name="al">
            <text:span text:style-name="nadrukcur">Een vertaalknop op de websites voor anderstaligen</text:span>
          </text:p>
            <text:p text:style-name="al">Via de knop ‘translate’ is de informatie op onze websites te vertalen naar iedere gewenste taal. </text:p>
            <text:p text:style-name="al"/>
            <text:p text:style-name="al">
            <text:span text:style-name="nadrukcur">Een ‘lees voor’-knop </text:span>
          </text:p>
            <text:p text:style-name="al">Iedere pagina op de websites van Heusden heeft een voorleesfunctie. </text:p>
            <text:p text:style-name="al"/>
            <text:p text:style-name="al">
            <text:span text:style-name="nadrukcur">Toegankelijkheid </text:span>
          </text:p>
            <text:p text:style-name="al">De websites van Heusden, Bijeen Heusden en Zwembad Die Heygrave worden getoetst op toegankelijkheid. Deze toets gaat in op zowel techniek als content. Op basis van deze toets worden maatregelen genomen. De Gemeente Heusden voldoet gedeeltelijk aan de toegankelijkheidseisen van DigiToegankelijk.nl. Verbeteringen die nog doorgevoerd worden, zijn het aanpassen van het contrast van de website en het toevoegen van een woordenboek.</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92344</text:span><text:line-break/><text:date style:data-style-name="dag" text:fixed="true" text:date-value="2026-02-27"/><text:line-break/><text:date style:data-style-name="jaar" text:fixed="true" text:date-value="2026-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2344</text:span><text:date style:data-style-name="nicedate" text:fixed="true" text:date-value="2026-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2344</text:span><text:date style:data-style-name="nicedate" text:fixed="true" text:date-value="2026-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Heusden</meta:user-defined>
    <meta:user-defined meta:name="OVERHEID.Informatietype/DC.type">officiële publicatie</meta:user-defined>
    <meta:user-defined meta:name="OVERHEIDop.Rubriek/DC.type">ander besluit van algemene strekking</meta:user-defined>
    <meta:user-defined meta:name="OVERHEID.Gemeente/DCTERMS.publisher">Heusden</meta:user-defined>
    <meta:user-defined meta:name="OVERHEID.Gemeente/OVERHEID.authority">Heusden</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2:13 van de Algemene wet bestuursrecht]|[1.0:c:BWBR0005537&amp;artikel=2%3A13&amp;g=2026-01-01</meta:user-defined>
    <meta:user-defined meta:name="DCTERMS.abstract">De Wet modernisering elektronisch bestuurlijk verkeer (Wmebv) geeft inwoners en bedrijven het recht om digitaal contact te hebben met de gemeente. De wet regelt ook dat de gemeente bereikbaar blijft voor mensen die niet goed met computers kunnen omgaan.</meta:user-defined>
    <meta:user-defined meta:name="DCTERMS.alternative">Aanwijzingsbesluit elektronische kanalen gemeente Heusden 2026</meta:user-defined>
    <dc:language>nl</dc:language>
    <meta:user-defined meta:name="OVERHEIDop.locatietype/OVERHEIDop.gebiedsmarkering">Gemeente</meta:user-defined>
    <meta:user-defined meta:name="DC.title">Aanwijzingsbesluit elektronische kanalen gemeente Heusden 2026</meta:user-defined>
    <meta:user-defined meta:name="DCTERMS.W3CDTF/DCTERMS.available">2026-02-27</meta:user-defined>
    <meta:user-defined meta:name="DCTERMS.W3CDTF/OVERHEIDop.jaargang">2026</meta:user-defined>
    <meta:user-defined meta:name="OVERHEIDop.publicationIssue">92344</meta:user-defined>
    <meta:user-defined meta:name="OVERHEIDop.betreftRegeling">CVDR757860_1</meta:user-defined>
    <meta:user-defined meta:name="OVERHEIDop.GmbID/DC.identifier">gmb-2026-92344</meta:user-defined>
    <meta:user-defined meta:name="xs:date/OVERHEIDop.startdatum">2026-03-01</meta:user-defined>
    <meta:user-defined meta:name="OVERHEIDop.versieInformatie"/>
  </office:meta>
</office:document-meta>
</file>