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esterlaan 5 3016C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1-02-2026</text:span> een aanvraag voor een omgevingsvergunning, met kenmerk <text:span text:style-name="nadrukvet">Z2026-001869</text:span>/<text:span text:style-name="nadrukvet">2026021101797</text:span>, heeft ontvangen voor de Sloopactivteit o.g.v. beschermd stadsgezicht. <text:span text:style-name="nadrukcur">(Grondslag: Omgevingswet, artikel 5.1)</text:span></text:p>
            <text:p text:style-name="common-al">De aanvraag betreft Maasparc, Westerlaan 5 Rotterdam, gedeeltelijk slopen van de bestaande kozijnen op de locatie Westerlaan 5 3016C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92189</text:span><text:line-break/><text:date style:data-style-name="dag" text:fixed="true" text:date-value="2026-02-27"/><text:line-break/><text:date style:data-style-name="jaar" text:fixed="true" text:date-value="2026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189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189</text:span><text:date style:data-style-name="nicedate" text:fixed="true" text:date-value="2026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1869</meta:user-defined>
    <meta:user-defined meta:name="DCTERMS.abstract">Maasparc, Westerlaan 5 Rotterdam, Sloop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esterlaan 5 3016CK Rotterdam</meta:user-defined>
    <meta:user-defined meta:name="DCTERMS.W3CDTF/DCTERMS.available">2026-02-27</meta:user-defined>
    <meta:user-defined meta:name="DCTERMS.W3CDTF/OVERHEIDop.jaargang">2026</meta:user-defined>
    <meta:user-defined meta:name="OVERHEIDop.publicationIssue">92189</meta:user-defined>
    <meta:user-defined meta:name="OVERHEIDop.GmbID/DC.identifier">gmb-2026-92189</meta:user-defined>
    <meta:user-defined meta:name="OVERHEIDop.versieInformatie"/>
  </office:meta>
</office:document-meta>
</file>