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3-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5-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5-3-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5-3-3-1-3-5">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4-5-3-3-1-3-6">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4-5-3-3-1-3-7">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4-5-3-3-1-3-8">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3-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5-3-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gramma Sociaal vereveningsfonds 2025 – gemeente Laren</text:p>
      <text:section text:name="regeling_id1-3-2" text:style-name="regeling">
        <text:section text:name="aanhef_id1-3-2-1" text:style-name="aanhef">
          <text:section text:name="preambule_id1-3-2-1-1" text:style-name="preambule">
            <text:p text:style-name="al">Het Raad van de gemeente Laren;</text:p>
            <text:p text:style-name="al"/>
            <text:p text:style-name="al">gelet op het bepaalde in de artikelen 3.4 en 13.22 van de Omgevingswet en in artikel 8.21 lid 1 onder E van het Omgevingsbeslui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Begripsbepalingen</text:p>
              <text:p text:style-name="al">In dit programma wordt verstaan onder:</text:p>
              <text:list text:style-name="id1-3-2-2-1-2-3">
                <text:list-item text:style-override="id1-3-2-2-1-2-3-1">
                  <text:number>a.</text:number>
                  <text:p text:style-name="al">Anterieure overeenkomst: Overeenkomst tussen de Gemeente en de Contractant over kostenverhaal, als bedoeld in artikel 13.13 Omgevingswet;</text:p>
                </text:list-item>
                <text:list-item text:style-override="id1-3-2-2-1-2-3-2">
                  <text:number>b.</text:number>
                  <text:p text:style-name="al">College: het college van burgemeester en wethouders van de gemeente Laren;</text:p>
                </text:list-item>
                <text:list-item text:style-override="id1-3-2-2-1-2-3-3">
                  <text:number>c.</text:number>
                  <text:p text:style-name="al">Initiatiefnemer: een natuurlijk persoon of rechtspersoon die een initiatief tot woningbouw indient bij de gemeente;</text:p>
                </text:list-item>
                <text:list-item text:style-override="id1-3-2-2-1-2-3-4">
                  <text:number>d.</text:number>
                  <text:p text:style-name="al">Onzelfstandige woning: een woning zonder eigen toegang of een woning of kamer waarin de gebruiker de keuken of toilet deelt met bewoners van andere woningen of kamers;</text:p>
                </text:list-item>
                <text:list-item text:style-override="id1-3-2-2-1-2-3-5">
                  <text:number>e.</text:number>
                  <text:p text:style-name="al">Project: een initiatief voor woningbouw. Het Projectgebied wordt vastgelegd in het eerste formele document dat wordt vastgesteld door de gemeente, meestal de subsidieaanvraag of Anterieure overeenkomst;</text:p>
                </text:list-item>
                <text:list-item text:style-override="id1-3-2-2-1-2-3-6">
                  <text:number>f.</text:number>
                  <text:p text:style-name="al">Sociale grondprijs: Een grondprijs voor de bouw van een sociale huurwoning;</text:p>
                </text:list-item>
                <text:list-item text:style-override="id1-3-2-2-1-2-3-7">
                  <text:number>g.</text:number>
                  <text:p text:style-name="al">Sociale koopwoning: Een koopwoning met een prijs vrij op naam van ten hoogste de kostengrens, bedoeld in de Voorwaarden en Normen Nationale Hypotheekgarantie. Per prijspeil 1 januari 2025 is dat € 405.000 VON;</text:p>
                </text:list-item>
                <text:list-item text:style-override="id1-3-2-2-1-2-3-8">
                  <text:number>h.</text:number>
                  <text:p text:style-name="al">Sociale huurwoning: een huurwoning als bedoeld in artikel 5.161c, eerste lid, onder a van het Besluit kwaliteit leefomgeving;</text:p>
                </text:list-item>
                <text:list-item text:style-override="id1-3-2-2-1-2-3-9">
                  <text:number>i.</text:number>
                  <text:p text:style-name="al">Tijdelijke woning: Onder tijdelijke woningen worden woningen verstaan, die voor een bepaalde tijd (veelal maximaal 10 jaar) op een tijdelijke locatie (omgevingsvergunning) mogen worden gebouwd dan wel die getoetst zijn aan tijdelijke woningen zoals gedefinieerd in het Besluit bouwwerken leefomgeving;</text:p>
                </text:list-item>
                <text:list-item text:style-override="id1-3-2-2-1-2-3-10">
                  <text:number>j.</text:number>
                  <text:p text:style-name="al">iBestemmingsreserve sociaal vereveningsfonds: een instrument om de bouw van sociale woningen in de gemeente Laren te stimuleren;</text:p>
                </text:list-item>
                <text:list-item text:style-override="id1-3-2-2-1-2-3-11">
                  <text:number>k.</text:number>
                  <text:p text:style-name="al">Vrij op naam waarde, afgekort VON-waarde: de VON-waarde is de waarde van een woning waarin de wettelijk te maken kosten voor de koper opgenomen zijn;</text:p>
                </text:list-item>
                <text:list-item text:style-override="id1-3-2-2-1-2-3-12">
                  <text:number>l.</text:number>
                  <text:p text:style-name="al">Vrije sector woningen: een woning niet zijnde een sociale huur of Middenhuurwoning of een sociale koopwoning;</text:p>
                </text:list-item>
                <text:list-item text:style-override="id1-3-2-2-1-2-3-13">
                  <text:number>m.</text:number>
                  <text:p text:style-name="al">Zelfstandige woning: een woning die beschikt over een eigen voordeur, keuken, badkamer en toilet, niet zijnde een zorgwoning;</text:p>
                </text:list-item>
                <text:list-item text:style-override="id1-3-2-2-1-2-3-14">
                  <text:number>n.</text:number>
                  <text:p text:style-name="al">Zorgwoning: een woning geschikt en bestemd voor mensen met een (fysieke) beperking en waar de bewoner de beschikking heeft over 7x24 uurszorg. In het woongebouw is een gemeenschappelijke ruimte om te eten of te recreëren.</text:p>
                </text:list-item>
              </text:list>
            </text:section>
            <text:section text:name="artikel_id1-3-2-2-1-3" text:style-name="artikel">
              <text:p text:style-name="artikel_kop_titel"><text:span text:style-name="artikel_kop_label">Artikel</text:span> <text:span text:style-name="artikel_kop_nr">2</text:span> Doel</text:p>
              <text:p text:style-name="al">Dit programma heeft als doel dat ieder Project met Vrije sector woningen of een combinatie van Vrije sector woningen met andere type woningen bijdraagt aan het gewenste aandeel sociale huurwoningen en sociale koopwoningen in de gemeente Laren, zoals vastgelegd in artikel 4.</text:p>
              <text:p text:style-name="al"/>
              <text:p text:style-name="al">Indien het in een Project aantoonbaar niet haalbaar of zeer onwenselijk is om aan de norm voor sociale huurwoningen en sociale koopwoningen te voldoen, dient dit elders gecompenseerd te worden of afgekocht te worden.</text:p>
            </text:section>
            <text:section text:name="artikel_id1-3-2-2-1-4" text:style-name="artikel">
              <text:p text:style-name="artikel_kop_titel"><text:span text:style-name="artikel_kop_label">Artikel</text:span> <text:span text:style-name="artikel_kop_nr">3</text:span> Toepassingsbereik</text:p>
              <text:list text:style-name="id1-3-2-2-1-4-2">
                <text:list-item text:style-override="id1-3-2-2-1-4-2">
                  <text:number>1.</text:number>
                  <text:p text:style-name="al">Dit programma is van toepassing op alle nieuwe woningbouwontwikkelingen en transformaties naar woningen in de Vrije sector vanaf drie woningen, die niet zijn toegestaan binnen de regels van het Omgevingsplan van de gemeente Laren en ook niet mogelijk gemaakt kunnen worden middels een binnenplanse afwijking van het omgevingsplan (OPA). </text:p>
                </text:list-item>
                <text:list-item text:style-override="id1-3-2-2-1-4-3">
                  <text:number>2.</text:number>
                  <text:p text:style-name="al">Dit programma is niet van toepassing indien:</text:p>
                  <text:list text:style-name="id1-3-2-2-1-4-3-3">
                    <text:list-item text:style-override="id1-3-2-2-1-4-3-3-1">
                      <text:number>a.</text:number>
                      <text:p text:style-name="al">de te realiseren woningen uitsluitend bedoeld zijn voor bewoners met een zorgvraag of worden aangemerkt als Zorgwoning;</text:p>
                    </text:list-item>
                    <text:list-item text:style-override="id1-3-2-2-1-4-3-3-2">
                      <text:number>b.</text:number>
                      <text:p text:style-name="al">de te realiseren woningen worden aangemerkt als Tijdelijke woningen;</text:p>
                    </text:list-item>
                    <text:list-item text:style-override="id1-3-2-2-1-4-3-3-3">
                      <text:number>c.</text:number>
                      <text:p text:style-name="al">de te realiseren woningen worden aangemerkt als Onzelfstandige woningen;</text:p>
                    </text:list-item>
                    <text:list-item text:style-override="id1-3-2-2-1-4-3-3-4">
                      <text:number>d.</text:number>
                      <text:p text:style-name="al">vóór de dag van de inwerkingtreding van dit programma:</text:p>
                      <text:list text:style-name="id1-3-2-2-1-4-3-3-4-3">
                        <text:list-item text:style-override="id1-3-2-2-1-4-3-3-4-3-1">
                          <text:number>i.</text:number>
                          <text:p text:style-name="al">tussen de gemeente en de Initiatiefnemer van het Project een Anterieure overeenkomst als bedoeld in artikel 13.13 van de Omgevingswet, een koop- en realisatieovereenkomst, een ontwikkelovereenkomst of enige andere daarmee naar aard, doel dan wel inhoud vergelijkbare privaatrechtelijke overeenkomst over het Project met afspraken over het woningbouwprogramma is gesloten; dan wel;</text:p>
                        </text:list-item>
                        <text:list-item text:style-override="id1-3-2-2-1-4-3-3-4-3-2">
                          <text:number>ii.</text:number>
                          <text:p text:style-name="al">voor het gebied of gedeelte daarvan waarin het Project is gelegen een gemeentelijke grondexploitatie is vastgesteld; dan wel</text:p>
                        </text:list-item>
                        <text:list-item text:style-override="id1-3-2-2-1-4-3-3-4-3-3">
                          <text:number>iii.</text:number>
                          <text:p text:style-name="al">een gemeentelijke aanbesteding is opgestart of uitgeschreven voor de te realiseren woningen.</text:p>
                        </text:list-item>
                      </text:list>
                    </text:list-item>
                  </text:list>
                </text:list-item>
                <text:list-item text:style-override="id1-3-2-2-1-4-4">
                  <text:number>3.</text:number>
                  <text:p text:style-name="al">Indien er, op grond van artikel 8.13 Omgevingsbesluit, geen verplichting is voor het sluiten van een Anterieure overeenkomst, dan blijft dit programma onverminderd van kracht.</text:p>
                </text:list-item>
              </text:list>
            </text:section>
            <text:p text:style-name="hoofdstuk_bottom"/>
          </text:section>
          <text:section text:name="hoofdstuk_id1-3-2-2-2" text:style-name="hoofdstuk">
            <text:p text:style-name="hoofdstuk_kop"><text:span text:style-name="label">Hoofdstuk</text:span> <text:span text:style-name="nr">2</text:span> Verplicht aandeel sociale huur en sociale koop/middel dure huur</text:p>
            <text:section text:name="artikel_id1-3-2-2-2-2" text:style-name="artikel">
              <text:p text:style-name="artikel_kop_titel"><text:span text:style-name="artikel_kop_label">Artikel</text:span> <text:span text:style-name="artikel_kop_nr">4</text:span> Verplichte percentages sociale huur en sociale koop/middel dure huur</text:p>
              <text:p text:style-name="al">Elk Project zoals bedoeld in artikel 2, dient minimaal 33% sociale huur te realiseren en 33% sociale huur of sociale koop of middel dure huur, overeenkomstig de beleidsregel uit de Woonvisie van de gemeente Laren.</text:p>
            </text:section>
            <text:section text:name="artikel_id1-3-2-2-2-3" text:style-name="artikel">
              <text:p text:style-name="artikel_kop_titel"><text:span text:style-name="artikel_kop_label">Artikel</text:span> <text:span text:style-name="artikel_kop_nr">5</text:span> Afwijken van verplicht aandeel sociale huur en sociale koop</text:p>
              <text:p text:style-name="al">Het College kan ontheffing verlenen van de onder artikel 4 bedoelde eis. Aan deze ontheffing worden de volgende eisen verbonden:</text:p>
              <text:list text:style-name="id1-3-2-2-2-3-3">
                <text:list-item text:style-override="id1-3-2-2-2-3-3-1">
                  <text:number>1.</text:number>
                  <text:p text:style-name="al">In een Anterieure overeenkomst met de Initiatiefnemer wordt overeengekomen dat deze het verplichte aandeel sociale huur en of sociale koop van de woningbouwopgave elders in de gemeente realiseert. In de overeenkomst wordt/worden de alternatieve locatie(s) waar gebouwd gaat worden, alsmede het minimum aantal te realiseren sociale huur en of sociale koop op de alternatieve locatie(s) vastgelegd. Indien een derde partij de betreffende woningen realiseert, tekent deze ook de overeenkomst.</text:p>
                </text:list-item>
                <text:list-item text:style-override="id1-3-2-2-2-3-3-2">
                  <text:number>2.</text:number>
                  <text:p text:style-name="al">De verplichte aantallen woningen moeten binnen een termijn van 5 jaar na voltooiing van het Project alsnog op een alternatieve locatie in Laren gerealiseerd zijn. Indien de woningen niet binnen deze termijn zijn gerealiseerd, heeft de gemeente het recht om alsnog een afdracht in de vereveningsreserve te eisen.</text:p>
                </text:list-item>
                <text:list-item text:style-override="id1-3-2-2-2-3-3-3">
                  <text:number>3.</text:number>
                  <text:p text:style-name="al">Indien niet kan worden voldaan aan het realiseren van het aandeel sociale huur en of sociale koop elders in de gemeente, als bedoeld in lid 1, is het op basis van dit programma mogelijk om middels een financiële afdracht van het verplichte aandeel sociale huur en of sociale koop af te wijken. </text:p>
                  <text:p text:style-name="al">Deze financiële afdracht in de vereveningsreserve zal worden aangewend om deze woningen elders te realiseren zodat alsnog aan de normen voor sociale huur en sociale koop in het woningbouwprogramma wordt voldaan.</text:p>
                </text:list-item>
              </text:list>
            </text:section>
            <text:section text:name="artikel_id1-3-2-2-2-4" text:style-name="artikel">
              <text:p text:style-name="artikel_kop_titel"><text:span text:style-name="artikel_kop_label">Artikel</text:span> <text:span text:style-name="artikel_kop_nr">6</text:span> Overeenkomst woningbouwprogramma</text:p>
              <text:list text:style-name="id1-3-2-2-2-4-2">
                <text:list-item text:style-override="id1-3-2-2-2-4-2">
                  <text:number>1.</text:number>
                  <text:p text:style-name="al">De gemeente en de Initiatiefnemer sluiten een Anterieure overeenkomst dan wel koopovereenkomst, waarin minimaal de volgende afspraken zijn vastgelegd:</text:p>
                  <text:list text:style-name="id1-3-2-2-2-4-2-3">
                    <text:list-item text:style-override="id1-3-2-2-2-4-2-3-1">
                      <text:number>a.</text:number>
                      <text:p text:style-name="al">een beschrijving van het Projectgebied;</text:p>
                    </text:list-item>
                    <text:list-item text:style-override="id1-3-2-2-2-4-2-3-2">
                      <text:number>b.</text:number>
                      <text:p text:style-name="al">het op grond van artikel 4 verplichte aantal sociale huurwoningen en sociale koopwoningen;</text:p>
                    </text:list-item>
                    <text:list-item text:style-override="id1-3-2-2-2-4-2-3-3">
                      <text:number>c.</text:number>
                      <text:p text:style-name="al">welke aangewezen instelling (woningcorporatie of woningbouwvereniging) de <text:span text:style-name="nadrukondlijn">in</text:span> sub <text:span text:style-name="nadrukondlijn">b</text:span> bedoelde sociale huurwoningen in Laren zal verhuren;</text:p>
                    </text:list-item>
                    <text:list-item text:style-override="id1-3-2-2-2-4-2-3-4">
                      <text:number>d.</text:number>
                      <text:p text:style-name="al">het aantal sociale huurwoningen en sociale koopwoningen uit sub b dat niet gerealiseerd zal worden;</text:p>
                    </text:list-item>
                    <text:list-item text:style-override="id1-3-2-2-2-4-2-3-5">
                      <text:number>e.</text:number>
                      <text:p text:style-name="al">de, indien van toepassing, alternatieve locatie waar de sociale huurwoningen en of sociale koopwoningen worden gerealiseerd dan wel de hoogte van de afdracht aan de vereveningsreserve om van de verplichting uit sub b af te wijken;</text:p>
                    </text:list-item>
                    <text:list-item text:style-override="id1-3-2-2-2-4-2-3-6">
                      <text:number>f.</text:number>
                      <text:p text:style-name="al">op welk moment afdracht, indien van toepassing, aan de vereveningsreserve betaald dient te worden;</text:p>
                    </text:list-item>
                    <text:list-item text:style-override="id1-3-2-2-2-4-2-3-7">
                      <text:number>g.</text:number>
                      <text:p text:style-name="al">indien nodig de hoogte van de bankgarantie die de Initiatiefnemer dient te stellen ter zekerheid van de betaling van de afdracht.</text:p>
                    </text:list-item>
                    <text:list-item text:style-override="id1-3-2-2-2-4-2-3-8">
                      <text:number>h.</text:number>
                      <text:p text:style-name="al">indien er afdracht betaald moet worden: een overzicht van de vrije sector woningen die gerealiseerd worden met vermelding van het type, de oppervlakte en VON-waarde;</text:p>
                    </text:list-item>
                    <text:list-item text:style-override="id1-3-2-2-2-4-2-3-9">
                      <text:number>i.</text:number>
                      <text:p text:style-name="al">na overdracht van de woning aan de koper, moet de ontwikkelaar de leveringsakte van die woning binnen 2 weken na de overdracht aan de gemeente ter beschikking stellen.</text:p>
                    </text:list-item>
                  </text:list>
                </text:list-item>
                <text:list-item text:style-override="id1-3-2-2-2-4-3">
                  <text:number>2.</text:number>
                  <text:p text:style-name="al">Als sprake is van publiekrechtelijk kostenverhaal worden de afspraken, bedoeld in het eerste lid, vastgelegd in de kostenverhaalregels in het omgevingsplan.</text:p>
                </text:list-item>
              </text:list>
            </text:section>
            <text:p text:style-name="hoofdstuk_bottom"/>
          </text:section>
          <text:section text:name="hoofdstuk_id1-3-2-2-3" text:style-name="hoofdstuk">
            <text:p text:style-name="hoofdstuk_kop"><text:span text:style-name="label">Hoofdstuk</text:span> <text:span text:style-name="nr">3</text:span> Afdracht verplicht aandeel sociale huur en sociale koop</text:p>
            <text:section text:name="artikel_id1-3-2-2-3-2" text:style-name="artikel">
              <text:p text:style-name="artikel_kop_titel"><text:span text:style-name="artikel_kop_label">Artikel</text:span> <text:span text:style-name="artikel_kop_nr">7</text:span> Hoogte van de afdracht</text:p>
              <text:list text:style-name="id1-3-2-2-3-2-2">
                <text:list-item text:style-override="id1-3-2-2-3-2-2">
                  <text:number>1.</text:number>
                  <text:p text:style-name="al">Het College berekent de hoogte van de afdracht aan de vereveningsreserve door de grondwaarde van de vrije sector woning te verminderen met de grondwaarde van een sociale huurwoning en of sociale koopwoning.</text:p>
                </text:list-item>
                <text:list-item text:style-override="id1-3-2-2-3-2-3">
                  <text:number>2.</text:number>
                  <text:p text:style-name="al">De afdracht wordt modelmatig bepaald door de volgende uitgangspunten voor de berekening te hanteren:</text:p>
                  <text:list text:style-name="id1-3-2-2-3-2-3-3">
                    <text:list-item text:style-override="id1-3-2-2-3-2-3-3-1">
                      <text:number>a.</text:number>
                      <text:p text:style-name="al">voor de berekening van de grondwaarde wordt onderscheid gemaakt naar grondgebonden woningen en gestapelde woningen;</text:p>
                    </text:list-item>
                    <text:list-item text:style-override="id1-3-2-2-3-2-3-3-2">
                      <text:number>b.</text:number>
                      <text:p text:style-name="al">voor de berekening van de grondwaarde van vrije sector woningen wordt de woningwaarde vermenigvuldigd met de grondquote;</text:p>
                    </text:list-item>
                    <text:list-item text:style-override="id1-3-2-2-3-2-3-3-3">
                      <text:number>c.</text:number>
                      <text:p text:style-name="al">bij een koopwoning is de woningwaarde de VON-prijs waarvoor de woning is of wordt verkocht; </text:p>
                    </text:list-item>
                    <text:list-item text:style-override="id1-3-2-2-3-2-3-3-4">
                      <text:number>d.</text:number>
                      <text:p text:style-name="al">bij vrije sector huurwoningen wordt de woningwaarde berekend door de initiatiefnemer. De Initiatiefnemer legt de taxatie voor aan de gemeente;</text:p>
                    </text:list-item>
                    <text:list-item text:style-override="id1-3-2-2-3-2-3-3-5">
                      <text:number>e.</text:number>
                      <text:p text:style-name="al">Indien de Initiatiefnemer en de gemeente geen overeenstemming hebben over de gehanteerde woningwaarde stelt het College een marktconforme woningwaarde vast. Hiervoor schakelt de gemeente een taxateur of beëdigd makelaar of Register Makelaar Taxateur in.</text:p>
                    </text:list-item>
                    <text:list-item text:style-override="id1-3-2-2-3-2-3-3-6">
                      <text:number>f.</text:number>
                      <text:p text:style-name="al">De grondquote van vrije sectorwoningen wordt indien nodig tweejaarlijks berekend. De grondwaarde wordt residueel berekend door de woningwaarde te verminderen met de bouwkosten. De verhouding tussen de woningwaarde en de grondwaarde is de grondquote.</text:p>
                    </text:list-item>
                  </text:list>
                </text:list-item>
                <text:list-item text:style-override="id1-3-2-2-3-2-4">
                  <text:number>3.</text:number>
                  <text:p text:style-name="al">Als de uitkomst van de berekende afdracht negatief is, wordt de afdracht op nul gezet en is de Initiatiefnemer geen afdracht verschuldigd.</text:p>
                </text:list-item>
              </text:list>
            </text:section>
            <text:p text:style-name="hoofdstuk_bottom"/>
          </text:section>
          <text:section text:name="hoofdstuk_id1-3-2-2-4" text:style-name="hoofdstuk">
            <text:p text:style-name="hoofdstuk_kop"><text:span text:style-name="label">Hoofdstuk</text:span> <text:span text:style-name="nr">4</text:span> Aanvraag subsidie Vereveningsreserve</text:p>
            <text:section text:name="artikel_id1-3-2-2-4-2" text:style-name="artikel">
              <text:p text:style-name="artikel_kop_titel"><text:span text:style-name="artikel_kop_label">Artikel</text:span> <text:span text:style-name="artikel_kop_nr">8</text:span> Subsidieplafond</text:p>
              <text:p text:style-name="al">Voor het vereveningsfonds is een gemeentelijke reserve ingesteld. Voor de uitgaven uit de reserve is een besluit van het College benodigd. De subsidie kan niet hoger zijn, dan de stand van de reserve. </text:p>
            </text:section>
            <text:section text:name="artikel_id1-3-2-2-4-3" text:style-name="artikel">
              <text:p text:style-name="artikel_kop_titel"><text:span text:style-name="artikel_kop_label">Artikel</text:span> <text:span text:style-name="artikel_kop_nr">9</text:span> Voorwaarden aanvraag subsidie</text:p>
              <text:list text:style-name="id1-3-2-2-4-3-2">
                <text:list-item text:style-override="id1-3-2-2-4-3-2">
                  <text:number>1.</text:number>
                  <text:p text:style-name="al">Een toegelaten instelling kan in aanmerking komen voor een subsidie uit de Vereveningsreserve indien de Initiatiefnemer meer sociale huur realiseert dan de in artikel 4 genoemde percentages.</text:p>
                </text:list-item>
                <text:list-item text:style-override="id1-3-2-2-4-3-3">
                  <text:number>2.</text:number>
                  <text:p text:style-name="al">Subsidie is niet mogelijk indien Initiatiefnemer bouwgrond van de gemeente gekocht heeft voor een sociale grondprijs.</text:p>
                </text:list-item>
                <text:list-item text:style-override="id1-3-2-2-4-3-4">
                  <text:number>3.</text:number>
                  <text:p text:style-name="al">Subsidie is niet mogelijk indien een Initiatiefnemer bestaande sociale huurwoningen sloopt en op deze locatie minder of een gelijk aantal sociale huurwoningen terugbouwt.</text:p>
                </text:list-item>
                <text:list-item text:style-override="id1-3-2-2-4-3-5">
                  <text:number>4.</text:number>
                  <text:p text:style-name="al">Subsidie wordt alleen verstrekt als de sociale huurwoningen minimaal 25 jaar na eerste in gebruik neming als sociale huurwoning in gebruik blijven. </text:p>
                </text:list-item>
                <text:list-item text:style-override="id1-3-2-2-4-3-6">
                  <text:number>5.</text:number>
                  <text:p text:style-name="al">Het College kan de subsidie geheel of gedeeltelijk weigeren, indien de Initiatiefnemer andere subsidies ontvangt voor hetzelfde Project voor de realisatie van de sociale huurwoningen. Hierbij gaat het in ieder geval om de volgende gevallen:</text:p>
                  <text:list text:style-name="id1-3-2-2-4-3-6-3">
                    <text:list-item text:style-override="id1-3-2-2-4-3-6-3-1">
                      <text:number>a.</text:number>
                      <text:p text:style-name="al">indien de Initiatiefnemer bij andere overheden voor subsidie voor het Project in aanmerking komt, dan dient die subsidieaanvraag eerst daar gedaan te worden, alvorens er aanvullende subsidie op basis van deze vereveningsverordening aangevraagd kan worden;</text:p>
                    </text:list-item>
                    <text:list-item text:style-override="id1-3-2-2-4-3-6-3-2">
                      <text:number>b.</text:number>
                      <text:p text:style-name="al">Indien de Initiatiefnemer voor hetzelfde Project op grond van een rijkssubsidieregeling, een provinciale subsidieregeling of een andere subsidieregeling subsidie heeft ontvangen die lager is dan de subsidie die op basis van de vereveningsverordening maximaal verleend kan worden, kan de Initiatiefnemer een aanvraag doen voor aanvullende subsidie uit de vereveningsreserve.</text:p>
                    </text:list-item>
                  </text:list>
                </text:list-item>
              </text:list>
            </text:section>
            <text:section text:name="artikel_id1-3-2-2-4-4" text:style-name="artikel">
              <text:p text:style-name="artikel_kop_titel"><text:span text:style-name="artikel_kop_label">Artikel</text:span> <text:span text:style-name="artikel_kop_nr">10</text:span> Hoogte subsidie</text:p>
              <text:list text:style-name="id1-3-2-2-4-4-2">
                <text:list-item text:style-override="id1-3-2-2-4-4-2">
                  <text:number>1.</text:number>
                  <text:p text:style-name="al">Het College berekent de hoogte van de subsidie door de grondwaarde van een vrijesectorwoning te verminderen met de grondwaarde van een sociale huurwoning.</text:p>
                </text:list-item>
                <text:list-item text:style-override="id1-3-2-2-4-4-3">
                  <text:number>2.</text:number>
                  <text:p text:style-name="al">De hoogte van de subsidie per sociale huurwoning wordt modelmatig bepaald door de volgende berekening te hanteren:</text:p>
                  <text:list text:style-name="id1-3-2-2-4-4-3-3">
                    <text:list-item text:style-override="id1-3-2-2-4-4-3-3-1">
                      <text:number>a.</text:number>
                      <text:p text:style-name="al">de theoretische grondwaarde op basis van de gemiddelde grondwaarde van de woningen in de gemeente Laren vermenigvuldigd met een residueel bepaalde grondquote. </text:p>
                    </text:list-item>
                    <text:list-item text:style-override="id1-3-2-2-4-4-3-3-2">
                      <text:number>b.</text:number>
                      <text:p text:style-name="al">deze gemiddelde grondwaarde wordt verminderd met de grondwaarde voor een sociale huurwoning.</text:p>
                    </text:list-item>
                  </text:list>
                </text:list-item>
                <text:list-item text:style-override="id1-3-2-2-4-4-4">
                  <text:number>3.</text:number>
                  <text:p text:style-name="al">De uitkomst van de berekening, bedoeld in lid 2, is de subsidie per extra gerealiseerde sociale huurwoning en bedraagt maximaal € 75.000,-. </text:p>
                </text:list-item>
              </text:list>
            </text:section>
            <text:section text:name="artikel_id1-3-2-2-4-5" text:style-name="artikel">
              <text:p text:style-name="artikel_kop_titel"><text:span text:style-name="artikel_kop_label">Artikel</text:span> <text:span text:style-name="artikel_kop_nr">11</text:span> Proces subsidieaaanvraag</text:p>
              <text:list text:style-name="id1-3-2-2-4-5-2">
                <text:list-item text:style-override="id1-3-2-2-4-5-2">
                  <text:number>1.</text:number>
                  <text:p text:style-name="al">Een subsidieaanvraag dient schriftelijk te worden gedaan bij het College.</text:p>
                </text:list-item>
                <text:list-item text:style-override="id1-3-2-2-4-5-3">
                  <text:number>2.</text:number>
                  <text:p text:style-name="al">Een subsidieaanvraag:</text:p>
                  <text:list text:style-name="id1-3-2-2-4-5-3-3">
                    <text:list-item text:style-override="id1-3-2-2-4-5-3-3-1">
                      <text:number>a.</text:number>
                      <text:p text:style-name="al">geeft inzicht in het totaal aantal woningen en de prijsklassen van de woningen welke gerealiseerd zullen worden binnen een bouwplan, onderverdeeld naar:</text:p>
                      <text:list text:style-name="id1-3-2-2-4-5-3-3-1-3">
                        <text:list-item text:style-override="id1-3-2-2-4-5-3-3-1-3-1">
                          <text:number>i.</text:number>
                          <text:p text:style-name="al">Sociale huur grondgebonden</text:p>
                        </text:list-item>
                        <text:list-item text:style-override="id1-3-2-2-4-5-3-3-1-3-2">
                          <text:number>ii.</text:number>
                          <text:p text:style-name="al">Sociale huur gestapeld </text:p>
                        </text:list-item>
                        <text:list-item text:style-override="id1-3-2-2-4-5-3-3-1-3-3">
                          <text:number>iii.</text:number>
                          <text:p text:style-name="al">Sociale koopwoning grondgebonden</text:p>
                        </text:list-item>
                        <text:list-item text:style-override="id1-3-2-2-4-5-3-3-1-3-4">
                          <text:number>iv.</text:number>
                          <text:p text:style-name="al">Sociale koopwoning gestapeld</text:p>
                        </text:list-item>
                        <text:list-item text:style-override="id1-3-2-2-4-5-3-3-1-3-5">
                          <text:number>vi.</text:number>
                          <text:p text:style-name="al">Vrije sectorhuur gestapeld</text:p>
                        </text:list-item>
                        <text:list-item text:style-override="id1-3-2-2-4-5-3-3-1-3-6">
                          <text:number>vii.</text:number>
                          <text:p text:style-name="al">Vrije sectorhuur grondgebonden</text:p>
                        </text:list-item>
                        <text:list-item text:style-override="id1-3-2-2-4-5-3-3-1-3-7">
                          <text:number>viii.</text:number>
                          <text:p text:style-name="al">Vrije sector koop gestapeld</text:p>
                        </text:list-item>
                        <text:list-item text:style-override="id1-3-2-2-4-5-3-3-1-3-8">
                          <text:number>ix.</text:number>
                          <text:p text:style-name="al">Vrije sector koop grondgebonden</text:p>
                        </text:list-item>
                      </text:list>
                    </text:list-item>
                    <text:list-item text:style-override="id1-3-2-2-4-5-3-3-2">
                      <text:number>b.</text:number>
                      <text:p text:style-name="al">Bevat het verplichte aantal sociale huurwoningen en of sociale koopwoningen;</text:p>
                    </text:list-item>
                    <text:list-item text:style-override="id1-3-2-2-4-5-3-3-3">
                      <text:number>c.</text:number>
                      <text:p text:style-name="al">Bevat het aantal sociale huurwoningen die extra gerealiseerd worden naast het aantal wat in onderdeel b benoemd is.</text:p>
                    </text:list-item>
                    <text:list-item text:style-override="id1-3-2-2-4-5-3-3-4">
                      <text:number>d.</text:number>
                      <text:p text:style-name="al">Bevat de situering van de woningen op een tekening;</text:p>
                    </text:list-item>
                    <text:list-item text:style-override="id1-3-2-2-4-5-3-3-5">
                      <text:number>e.</text:number>
                      <text:p text:style-name="al">Geeft aan welke partij de in onderdeel b bedoelde sociale huurwoningen realiseert dan wel aan welke partij deze woningen door de Initiatiefnemer worden overgedragen;</text:p>
                    </text:list-item>
                    <text:list-item text:style-override="id1-3-2-2-4-5-3-3-6">
                      <text:number>f.</text:number>
                      <text:p text:style-name="al">Geeft een duiding hoe de eisen voor de sociale huurwoningen en of sociale koopwoning geborgd worden, het gaat hierbij in ieder geval om;</text:p>
                      <text:list text:style-name="id1-3-2-2-4-5-3-3-6-3">
                        <text:list-item text:style-override="id1-3-2-2-4-5-3-3-6-3-1">
                          <text:number>i.</text:number>
                          <text:p text:style-name="al">De huurprijs of koopprijs vrij op naam</text:p>
                        </text:list-item>
                        <text:list-item text:style-override="id1-3-2-2-4-5-3-3-6-3-2">
                          <text:number>ii.</text:number>
                          <text:p text:style-name="al">De exploitatietermijn</text:p>
                        </text:list-item>
                        <text:list-item text:style-override="id1-3-2-2-4-5-3-3-6-3-3">
                          <text:number>iii.</text:number>
                          <text:p text:style-name="al">Toewijzing van woningen, in het geval van sociale huurwoningen</text:p>
                        </text:list-item>
                      </text:list>
                    </text:list-item>
                  </text:list>
                </text:list-item>
                <text:list-item text:style-override="id1-3-2-2-4-5-4">
                  <text:number>2.</text:number>
                  <text:p text:style-name="al">Het College beslist op volgorde van binnenkomst van de subsidieaanvragen, binnen 13 weken na indiening over een aanvraag;</text:p>
                </text:list-item>
                <text:list-item text:style-override="id1-3-2-2-4-5-5">
                  <text:number>3.</text:number>
                  <text:p text:style-name="al">Het College kan de beslistermijn als bedoeld in het derde lid eenmalig verdagen met 6 weken, als bedoeld in artikel 4:14 van de Algemene wet bestuursrecht.</text:p>
                </text:list-item>
              </text:list>
            </text:section>
            <text:section text:name="artikel_id1-3-2-2-4-6" text:style-name="artikel">
              <text:p text:style-name="artikel_kop_titel"><text:span text:style-name="artikel_kop_label">Artikel</text:span> <text:span text:style-name="artikel_kop_nr">12</text:span> weigerings-, intrekkings- en terugvorderingsgronden</text:p>
              <text:list text:style-name="id1-3-2-2-4-6-2">
                <text:list-item text:style-override="id1-3-2-2-4-6-2">
                  <text:number>1.</text:number>
                  <text:p text:style-name="al">Onverminderd de artikelen 4:25, tweede lid, en 4:35 van de Algemene wet bestuursrecht weigert het College de subsidie in ieder geval indien:</text:p>
                  <text:list text:style-name="id1-3-2-2-4-6-2-3">
                    <text:list-item text:style-override="id1-3-2-2-4-6-2-3-1">
                      <text:number>a.</text:number>
                      <text:p text:style-name="al">de subsidieverstrekking in strijd is met het Europees steunkader;</text:p>
                    </text:list-item>
                    <text:list-item text:style-override="id1-3-2-2-4-6-2-3-2">
                      <text:number>b.</text:number>
                      <text:p text:style-name="al">de subsidieverstrekking in strijd is met een wettelijk voorschrift.</text:p>
                    </text:list-item>
                  </text:list>
                </text:list-item>
                <text:list-item text:style-override="id1-3-2-2-4-6-3">
                  <text:number>2.</text:number>
                  <text:p text:style-name="al">Onverminderd het vorige lid kan het College de subsidie verder in ieder geval weigeren als:</text:p>
                  <text:list text:style-name="id1-3-2-2-4-6-3-3">
                    <text:list-item text:style-override="id1-3-2-2-4-6-3-3-1">
                      <text:number>a.</text:number>
                      <text:p text:style-name="al">de financiële continuïteit van de aanvrager onvoldoende gegarandeerd is;</text:p>
                    </text:list-item>
                    <text:list-item text:style-override="id1-3-2-2-4-6-3-3-2">
                      <text:number>b.</text:number>
                      <text:p text:style-name="al">voor de activiteit waarvoor subsidie wordt aangevraagd, onvoldoende middelen in de Vereveningsreserve beschikbaar zijn;</text:p>
                    </text:list-item>
                    <text:list-item text:style-override="id1-3-2-2-4-6-3-3-3">
                      <text:number>c.</text:number>
                      <text:p text:style-name="al">in het geval en onder de voorwaarden, bedoeld in artikel 3 van de Wet bevordering integriteitsbeoordelingen door het openbaar bestuur.</text:p>
                    </text:list-item>
                  </text:list>
                </text:list-item>
                <text:list-item text:style-override="id1-3-2-2-4-6-4">
                  <text:number>3.</text:number>
                  <text:p text:style-name="al">Het College kan een subsidie in ieder geval intrekken in het geval en onder de voorwaarden, bedoeld in artikel 3 van de Wet bevordering integriteitsbeoordelingen door het openbaar bestuur.</text:p>
                </text:list-item>
                <text:list-item text:style-override="id1-3-2-2-4-6-5">
                  <text:number>4.</text:number>
                  <text:p text:style-name="al">Het College vordert een subsidie met rente terug als dit nodig is ter uitvoering van een terugvorderingsbesluit van de Europese Commissie of een onherroepelijke rechterlijke uitspraak.</text:p>
                </text:list-item>
              </text:list>
            </text:section>
            <text:section text:name="artikel_id1-3-2-2-4-7" text:style-name="artikel">
              <text:p text:style-name="artikel_kop_titel"><text:span text:style-name="artikel_kop_label">Artikel</text:span> <text:span text:style-name="artikel_kop_nr">13</text:span> subsidie aan de gemeente</text:p>
              <text:p text:style-name="al">Het college kan besluiten om een subsidie aan zich zelf toe te kennen, onder voorwaarde dat de subsidie wordt ingezet voor het kopen van grond of vastgoed voor de bouw van sociale huur woningen. De subsidie bedraagt maximaal € 75.000,- per sociale huurwoning.</text:p>
            </text:section>
            <text:p text:style-name="hoofdstuk_bottom"/>
          </text:section>
          <text:section text:name="hoofdstuk_id1-3-2-2-5" text:style-name="hoofdstuk">
            <text:p text:style-name="hoofdstuk_kop"><text:span text:style-name="label">Hoofdstuk</text:span> <text:span text:style-name="nr">5</text:span> Algemene bepalingen</text:p>
            <text:section text:name="artikel_id1-3-2-2-5-2" text:style-name="artikel">
              <text:p text:style-name="artikel_kop_titel"><text:span text:style-name="artikel_kop_label">Artikel</text:span> <text:span text:style-name="artikel_kop_nr">14</text:span> Hardheidsclausule</text:p>
              <text:p text:style-name="al">Het College kan, in uitzonderlijke gevallen en mits goed gemotiveerd, besluiten één of meer van de voorgaande artikelen niet toe te passen of daarvan af te wijken, voor zover deze voor een of meer belanghebbenden gevolgen zouden hebben die wegens bijzondere omstandigheden onevenredig zijn in verhouding tot de met dit programma te dienen doelen.</text:p>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5.</text:span> Inwerkingtreding</text:p>
              <text:p text:style-name="al">Dit programma treedt in werking met ingang van de dag na die van de bekendmaking.</text:p>
            </text:section>
            <text:section text:name="artikel_id1-3-2-2-6-3" text:style-name="artikel">
              <text:p text:style-name="artikel_kop_titel"><text:span text:style-name="artikel_kop_label">Artikel</text:span> <text:span text:style-name="artikel_kop_nr">16.</text:span> Citeertitel</text:p>
              <text:p text:style-name="al">Dit programma kan worden aangehaald als: Programma sociaal vereveningsfonds gemeente Laren 2026.</text:p>
            </text:section>
            <text:p text:style-name="hoofdstuk_bottom"/>
          </text:section>
        </text:section>
        <text:section text:name="regeling-sluiting_id1-3-2-3" text:style-name="regeling-sluiting">
          <text:section text:name="ondertekening_id1-3-2-3-1">
            <text:p><text:span text:style-name="functie">Aldus vastgesteld door de raad van de gemeente Laren in zijn openbare raadsvergadering van 17 december 2025.</text:span></text:p>
          </text:section>
          <text:section text:name="ondertekening_id1-3-2-3-2">
            <text:p><text:span text:style-name="functie"/></text:p>
            <text:p><text:span text:style-name="functie">De voorzitter,</text:span></text:p>
            <text:p><text:span text:style-name="functie">J.N. de Zwart-Bloch</text:span></text:p>
          </text:section>
          <text:section text:name="ondertekening_id1-3-2-3-3">
            <text:p><text:span text:style-name="functie"/></text:p>
            <text:p><text:span text:style-name="functie">De griffier,</text:span></text:p>
            <text:p><text:span text:style-name="functie">A.M. Kroo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92186</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186</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186</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Laren</meta:user-defined>
    <meta:user-defined meta:name="OVERHEID.Informatietype/DC.type">officiële publicatie</meta:user-defined>
    <meta:user-defined meta:name="OVERHEIDop.Rubriek/DC.type">algemeen verbindend voorschrift (verordening)</meta:user-defined>
    <meta:user-defined meta:name="OVERHEID.Gemeente/OVERHEID.authority">Laren</meta:user-defined>
    <meta:user-defined meta:name="OVERHEID.Gemeente/DCTERMS.publisher">Laren</meta:user-defined>
    <meta:user-defined meta:name="OVERHEID.TaxonomieBeleidsagendaDecentraal/OVERHEID.category">Bestuur | Organisatie en beleid</meta:user-defined>
    <meta:user-defined meta:name="DC.source">artikel 3.4 van de Omgevingswet]|[1.0:c:BWBR0037885&amp;artikel=3.4&amp;g=2026-01-01</meta:user-defined>
    <meta:user-defined meta:name="DC.source">artikel 8.21 van het Omgevingsbesluit]|[1.0:c:BWBR0041278&amp;artikel=8.21&amp;g=2026-01-01</meta:user-defined>
    <meta:user-defined meta:name="DC.source">artikel 13.22 van de Omgevingswet]|[1.0:c:BWBR0037885&amp;artikel=13.22&amp;g=2026-01-01</meta:user-defined>
    <meta:user-defined meta:name="DCTERMS.alternative">Programma sociaal vereveningsfonds gemeente Laren 2026</meta:user-defined>
    <dc:language>nl</dc:language>
    <meta:user-defined meta:name="OVERHEIDop.locatietype/OVERHEIDop.gebiedsmarkering">Gemeente</meta:user-defined>
    <meta:user-defined meta:name="DC.title">Programma Sociaal vereveningsfonds 2025 – gemeente Laren</meta:user-defined>
    <meta:user-defined meta:name="DCTERMS.W3CDTF/DCTERMS.available">2026-02-27</meta:user-defined>
    <meta:user-defined meta:name="DCTERMS.W3CDTF/OVERHEIDop.jaargang">2026</meta:user-defined>
    <meta:user-defined meta:name="OVERHEIDop.publicationIssue">92186</meta:user-defined>
    <meta:user-defined meta:name="OVERHEIDop.betreftRegeling">CVDR757856_1</meta:user-defined>
    <meta:user-defined meta:name="xs:date/OVERHEIDop.startdatum">2026-02-28</meta:user-defined>
    <meta:user-defined meta:name="OVERHEIDop.GmbID/DC.identifier">gmb-2026-92186</meta:user-defined>
    <meta:user-defined meta:name="OVERHEIDop.versieInformatie"/>
  </office:meta>
</office:document-meta>
</file>