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GEWEIGERDE AANVRAAG OMGEVINGSVERGUNNING BOUWEN – SPECHTBOS 9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geweigerd: </text:p>
            <text:p text:style-name="common-al"/>
            <text:p text:style-name="tussenkopcur">-Spechtbos 9 Helvoirt, verbouwen van een recreatiewoning, Z26-299783.</text:p>
            <text:p text:style-name="common-al"/>
            <text:p text:style-name="tussenkopcur">De beschikking is verzonden 24 februari 2026.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91164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1164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1164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6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GEWEIGERDE AANVRAAG OMGEVINGSVERGUNNING BOUWEN – SPECHTBOS 9 HELVOIRT</meta:user-defined>
    <meta:user-defined meta:name="DCTERMS.W3CDTF/DCTERMS.available">2026-03-04</meta:user-defined>
    <meta:user-defined meta:name="DCTERMS.W3CDTF/OVERHEIDop.jaargang">2026</meta:user-defined>
    <meta:user-defined meta:name="OVERHEIDop.publicationIssue">91164</meta:user-defined>
    <meta:user-defined meta:name="OVERHEIDop.GmbID/DC.identifier">gmb-2026-91164</meta:user-defined>
    <meta:user-defined meta:name="OVERHEIDop.versieInformatie"/>
  </office:meta>
</office:document-meta>
</file>