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Kerkpad 2c, 9934CC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4 februari 2026 een besluit genomen op de aanvraag met zaaknummer Z2026-00000953 voor het kappen van een boom (gevaar) op de locatie Kerkpad 2c, 9934CC Delfzijl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90725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7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7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953</meta:user-defined>
    <meta:user-defined meta:name="DCTERMS.abstract">24 februari 2026 verleend voor het kappen van een boom (gevaar) op de locatie Kerkpad 2c, 9934CC Delfzijl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Kerkpad 2c, 9934CC Delfzijl</meta:user-defined>
    <meta:user-defined meta:name="DCTERMS.W3CDTF/DCTERMS.available">2026-03-04</meta:user-defined>
    <meta:user-defined meta:name="DCTERMS.W3CDTF/OVERHEIDop.jaargang">2026</meta:user-defined>
    <meta:user-defined meta:name="OVERHEIDop.publicationIssue">90725</meta:user-defined>
    <meta:user-defined meta:name="OVERHEIDop.GmbID/DC.identifier">gmb-2026-90725</meta:user-defined>
    <meta:user-defined meta:name="OVERHEIDop.versieInformatie"/>
  </office:meta>
</office:document-meta>
</file>