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Zuideinde 422 1035PR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slopen huidige woning en het bouwen van een nieuwe woning</text:p>
            <text:p text:style-name="common-al">Zaakadres: Zuideinde 422 1035PR Amsterdam</text:p>
            <text:p text:style-name="common-al">Datum ontvangst: 30-01-2026</text:p>
            <text:p text:style-name="common-al">Zaaknummer: Z2026-004588</text:p>
            <text:p text:style-name="common-al">DSO-nummer: 2026013001959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89657</text:span><text:line-break/><text:date style:data-style-name="dag" text:fixed="true" text:date-value="2026-02-26"/><text:line-break/><text:date style:data-style-name="jaar" text:fixed="true" text:date-value="2026-02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89657</text:span><text:date style:data-style-name="nicedate" text:fixed="true" text:date-value="2026-02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89657</text:span><text:date style:data-style-name="nicedate" text:fixed="true" text:date-value="2026-02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4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Z2026-004588</meta:user-defined>
    <meta:user-defined meta:name="DCTERMS.abstract">slopen huidige woning en het bouwen van een nieuwe woning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Zuideinde 422 1035PR Amsterdam</meta:user-defined>
    <meta:user-defined meta:name="DCTERMS.W3CDTF/DCTERMS.available">2026-02-26</meta:user-defined>
    <meta:user-defined meta:name="DCTERMS.W3CDTF/OVERHEIDop.jaargang">2026</meta:user-defined>
    <meta:user-defined meta:name="OVERHEIDop.publicationIssue">89657</meta:user-defined>
    <meta:user-defined meta:name="OVERHEIDop.GmbID/DC.identifier">gmb-2026-89657</meta:user-defined>
    <meta:user-defined meta:name="OVERHEIDop.versieInformatie"/>
  </office:meta>
</office:document-meta>
</file>