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301dde87-b94e-4180-8c24-d7fa6611f937.jpg" manifest:media-type="image/x-eps"/>
  <manifest:file-entry manifest:full-path="Pictures/Tabel1i60c1d95f-d4fd-4c93-b111-f99b0917c538.jpg" manifest:media-type="image/x-eps"/>
  <manifest:file-entry manifest:full-path="Pictures/Afbeelding2i44463083-5769-4c7e-ba68-f96f71772d92.jpg" manifest:media-type="image/x-eps"/>
  <manifest:file-entry manifest:full-path="Pictures/Afbeelding3i6baab73a-2a0a-4990-8d69-676b7cf88684.jpg" manifest:media-type="image/x-eps"/>
  <manifest:file-entry manifest:full-path="Pictures/Afbeelding4i4d4e822f-1d8b-49a9-bc8e-4e4f01db5198.jpg" manifest:media-type="image/x-eps"/>
  <manifest:file-entry manifest:full-path="Pictures/Afbeelding5i761357f8-eac2-458e-9dfc-c089e609381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
      <text:list-level-style-bullet text:bullet-char="•" text:level="1">
        <style:list-level-properties text:min-label-width="10mm"/>
      </text:list-level-style-bullet>
    </text:list-style>
    <text:list-style style:name="id1-3-2-2-4-4-1">
      <text:list-level-style-bullet text:bullet-char="•" text:level="1">
        <style:list-level-properties text:min-label-width="10mm"/>
      </text:list-level-style-bullet>
    </text:list-style>
    <text:list-style style:name="id1-3-2-2-4-4-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1-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1-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1-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1-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1-6-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5">
      <text:list-level-style-bullet text:bullet-char="•" text:level="1">
        <style:list-level-properties text:min-label-width="10mm"/>
      </text:list-level-style-bullet>
    </text:list-style>
    <text:list-style style:name="id1-3-2-2-4-5-1">
      <text:list-level-style-bullet text:bullet-char="•" text:level="1">
        <style:list-level-properties text:min-label-width="10mm"/>
      </text:list-level-style-bullet>
    </text:list-style>
    <text:list-style style:name="id1-3-2-2-4-5-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5-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5-1-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5-1-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5-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5-1-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6">
      <text:list-level-style-bullet text:bullet-char="•" text:level="1">
        <style:list-level-properties text:min-label-width="10mm"/>
      </text:list-level-style-bullet>
    </text:list-style>
    <text:list-style style:name="id1-3-2-2-4-6-1">
      <text:list-level-style-bullet text:bullet-char="•" text:level="1">
        <style:list-level-properties text:min-label-width="10mm"/>
      </text:list-level-style-bullet>
    </text:list-style>
    <text:list-style style:name="id1-3-2-2-4-6-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6-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6-1-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6-1-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6-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6-1-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6-1-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6-1-6-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
      <text:list-level-style-bullet text:bullet-char="•" text:level="1">
        <style:list-level-properties text:min-label-width="10mm"/>
      </text:list-level-style-bullet>
    </text:list-style>
    <text:list-style style:name="id1-3-2-2-4-7-1">
      <text:list-level-style-bullet text:bullet-char="•" text:level="1">
        <style:list-level-properties text:min-label-width="10mm"/>
      </text:list-level-style-bullet>
    </text:list-style>
    <text:list-style style:name="id1-3-2-2-4-7-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1-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1-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1-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1-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1-6-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1-4">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3-1-4-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3-1-5">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3-1-5-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3-1-6">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3-1-6-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3-1-7">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3-1-7-1">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1-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1-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1-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1-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1-6-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1-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5-1-7-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6-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1-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1-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1-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1-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1-6-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0">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0-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4-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5-40-1-1">
      <style:table-column-properties/>
    </style:style>
    <style:style style:family="table-column" style:parent-style-name="colspec" style:name="id1-3-2-5-40-1-2">
      <style:table-column-properties/>
    </style:style>
    <style:style style:family="table-column" style:parent-style-name="colspec" style:name="id1-3-2-5-40-1-3">
      <style:table-column-properties/>
    </style:style>
    <style:style style:family="table-column" style:parent-style-name="colspec" style:name="id1-3-2-5-40-1-4">
      <style:table-column-properties/>
    </style:style>
    <style:style style:family="table-column" style:parent-style-name="colspec" style:name="id1-3-2-5-40-1-5">
      <style:table-column-properties/>
    </style:style>
    <style:style style:family="table-column" style:parent-style-name="colspec" style:name="id1-3-2-5-40-1-6">
      <style:table-column-properties/>
    </style:style>
    <style:style style:family="table-column" style:parent-style-name="colspec" style:name="id1-3-2-5-40-1-7">
      <style:table-column-properties/>
    </style:style>
    <style:style style:family="table-column" style:parent-style-name="colspec" style:name="id1-3-2-5-40-1-8">
      <style:table-column-properties/>
    </style:style>
    <style:style style:family="table-column" style:parent-style-name="colspec" style:name="id1-3-2-5-40-1-9">
      <style:table-column-properties/>
    </style:style>
    <style:style style:family="table-column" style:parent-style-name="colspec" style:name="id1-3-2-5-40-1-10">
      <style:table-column-properties/>
    </style:style>
    <style:style style:family="table-column" style:parent-style-name="colspec" style:name="id1-3-2-5-40-1-11">
      <style:table-column-properties/>
    </style:style>
    <text:list-style style:name="id1-3-2-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Subsidieregeling sociaal en veerkrachtig Waalwijk 2027</text:p>
      <text:section text:name="regeling_id1-3-2" text:style-name="regeling">
        <text:section text:name="aanhef_id1-3-2-1" text:style-name="aanhef">
          <text:section text:name="preambule_id1-3-2-1-1" text:style-name="preambule">
            <text:p text:style-name="al">Het College van Waalwijk; </text:p>
            <text:p text:style-name="al">gelet op het artikel 3 van de Algemene Subsidieverordening Waalwijk 2025 en het bepaalde in titel 4.2 van de Algemene wet bestuursrecht; </text:p>
            <text:p text:style-name="al"/>
            <text:p text:style-name="al">BESLUIT VAST TE STELLEN: </text:p>
            <text:p text:style-name="al">Besluit van het college van burgemeester en wethouders van de gemeente Waalwijk houdende nadere regels inzake subsidieverstrekking ter bevordering van sociale samenhang en veerkracht Waalwijk 2027 (Subsidieregeling sociaal en veerkrachtig Waalwijk 2027)</text:p>
          </text:section>
        </text:section>
        <text:section text:name="regeling-tekst_id1-3-2-2" text:style-name="regeling-tekst">
          <text:section text:name="artikel_id1-3-2-2-1" text:style-name="artikel">
            <text:p text:style-name="artikel_kop_titel"><text:span text:style-name="artikel_kop_label">Artikel 1. Definities</text:span> </text:p>
            <text:p text:style-name="al">In deze regeling en de daarop berustende bepalingen wordt verstaan onder: </text:p>
            <text:list text:style-name="id1-3-2-2-1-3">
              <text:list-item text:style-override="id1-3-2-2-1-3-1">
                <text:number>a.</text:number>
                <text:p text:style-name="al">aanvraag- en beoordelingsinstrumentarium: set aan documenten ten behoeve van de aanvraag- en beoordeling van subsidies.</text:p>
              </text:list-item>
            </text:list>
            <text:list text:style-name="id1-3-2-2-1-4">
              <text:list-item text:style-override="id1-3-2-2-1-4-1">
                <text:number>b.</text:number>
                <text:p text:style-name="al"> college: het college van burgemeester en wethouders van de gemeente Waalwijk.</text:p>
              </text:list-item>
            </text:list>
            <text:list text:style-name="id1-3-2-2-1-5">
              <text:list-item text:style-override="id1-3-2-2-1-5-1">
                <text:number>c.</text:number>
                <text:p text:style-name="al"> impactgericht subsidiëren: de wijze van subsidiëring waarbij het maatschappelijke effect dat een organisatie beoogt te bereiken centraal staat.</text:p>
              </text:list-item>
            </text:list>
            <text:list text:style-name="id1-3-2-2-1-6">
              <text:list-item text:style-override="id1-3-2-2-1-6-1">
                <text:number>d.</text:number>
                <text:p text:style-name="al"> maatschappelijke opgave: het beleidsmatig kader met de doelstellingen waarop deze subsidieregeling is gericht.</text:p>
              </text:list-item>
            </text:list>
            <text:list text:style-name="id1-3-2-2-1-7">
              <text:list-item text:style-override="id1-3-2-2-1-7-1">
                <text:number>e.</text:number>
                <text:p text:style-name="al"> partners: organisaties, instellingen of groepen waarmee de gemeente in het kader van deze subsidieregeling samenwerkt.</text:p>
              </text:list-item>
            </text:list>
          </text:section>
          <text:section text:name="artikel_id1-3-2-2-2" text:style-name="artikel">
            <text:p text:style-name="artikel_kop_titel"><text:span text:style-name="artikel_kop_label">Artikel 2. Toepassingsbereik</text:span> </text:p>
            <text:p text:style-name="al">Deze regeling is van toepassing op het verstrekken van subsidie door het college van burgemeester en wethouders op de beleidsterreinen die zijn opgenomen in de gemeentelijke begroting, met uitzondering van subsidies waarvoor de raad bij bijzondere subsidieverordening een regeling heeft getroffen.</text:p>
          </text:section>
          <text:section text:name="artikel_id1-3-2-2-3" text:style-name="artikel">
            <text:p text:style-name="artikel_kop_titel"><text:span text:style-name="artikel_kop_label">Artikel 3. Doelgroep</text:span> </text:p>
            <text:list text:style-name="id1-3-2-2-3-2">
              <text:list-item text:style-override="id1-3-2-2-3-2-1">
                <text:number>1.</text:number>
                <text:p text:style-name="al">Uitsluitend organisaties die door het college van burgemeester en wethouders van de gemeente Waalwijk zijn aangemerkt als partner binnen het traject Impactgericht Subsidiëren komen in aanmerking voor subsidie op grond van deze regeling. </text:p>
              </text:list-item>
            </text:list>
            <text:list text:style-name="id1-3-2-2-3-3">
              <text:list-item text:style-override="id1-3-2-2-3-3-1">
                <text:number>2.</text:number>
                <text:p text:style-name="al">De lijst met partners is vastgesteld door het college en maakt als bijlage 1 onderdeel uit van deze regeling.</text:p>
              </text:list-item>
            </text:list>
            <text:list text:style-name="id1-3-2-2-3-4">
              <text:list-item text:style-override="id1-3-2-2-3-4-1">
                <text:number>3.</text:number>
                <text:p text:style-name="al"> Aanmelding of toelating als partner is niet mogelijk via deze regeling. De aanwijzing als partner geschiedt uitsluitend op initiatief van het college.</text:p>
              </text:list-item>
            </text:list>
          </text:section>
          <text:section text:name="artikel_id1-3-2-2-4" text:style-name="artikel">
            <text:p text:style-name="artikel_kop_titel"><text:span text:style-name="artikel_kop_label">Artikel 4. Doelstellingen</text:span> </text:p>
            <text:p text:style-name="al">Subsidie wordt uitsluitend verleend aan activiteiten die bijdragen aan verwezenlijking van de maatschappelijke opgave ‘’Sociaal en Veerkrachtig’’: </text:p>
            <text:p text:style-name="al">Waalwijkers zijn ‘samen redzaam’: verbonden, veerkrachtig, met plezier en gelijke kansen voor iedereen. </text:p>
            <text:list text:style-name="id1-3-2-2-4-4">
              <text:list-item text:style-override="id1-3-2-2-4-4-1">
                <text:number>•</text:number>
                <text:p text:style-name="al"> Waalwijkers voelen zich verbonden met en gesteund door hun omgeving</text:p>
                <text:list text:style-name="id1-3-2-2-4-4-1-3">
                  <text:list-item text:style-override="id1-3-2-2-4-4-1-3-1">
                    <text:number>o</text:number>
                    <text:p text:style-name="al"> Waalwijkers bouwen een sociaal netwerk op en houden dit in stand</text:p>
                  </text:list-item>
                </text:list>
                <text:list text:style-name="id1-3-2-2-4-4-1-4">
                  <text:list-item text:style-override="id1-3-2-2-4-4-1-4-1">
                    <text:number>o</text:number>
                    <text:p text:style-name="al">Waalwijkers ontwikkelen hun sociale vaardigheden</text:p>
                  </text:list-item>
                </text:list>
                <text:list text:style-name="id1-3-2-2-4-4-1-5">
                  <text:list-item text:style-override="id1-3-2-2-4-4-1-5-1">
                    <text:number>o</text:number>
                    <text:p text:style-name="al">Waalwijkers durven hun sociale netwerk vaker om hulp te vragen</text:p>
                  </text:list-item>
                </text:list>
                <text:list text:style-name="id1-3-2-2-4-4-1-6">
                  <text:list-item text:style-override="id1-3-2-2-4-4-1-6-1">
                    <text:number>o</text:number>
                    <text:p text:style-name="al">Ouders/ verzorgers voelen zich zelfverzekerd en gesteund in de opvoeding</text:p>
                  </text:list-item>
                </text:list>
              </text:list-item>
            </text:list>
            <text:list text:style-name="id1-3-2-2-4-5">
              <text:list-item text:style-override="id1-3-2-2-4-5-1">
                <text:number>•</text:number>
                <text:p text:style-name="al"> Waalwijkers vinden plezier en betekenis in hun dagelijks leven</text:p>
                <text:list text:style-name="id1-3-2-2-4-5-1-3">
                  <text:list-item text:style-override="id1-3-2-2-4-5-1-3-1">
                    <text:number>o</text:number>
                    <text:p text:style-name="al"> Waalwijkers ontwikkelen hun talenten en interesses</text:p>
                  </text:list-item>
                </text:list>
                <text:list text:style-name="id1-3-2-2-4-5-1-4">
                  <text:list-item text:style-override="id1-3-2-2-4-5-1-4-1">
                    <text:number>o</text:number>
                    <text:p text:style-name="al">Waalwijkers ervaren een zinvolle invulling van hun dag en ervaren perspectief</text:p>
                  </text:list-item>
                </text:list>
                <text:list text:style-name="id1-3-2-2-4-5-1-5">
                  <text:list-item text:style-override="id1-3-2-2-4-5-1-5-1">
                    <text:number>o</text:number>
                    <text:p text:style-name="al">Waalwijkers nemen vaker deel aan vrijetijdsactiviteiten die aansluiten op hun interesses</text:p>
                  </text:list-item>
                </text:list>
              </text:list-item>
            </text:list>
            <text:list text:style-name="id1-3-2-2-4-6">
              <text:list-item text:style-override="id1-3-2-2-4-6-1">
                <text:number>•</text:number>
                <text:p text:style-name="al"> Waalwijkers hebben gelijke kansen om naar eigen wens en vermogen mee te doen</text:p>
                <text:list text:style-name="id1-3-2-2-4-6-1-3">
                  <text:list-item text:style-override="id1-3-2-2-4-6-1-3-1">
                    <text:number>o</text:number>
                    <text:p text:style-name="al"> Waalwijkers zijn financieel zelfredzamer </text:p>
                  </text:list-item>
                </text:list>
                <text:list text:style-name="id1-3-2-2-4-6-1-4">
                  <text:list-item text:style-override="id1-3-2-2-4-6-1-4-1">
                    <text:number>o</text:number>
                    <text:p text:style-name="al">Waalwijkers kunnen langer op een prettige manier zelfstandig (dagelijkse) taken uitvoeren </text:p>
                  </text:list-item>
                </text:list>
                <text:list text:style-name="id1-3-2-2-4-6-1-5">
                  <text:list-item text:style-override="id1-3-2-2-4-6-1-5-1">
                    <text:number>o</text:number>
                    <text:p text:style-name="al">Waalwijkers ervaren meer vrijheid om zichzelf te zijn</text:p>
                  </text:list-item>
                </text:list>
                <text:list text:style-name="id1-3-2-2-4-6-1-6">
                  <text:list-item text:style-override="id1-3-2-2-4-6-1-6-1">
                    <text:number>o</text:number>
                    <text:p text:style-name="al">Waalwijkers ontwikkelen hun taal- en digitale vaardigheden</text:p>
                  </text:list-item>
                </text:list>
              </text:list-item>
            </text:list>
            <text:list text:style-name="id1-3-2-2-4-7">
              <text:list-item text:style-override="id1-3-2-2-4-7-1">
                <text:number>•</text:number>
                <text:p text:style-name="al"> Waalwijkers ervaren een goede kwaliteit van leven</text:p>
                <text:list text:style-name="id1-3-2-2-4-7-1-3">
                  <text:list-item text:style-override="id1-3-2-2-4-7-1-3-1">
                    <text:number>o</text:number>
                    <text:p text:style-name="al"> Waalwijkers doen mee aan de maatschappij</text:p>
                  </text:list-item>
                </text:list>
                <text:list text:style-name="id1-3-2-2-4-7-1-4">
                  <text:list-item text:style-override="id1-3-2-2-4-7-1-4-1">
                    <text:number>o</text:number>
                    <text:p text:style-name="al">Waalwijkers hebben handvatten om laagdrempelig aan hun persoonlijke (mentale) uitdagingen te werken</text:p>
                  </text:list-item>
                </text:list>
                <text:list text:style-name="id1-3-2-2-4-7-1-5">
                  <text:list-item text:style-override="id1-3-2-2-4-7-1-5-1">
                    <text:number>o</text:number>
                    <text:p text:style-name="al">Waalwijkers leven gezonder</text:p>
                  </text:list-item>
                </text:list>
                <text:list text:style-name="id1-3-2-2-4-7-1-6">
                  <text:list-item text:style-override="id1-3-2-2-4-7-1-6-1">
                    <text:number>o</text:number>
                    <text:p text:style-name="al">Waalwijkers voelen zich gezien en gehoord</text:p>
                  </text:list-item>
                </text:list>
              </text:list-item>
            </text:list>
          </text:section>
          <text:section text:name="artikel_id1-3-2-2-5" text:style-name="artikel">
            <text:p text:style-name="artikel_kop_titel"><text:span text:style-name="artikel_kop_label">Artikel 5. Subsidiabele activiteiten</text:span> </text:p>
            <text:list text:style-name="id1-3-2-2-5-2">
              <text:list-item text:style-override="id1-3-2-2-5-2-1">
                <text:number>1.</text:number>
                <text:p text:style-name="al">Onverminderd het bepaalde in de Algemene wet bestuursrecht en de Algemene subsidieverordening van de gemeente Waalwijk komen voor subsidie uitsluiten in aanmerking de directe kosten die redelijkerwijs gemaakt moeten worden voor de uitvoering van de doelstellingen als bedoeld in artikel 4. Alle kosten dienen controleerbaar, aantoonbaar en marktconform te zijn.</text:p>
              </text:list-item>
            </text:list>
            <text:list text:style-name="id1-3-2-2-5-3">
              <text:list-item text:style-override="id1-3-2-2-5-3-1">
                <text:number>2.</text:number>
                <text:p text:style-name="al">Niet voor subsidie in aanmerking komen de kosten voor:</text:p>
                <text:list text:style-name="id1-3-2-2-5-3-1-3">
                  <text:list-item text:style-override="id1-3-2-2-5-3-1-3-1">
                    <text:number>i.</text:number>
                    <text:p text:style-name="al"> Oprichtingskosten van stichtingen en verenigingen;</text:p>
                  </text:list-item>
                </text:list>
                <text:list text:style-name="id1-3-2-2-5-3-1-4">
                  <text:list-item text:style-override="id1-3-2-2-5-3-1-4-1">
                    <text:number>ii.</text:number>
                    <text:p text:style-name="al"> Activiteiten die op grond van deze regeling zijn uitgesloten;</text:p>
                  </text:list-item>
                </text:list>
                <text:list text:style-name="id1-3-2-2-5-3-1-5">
                  <text:list-item text:style-override="id1-3-2-2-5-3-1-5-1">
                    <text:number>iii.</text:number>
                    <text:p text:style-name="al"> Kosten gerelateerd aan jubilea;</text:p>
                  </text:list-item>
                </text:list>
                <text:list text:style-name="id1-3-2-2-5-3-1-6">
                  <text:list-item text:style-override="id1-3-2-2-5-3-1-6-1">
                    <text:number>iv.</text:number>
                    <text:p text:style-name="al"> Bezoldigingen van topfunctionarissen van gesubsidieerde organisaties die het bezoldigings- maximum van Wet Normering Topinkomens (Wnt) overstijgen. Voor de exacte hoogte van Wnt bezoldigingsmaximum verwijzen wij naar artikel 2.3, tweede, derde en vierde lid van Wnt.</text:p>
                  </text:list-item>
                </text:list>
                <text:list text:style-name="id1-3-2-2-5-3-1-7">
                  <text:list-item text:style-override="id1-3-2-2-5-3-1-7-1">
                    <text:number>v.</text:number>
                    <text:p text:style-name="al"> Het is organisaties niet toegestaan om vermogensoverdrachten aan derden te doen (bijvoorbeeld aan dochterorganisaties) zonder voorafgaande schriftelijke goedkeuring van burgemeester en wethouders. Zonder schriftelijke goedkeuring wordt dit als onredelijke, niet subsidiabele kosten aangemerkt.</text:p>
                  </text:list-item>
                </text:list>
              </text:list-item>
            </text:list>
          </text:section>
          <text:section text:name="artikel_id1-3-2-2-6" text:style-name="artikel">
            <text:p text:style-name="artikel_kop_titel"><text:span text:style-name="artikel_kop_label">Artikel 6. Vereisten subsidieaanvraag</text:span> </text:p>
            <text:list text:style-name="id1-3-2-2-6-2">
              <text:list-item text:style-override="id1-3-2-2-6-2-1">
                <text:number>1.</text:number>
                <text:p text:style-name="al">Subsidieaanvragen dienen uiterlijk 1 juni voorafgaand aan het jaar van subsidiering volledig te zijn ingediend via het online aanvraagformulier. </text:p>
              </text:list-item>
            </text:list>
            <text:list text:style-name="id1-3-2-2-6-3">
              <text:list-item text:style-override="id1-3-2-2-6-3-1">
                <text:number>2.</text:number>
                <text:p text:style-name="al">Onvolledige aanvragen kunnen door het college buiten behandeling worden gelaten.</text:p>
              </text:list-item>
            </text:list>
            <text:list text:style-name="id1-3-2-2-6-4">
              <text:list-item text:style-override="id1-3-2-2-6-4-1">
                <text:number>3.</text:number>
                <text:p text:style-name="al"> Aanvragen worden ingediend volgens de methodiek Impactgericht subsidiëren en de daarbij behorende formats in bijlage 2.</text:p>
              </text:list-item>
            </text:list>
            <text:list text:style-name="id1-3-2-2-6-5">
              <text:list-item text:style-override="id1-3-2-2-6-5-1">
                <text:number>4.</text:number>
                <text:p text:style-name="al"> De aanvraag voor subsidie omvat:</text:p>
                <text:list text:style-name="id1-3-2-2-6-5-1-3">
                  <text:list-item text:style-override="id1-3-2-2-6-5-1-3-1">
                    <text:number>a.</text:number>
                    <text:p text:style-name="al"> Een opgave omtrent de hoofd- en subdoelen uit de maatschappelijke opgave ‘Sociaal en Veerkrachtig’ waaraan de activiteiten een bijdrage leveren. Bij de opgave van hoofddoelen worden maximaal 2 hoofddoelen gekozen; </text:p>
                  </text:list-item>
                </text:list>
                <text:list text:style-name="id1-3-2-2-6-5-1-4">
                  <text:list-item text:style-override="id1-3-2-2-6-5-1-4-1">
                    <text:number>b.</text:number>
                    <text:p text:style-name="al">Een doelgroepomschrijving en motivatie voor de doelgroepkeuze;</text:p>
                  </text:list-item>
                </text:list>
                <text:list text:style-name="id1-3-2-2-6-5-1-5">
                  <text:list-item text:style-override="id1-3-2-2-6-5-1-5-1">
                    <text:number>c.</text:number>
                    <text:p text:style-name="al"> Een inschatting van het aantal (nieuw) te bereiken deelnemers aan de activiteit(en); </text:p>
                  </text:list-item>
                </text:list>
                <text:list text:style-name="id1-3-2-2-6-5-1-6">
                  <text:list-item text:style-override="id1-3-2-2-6-5-1-6-1">
                    <text:number>d.</text:number>
                    <text:p text:style-name="al">Een activiteitenomschrijving conform het aanvraagformulier dat hoort bij het aangevraagde subsidiebedrag; </text:p>
                  </text:list-item>
                </text:list>
                <text:list text:style-name="id1-3-2-2-6-5-1-7">
                  <text:list-item text:style-override="id1-3-2-2-6-5-1-7-1">
                    <text:number>e.</text:number>
                    <text:p text:style-name="al">Een uitgewerkte begroting en dekkingsplan, waarin de kosten en opbrengsten per activiteit/activiteitengroep waar de subsidie voor wordt aangevraagd op een transparante wijze wordt weergegeven en voldoende wordt onderbouwd;</text:p>
                  </text:list-item>
                </text:list>
              </text:list-item>
            </text:list>
          </text:section>
          <text:section text:name="artikel_id1-3-2-2-7" text:style-name="artikel">
            <text:p text:style-name="artikel_kop_titel"><text:span text:style-name="artikel_kop_label">Artikel 7. Verduidelijking van de aanvraag</text:span> </text:p>
            <text:list text:style-name="id1-3-2-2-7-2">
              <text:list-item text:style-override="id1-3-2-2-7-2-1">
                <text:number>1.</text:number>
                <text:p text:style-name="al">Het college kan naar aanleiding van een ingediende aanvraag verduidelijkende vragen stellen, indien dit noodzakelijk is voor een zorgvuldige beoordeling van de aanvraag. </text:p>
              </text:list-item>
            </text:list>
            <text:list text:style-name="id1-3-2-2-7-3">
              <text:list-item text:style-override="id1-3-2-2-7-3-1">
                <text:number>2.</text:number>
                <text:p text:style-name="al">De aanvrager wordt schriftelijk of digitaal verzocht de vragen binnen de in het verzoek genoemde termijn te beantwoorden.</text:p>
              </text:list-item>
            </text:list>
            <text:list text:style-name="id1-3-2-2-7-4">
              <text:list-item text:style-override="id1-3-2-2-7-4-1">
                <text:number>3.</text:number>
                <text:p text:style-name="al"> Indien de aanvrager niet binnen de gestelde termijn reageert, beoordeelt het college de aanvraag op basis van de op dat moment beschikbare gegevens. </text:p>
              </text:list-item>
            </text:list>
            <text:list text:style-name="id1-3-2-2-7-5">
              <text:list-item text:style-override="id1-3-2-2-7-5-1">
                <text:number>4.</text:number>
                <text:p text:style-name="al">Indien tijdens de beoordeling blijkt dat de ontbrekende informatie van essentieel belang is voor de beoordeling van de aanvraag, wordt de aanvraag aangemerkt als onvolledig en is artikel 4:5 van de Algemene wet bestuursrecht van toepassing.</text:p>
              </text:list-item>
            </text:list>
          </text:section>
          <text:section text:name="artikel_id1-3-2-2-8" text:style-name="artikel">
            <text:p text:style-name="artikel_kop_titel"><text:span text:style-name="artikel_kop_label">Artikel 8. Subsidievorm</text:span> </text:p>
            <text:p text:style-name="al">Het college verstrekt op grond van deze regeling een subsidie voor de duur van maximaal een jaar.</text:p>
          </text:section>
          <text:section text:name="artikel_id1-3-2-2-9" text:style-name="artikel">
            <text:p text:style-name="artikel_kop_titel"><text:span text:style-name="artikel_kop_label">Artikel 9. Subsidiebedrag</text:span> </text:p>
            <text:list text:style-name="id1-3-2-2-9-2">
              <text:list-item text:style-override="id1-3-2-2-9-2-1">
                <text:number>1.</text:number>
                <text:p text:style-name="al">Voor de uitvoering van deze subsidieregeling geldt per partner een maximaal subsidiebedrag, vast te stellen door het college van burgemeester en wethouders. </text:p>
              </text:list-item>
            </text:list>
            <text:list text:style-name="id1-3-2-2-9-3">
              <text:list-item text:style-override="id1-3-2-2-9-3-1">
                <text:number>2.</text:number>
                <text:p text:style-name="al">Het maximale bedrag per partner wordt bepaald op basis van het in 2026 toegekende subsidiebedrag, vermeerderd met een indexeringspercentage voor het jaar 2027. Deze indexering vindt plaats op basis van het prijspeil 2026, onder voorbehoud van vaststelling van de gemeentebegroting 2027 door de raad.</text:p>
              </text:list-item>
            </text:list>
            <text:list text:style-name="id1-3-2-2-9-4">
              <text:list-item text:style-override="id1-3-2-2-9-4-1">
                <text:number>3.</text:number>
                <text:p text:style-name="al"> De in het tweede lid bedoelde maximumbedrag worden vastgelegd in een afzonderlijk collegebesluit dat wordt bekendgemaakt. Deze bedragen gelden als maximum en vormen geen verplichting tot subsidieverlening tot dat bedrag. </text:p>
              </text:list-item>
            </text:list>
            <text:list text:style-name="id1-3-2-2-9-5">
              <text:list-item text:style-override="id1-3-2-2-9-5-1">
                <text:number>4.</text:number>
                <text:p text:style-name="al">Subsidieplafonds zijn individueel en niet overdraagbaar. Partners kunnen geen aanspraak maken op het (restant van het) subsidieplafond van andere partners.</text:p>
              </text:list-item>
            </text:list>
            <text:list text:style-name="id1-3-2-2-9-6">
              <text:list-item text:style-override="id1-3-2-2-9-6-1">
                <text:number>5.</text:number>
                <text:p text:style-name="al"> Indien uit de subsidieaanvraag blijkt dat de voorgenomen activiteiten in aard of omvang afwijken van voorgaande jaren, kan dit bij de beoordeling aanleiding geven tot het toekennen van een lager subsidiebedrag dan het voor die partner vastgestelde maximum.</text:p>
              </text:list-item>
            </text:list>
          </text:section>
          <text:section text:name="artikel_id1-3-2-2-10" text:style-name="artikel">
            <text:p text:style-name="artikel_kop_titel"><text:span text:style-name="artikel_kop_label">Artikel 10. Wijze van verdeling</text:span> </text:p>
            <text:list text:style-name="id1-3-2-2-10-2">
              <text:list-item text:style-override="id1-3-2-2-10-2-1">
                <text:number>1.</text:number>
                <text:p text:style-name="al">In het kader van het subsidiejaar 2027 doorlopen de aangewezen partners de aanvraag- en beoordelingssystematiek zoals opgenomen in deze regeling.</text:p>
              </text:list-item>
            </text:list>
            <text:list text:style-name="id1-3-2-2-10-3">
              <text:list-item text:style-override="id1-3-2-2-10-3-1">
                <text:number>2.</text:number>
                <text:p text:style-name="al"> De beoordeling van de subsidieaanvragen vindt plaats op basis van de beoordelingscriteria zoals opgenomen in bijlage 3 van deze regeling.</text:p>
              </text:list-item>
            </text:list>
            <text:list text:style-name="id1-3-2-2-10-4">
              <text:list-item text:style-override="id1-3-2-2-10-4-1">
                <text:number>3.</text:number>
                <text:p text:style-name="al"> Voor iedere partner geldt een individueel maximum subsidiebedrag, zoals bedoeld in artikel 9. Binnen het subsidiejaar 2027 wordt het subsidiebedrag toegekend tot maximaal het voor die partner vastgestelde subsidiebedrag. Indien uit de aanvraag blijkt dat de voorgenomen activiteiten substantieel afwijken van voorgaande jaren, kan dit aanleiding geven tot het toekennen van een lager subsidiebedrag.</text:p>
              </text:list-item>
            </text:list>
            <text:list text:style-name="id1-3-2-2-10-5">
              <text:list-item text:style-override="id1-3-2-2-10-5-1">
                <text:number>4.</text:number>
                <text:p text:style-name="al"> De uitkomsten van de beoordeling worden wel betrokken bij de verdere ontwikkeling van het aanvraag- en beoordelingsinstrumentarium in het kader van Impactgericht Subsidiëren.</text:p>
              </text:list-item>
            </text:list>
          </text:section>
          <text:section text:name="artikel_id1-3-2-2-11" text:style-name="artikel">
            <text:p text:style-name="artikel_kop_titel"><text:span text:style-name="artikel_kop_label">Artikel 11. Verplichtingen</text:span> </text:p>
            <text:p text:style-name="al">Het college kan in de verleningsbeschikking aanvullende verplichtingen opleggen voor zover deze strekken tot verwezenlijking van het doel van de subsidie.</text:p>
          </text:section>
          <text:section text:name="artikel_id1-3-2-2-12" text:style-name="artikel">
            <text:p text:style-name="artikel_kop_titel"><text:span text:style-name="artikel_kop_label">Artikel 12. Verantwoording en subsidievaststelling</text:span> </text:p>
            <text:p text:style-name="al">De bepalingen omtrent de wijze van verantwoording en de subsidievaststelling zijn van overeenkomstige toepassing zoals opgenomen in de artikelen 16 tot en met 19 van de Algemene Subsidieverordening gemeente Waalwijk.</text:p>
          </text:section>
          <text:section text:name="artikel_id1-3-2-2-13" text:style-name="artikel">
            <text:p text:style-name="artikel_kop_titel"><text:span text:style-name="artikel_kop_label">Artikel 13. Hardheidsclausule</text:span> </text:p>
            <text:p text:style-name="al">Het college kan een of meer bepalingen van deze subsidieregeling in individuele gevallen buiten toepassing laten of daarvan afwijken, voor zover de toepassing van die bepalingen voor de subsidieaanvrager of -ontvanger gevolgen zou hebben die onevenredig zijn in verhouding tot de met de betrokken bepaling te dienen doelen.</text:p>
          </text:section>
          <text:section text:name="artikel_id1-3-2-2-14" text:style-name="artikel">
            <text:p text:style-name="artikel_kop_titel"><text:span text:style-name="artikel_kop_label">Artikel 14. Inwerkingtreding</text:span> </text:p>
            <text:p text:style-name="al">Deze subsidieregeling treedt in werking een dag na bekendmaking en vervalt op 31 december 2027.</text:p>
          </text:section>
          <text:section text:name="artikel_id1-3-2-2-15" text:style-name="artikel">
            <text:p text:style-name="artikel_kop_titel"><text:span text:style-name="artikel_kop_label">Artikel 15. Citeertitel</text:span> </text:p>
            <text:p text:style-name="al">Deze regeling wordt aangehaald als: Subsidieregeling sociaal en veerkrachtig Waalwijk 2027.</text:p>
          </text:section>
        </text:section>
        <text:section text:name="regeling-sluiting_id1-3-2-3" text:style-name="regeling-sluiting">
          <text:section text:name="slotformulering_id1-3-2-3-1" text:style-name="slotformulering">
            <text:p text:style-name="al"/>
            <text:p text:style-name="al">Aldus vastgesteld in de vergadering van het College d.d. 03-02-2026.</text:p>
          </text:section>
          <text:section text:name="ondertekening_id1-3-2-3-2">
            <text:p><text:span text:style-name="functie">Het College van Waalwijk</text:span></text:p>
            <text:p><text:span text:style-name="ondertekening_naam">
            <text:span text:style-name="voornaam">Michel Tromp, Sacha Ausems</text:span>
            <text:span text:style-name="achternaam"/>
          </text:span></text:p>
            <text:p><text:span text:style-name="functie">De secretaris, de burgemeester</text:span></text:p>
          </text:section>
          <text:section text:name="ondertekening_id1-3-2-3-3"/>
        </text:section>
        <text:section text:name="bijlage_id1-3-2-4" text:style-name="bijlage">
          <text:p text:style-name="bijlage_top"/>
          <text:p text:style-name="artikel_kop_titel"><text:span text:style-name="label">Bijlage 1:</text:span> </text:p>
          <text:p text:style-name="al">Lijst geselecteerde partners en voorlopig subsidieplafond 2027 transititietraject impactgericht subsidiëren</text:p>
          <text:p text:style-name="al">
          <draw:frame><draw:text-box><text:section text:name="plaatje_id1-3-2-4-3-1" text:style-name="plaatje">
            <text:p text:style-name="illustratie_id1-3-2-4-3-1-1"><draw:frame draw:style-name="illustratie_id1-3-2-4-3-1-1" text:anchor-type="paragraph" svg:width="153mm" svg:height="59.179245283018865mm"><draw:image xlink:href="Pictures/Afbeelding1i301dde87-b94e-4180-8c24-d7fa6611f937.jpg" xlink:type="simple"/></draw:frame></text:p>
          </text:section></draw:text-box></draw:frame>
        </text:p>
        </text:section>
        <text:section text:name="bijlage_id1-3-2-5" text:style-name="bijlage">
          <text:p text:style-name="bijlage_top"/>
          <text:p text:style-name="artikel_kop_titel"><text:span text:style-name="label">Bijlage 2:</text:span> </text:p>
          <text:p text:style-name="al">
          <text:span text:style-name="nadrukvet">Aanvraagformulier Subsidies Sociaal en Veerkrachtig 2027</text:span>
        </text:p>
          <text:p text:style-name="al">Hoogte subsidie </text:p>
          <text:list text:style-name="id1-3-2-5-4">
            <text:list-item text:style-override="id1-3-2-5-4-1">
              <text:number>1.</text:number>
              <text:p text:style-name="al">1. Wat is de hoogte van de subsidie die u wilt aanvragen? </text:p>
              <text:list text:style-name="id1-3-2-5-4-1-3">
                <text:list-item text:style-override="id1-3-2-5-4-1-3-1">
                  <text:number>a.</text:number>
                  <text:p text:style-name="al">Tot €10.000</text:p>
                </text:list-item>
              </text:list>
              <text:list text:style-name="id1-3-2-5-4-1-4">
                <text:list-item text:style-override="id1-3-2-5-4-1-4-1">
                  <text:number>b.</text:number>
                  <text:p text:style-name="al"> Boven de €10.000 tot en met €50.000</text:p>
                </text:list-item>
              </text:list>
              <text:list text:style-name="id1-3-2-5-4-1-5">
                <text:list-item text:style-override="id1-3-2-5-4-1-5-1">
                  <text:number>c.</text:number>
                  <text:p text:style-name="al"> Boven de €50.000 tot en met €140.000</text:p>
                </text:list-item>
              </text:list>
              <text:list text:style-name="id1-3-2-5-4-1-6">
                <text:list-item text:style-override="id1-3-2-5-4-1-6-1">
                  <text:number>d.</text:number>
                  <text:p text:style-name="al"> Boven de €140.000</text:p>
                </text:list-item>
              </text:list>
            </text:list-item>
          </text:list>
          <text:p text:style-name="al"> Wat zijn de totale kosten van uw activiteit? </text:p>
          <text:p text:style-name="al">…</text:p>
          <text:p text:style-name="al">
          <text:span text:style-name="nadrukvet">A. Aansluiting bij de doelen van de gemeente Waalwijk</text:span>
        </text:p>
          <text:p text:style-name="al">1. Aan welk hoofddoel van de gemeente Waalwijk draagt uw aanvraag bij?</text:p>
          <text:p text:style-name="al">
          <text:span text:style-name="nadrukcur">Zet een kruisje voor het hoofddoel waar u een bijdrage aan gaat leveren. De hoofddoelen zijn met een blauwe kleur aangegeven.</text:span>
        </text:p>
          <text:p text:style-name="al">
          <text:span text:style-name="nadrukcur">U kunt 2 hoofddoelen kiezen. U kunt meerdere subdoelen (binnen het hoofddoel) kiezen.</text:span>
        </text:p>
          <text:p text:style-name="al">
          <draw:frame><draw:text-box><text:section text:name="plaatje_id1-3-2-5-11-1" text:style-name="plaatje">
            <text:p text:style-name="illustratie_id1-3-2-5-11-1-1"><draw:frame draw:style-name="illustratie_id1-3-2-5-11-1-1" text:anchor-type="paragraph" svg:width="153mm" svg:height="119.60943396226413mm"><draw:image xlink:href="Pictures/Tabel1i60c1d95f-d4fd-4c93-b111-f99b0917c538.jpg" xlink:type="simple"/></draw:frame></text:p>
          </text:section></draw:text-box></draw:frame>
        </text:p>
          <text:p text:style-name="al"/>
          <text:list text:style-name="id1-3-2-5-13">
            <text:list-item text:style-override="id1-3-2-5-13-1">
              <text:number>2.</text:number>
              <text:p text:style-name="al">Licht in een uitgebreide motivatie toe welk probleem u wilt oplossen met uw project (max. 1000 tekens)</text:p>
            </text:list-item>
          </text:list>
          <text:p text:style-name="al"/>
          <text:p text:style-name="al">
          <text:span text:style-name="nadrukvet">B. </text:span>
          <text:span text:style-name="nadrukvet"> De doelgroep</text:span>
        </text:p>
          <text:list text:style-name="id1-3-2-5-16">
            <text:list-item text:style-override="id1-3-2-5-16-1">
              <text:number>1.</text:number>
              <text:p text:style-name="al">Wie is de bedoelde doelgroep van uw activiteit? –500 tekens</text:p>
            </text:list-item>
          </text:list>
          <text:p text:style-name="al">
          <text:span text:style-name="nadrukcur">Bijvoorbeeld: De doelgroep bestaat uit volwassen inwoners met een migratieachtergrond.</text:span>
        </text:p>
          <text:p text:style-name="al"/>
          <text:list text:style-name="id1-3-2-5-19">
            <text:list-item text:style-override="id1-3-2-5-19-1">
              <text:number>2.</text:number>
              <text:p text:style-name="al">Waarom heeft u juist voor deze doelgroep gekozen? - 1.000 tekens</text:p>
            </text:list-item>
          </text:list>
          <text:p text:style-name="al">
          <text:span text:style-name="nadrukcur">Bijvoorbeeld: In Waalwijk wonen relatief veel mensen met een migratieachtergrond die doordat zij de Nederlandse taal niet beheersen minder goed kunnen meedoen in de maatschappij.</text:span>
        </text:p>
          <text:p text:style-name="al"/>
          <text:list text:style-name="id1-3-2-5-22">
            <text:list-item text:style-override="id1-3-2-5-22-1">
              <text:number>3.</text:number>
              <text:p text:style-name="al">Hoeveel mensen verwacht u te bereiken in de subsidieperiode? En hoeveel daarvan zijn nieuwe deelnemers?</text:p>
            </text:list-item>
          </text:list>
          <text:p text:style-name="al">a. …. Totaal aantal verwachte deelnemers in de subsidieperiode</text:p>
          <text:p text:style-name="al">b. …. Aantal verwachte nieuwe deelnemers in de subsidieperiode</text:p>
          <text:p text:style-name="al"/>
          <text:list text:style-name="id1-3-2-5-26">
            <text:list-item text:style-override="id1-3-2-5-26-1">
              <text:number>4.</text:number>
              <text:p text:style-name="al">Hoe zorgt u ervoor dat uw initiatief aansluit bij het handeling- en belevingsvermogen van de doelgroep? - 1.800 tekens</text:p>
            </text:list-item>
          </text:list>
          <text:p text:style-name="al">Beschrijf in hoeverre uw organisatie cultuursensitief werkt, kennis en expertise heeft om te werken met de diversiteit van onze inwoners, die onze gemeente rijk is (denk in verschillen van afkomst, levensbeschouwing, seksuele geaardheid, leven met een beperking, etc.). Beschrijf daarnaast hoe u ervoor zorgt dat u in uw bereik en dienstverlening rekening houdt met deze verschillende achtergronden van onze inwoners en waar nodig zorgt voor verbinding</text:p>
          <text:p text:style-name="al">
          <text:span text:style-name="nadrukcur">Bijvoorbeeld: Vanwege de taalbarrière en frequente laaggeletterdheid onder de deelnemers gebruiken we geen schriftelijk cursusmateriaal, maar leggen we de theorie mondeling uit ondersteund met video's. Ook oefenen we met rollenspellen en voeren we gesprekken.</text:span>
        </text:p>
          <text:p text:style-name="al"/>
          <text:list text:style-name="id1-3-2-5-30">
            <text:list-item text:style-override="id1-3-2-5-30-1">
              <text:number>5.</text:number>
              <text:p text:style-name="al">Beschrijf welke trends en ontwikkelingen er op dit moment zijn binnen de doelgroep.</text:p>
            </text:list-item>
          </text:list>
          <text:p text:style-name="al">Beschrijf hoe u in de subsidieperiode wilt inspelen op deze trends en ontwikkelingen. </text:p>
          <text:p text:style-name="al">
          <text:span text:style-name="nadrukcur">Bijvoorbeeld: </text:span>
          <text:span text:style-name="nadrukcur">Er wonen in Waalwijk mensen met verschillende culturele achtergronden. Uit onderzoek blijkt dat er grotere gezondheidsrisico’s zijn voor mensen met een migratieachtergrond door hun werk- en leefomstandigheden. Op dit moment is er op het gebied van zorg en ondersteuning weinig specifiek ingericht voor deze groep. We gaan hier op inspelen door cultuur- en taalgevoelige voorlichting over zorgthema’s te geven.</text:span>
        </text:p>
          <text:p text:style-name="al"/>
          <text:list text:style-name="id1-3-2-5-34">
            <text:list-item text:style-override="id1-3-2-5-34-1">
              <text:number>6.</text:number>
              <text:p text:style-name="al">Hoe draagt uw activiteit bij aan normaliseren en preventie voor uw doelgroep?</text:p>
            </text:list-item>
          </text:list>
          <text:p text:style-name="al">Beschrijf hoe u voorkomt dat problemen voor uw doelgroep verergeren en hoe u inzet op het versterken van hun eigen kracht. </text:p>
          <text:p text:style-name="al">
          <text:span text:style-name="nadrukcur">Bijvoorbeeld: Wij organiseren wekelijkse beweegactiviteiten in de wijk voor eenzame ouderen. Door deze laagdrempelige groepsactiviteiten blijven zij actief en ontmoeten anderen, waardoor hun eenzaamheid wordt verminderd. We stimuleren dat deelnemers elkaar buiten de activiteit blijven opzoeken, zodat zij minder afhankelijk worden van professionele hulp.</text:span>
        </text:p>
          <text:p text:style-name="al"/>
          <text:p text:style-name="al">
          <text:span text:style-name="nadrukvet">C. Activiteitenplan</text:span>
        </text:p>
          <text:p text:style-name="al"/>
          <text:section text:name="table_id1-3-2-5-40" text:style-name="table">
            <text:p text:style-name="table_top"/>
            <table:table table:style-name="tgroup">
              <table:table-column table:style-name="id1-3-2-5-40-1-1"/>
              <table:table-column table:style-name="id1-3-2-5-40-1-2"/>
              <table:table-column table:style-name="id1-3-2-5-40-1-3"/>
              <table:table-column table:style-name="id1-3-2-5-40-1-4"/>
              <table:table-column table:style-name="id1-3-2-5-40-1-5"/>
              <table:table-column table:style-name="id1-3-2-5-40-1-6"/>
              <table:table-column table:style-name="id1-3-2-5-40-1-7"/>
              <table:table-column table:style-name="id1-3-2-5-40-1-8"/>
              <table:table-column table:style-name="id1-3-2-5-40-1-9"/>
              <table:table-column table:style-name="id1-3-2-5-40-1-10"/>
              <table:table-column table:style-name="id1-3-2-5-40-1-11"/>
              <table:table-row table:style-name="row">
                <table:table-cell table:style-name="entry" table:number-rows-spanned="1" table:number-columns-spanned="1">
                  <text:p text:style-name="table_al">
                    <text:span text:style-name="nadrukvet">Hoofddoel(en)</text:span>
                  </text:p>
                </table:table-cell>
                <table:table-cell table:style-name="entry" table:number-rows-spanned="1" table:number-columns-spanned="1">
                  <text:p text:style-name="table_al">
                    <text:span text:style-name="nadrukvet">Subdoel(en)</text:span>
                  </text:p>
                </table:table-cell>
                <table:table-cell table:style-name="entry" table:number-rows-spanned="1" table:number-columns-spanned="1">
                  <text:p text:style-name="table_al">
                    <text:span text:style-name="nadrukvet">Beschrijving van de activiteit</text:span>
                  </text:p>
                </table:table-cell>
                <table:table-cell table:style-name="entry" table:number-rows-spanned="1" table:number-columns-spanned="1">
                  <text:p text:style-name="table_al">
                    <text:span text:style-name="nadrukvet">Effecten activiteit</text:span>
                  </text:p>
                </table:table-cell>
                <table:table-cell table:style-name="entry" table:number-rows-spanned="1" table:number-columns-spanned="1">
                  <text:p text:style-name="table_al">
                    <text:span text:style-name="nadrukvet">Duurzaamheid van effecten</text:span>
                  </text:p>
                </table:table-cell>
                <table:table-cell table:style-name="entry" table:number-rows-spanned="1" table:number-columns-spanned="1">
                  <text:p text:style-name="table_al">
                    <text:span text:style-name="nadrukvet">Samenhang en versterkend werken</text:span>
                  </text:p>
                </table:table-cell>
                <table:table-cell table:style-name="entry" table:number-rows-spanned="1" table:number-columns-spanned="1">
                  <text:p text:style-name="table_al">
                    <text:span text:style-name="nadrukvet">Aantal deelnemers</text:span>
                  </text:p>
                </table:table-cell>
                <table:table-cell table:style-name="entry" table:number-rows-spanned="1" table:number-columns-spanned="1">
                  <text:p text:style-name="table_al">
                    <text:span text:style-name="nadrukvet">Frequentie</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Inzicht in effecten en uitkomsten</text:span>
                  </text:p>
                </table:table-cell>
                <table:table-cell table:style-name="entry" table:number-rows-spanned="1" table:number-columns-spanned="1">
                  <text:p text:style-name="table_al">
                    <text:span text:style-name="nadrukvet">Indicatoren</text:span>
                  </text:p>
                </table:table-cell>
              </table:table-row>
              <table:table-row table:style-name="row">
                <table:table-cell table:style-name="entry" table:number-rows-spanned="1" table:number-columns-spanned="1">
                  <text:p text:style-name="table_al">Beschrijf hier aan welk(e) hoofddoel(en) u wilt bijdragen. <text:span text:style-name="nadrukcur">Bijvoorbeeld: Waalwijkers hebben gelijke kansen om naar eigen wens en vermogen mee te doen.</text:span></text:p>
                </table:table-cell>
                <table:table-cell table:style-name="entry" table:number-rows-spanned="1" table:number-columns-spanned="1">
                  <text:p text:style-name="table_al">Beschrijf hier aan welk(e) subdoel(en) u wilt bijdragen.</text:p>
                  <text:p text:style-name="table_al">
                    <text:span text:style-name="nadrukcur">Bijvoorbeeld: Waalwijkers ontwikkelen hun taal- of digitale vaardigheden.</text:span>
                  </text:p>
                </table:table-cell>
                <table:table-cell table:style-name="entry" table:number-rows-spanned="1" table:number-columns-spanned="1">
                  <text:p text:style-name="table_al">Beschrijf hier de activiteit die u uitvoert. <text:span text:style-name="nadrukcur">Bijvoorbeeld: het organiseren van laagdrempelige taalcursussen voor volwassenen met een migratieachtergrond.</text:span></text:p>
                </table:table-cell>
                <table:table-cell table:style-name="entry" table:number-rows-spanned="1" table:number-columns-spanned="1">
                  <text:p text:style-name="table_al">Wat zijn de effecten die u met deze activiteit wilt bereiken?</text:p>
                  <text:p text:style-name="table_al">
                    <text:span text:style-name="nadrukcur">Bijvoorbeeld: Door Nederlands lessen te krijgen die aansluiten op hun achtergrond, kunnen mensen makkelijker zelf dingen regelen, mensen ontmoeten en meedoen in de maatschappij.</text:span>
                  </text:p>
                </table:table-cell>
                <table:table-cell table:style-name="entry" table:number-rows-spanned="1" table:number-columns-spanned="1">
                  <text:p text:style-name="table_al">Wat maakt dat uw aanpak leidt tot duurzame effecten? Hoe zorgt uw organisatie ervoor dat de activiteiten op lange termijn het beoogde effect behouden zodat er structurele verbeteringen optreden bij de doelgroep? </text:p>
                </table:table-cell>
                <table:table-cell table:style-name="entry" table:number-rows-spanned="1" table:number-columns-spanned="1">
                  <text:p text:style-name="table_al">Hoe zorgt uw activiteit voor samenhang en versterking met partners uit het veld?<text:span text:style-name="nadrukcur">Beschrijf hoe uw activiteit aansluit bij bestaande initiatieven, netwerken of voorzieningen en hoe deze bijdraagt aan het versterken van inwoners en het veld als geheel.</text:span></text:p>
                </table:table-cell>
                <table:table-cell table:style-name="entry" table:number-rows-spanned="1" table:number-columns-spanned="1">
                  <text:p text:style-name="table_al">Voor hoeveel deelnemers voert u de activiteit uit? <text:span text:style-name="nadrukcur">Bijvoorbeeld: gemiddeld komen er 60 mensen per week.</text:span></text:p>
                </table:table-cell>
                <table:table-cell table:style-name="entry" table:number-rows-spanned="1" table:number-columns-spanned="1">
                  <text:p text:style-name="table_al">Beschrijf hier hoe vaak u de activiteit uitvoert.</text:p>
                  <text:p text:style-name="table_al">
                    <text:span text:style-name="nadrukcur">Bijvoorbeeld: gemiddeld houden wij twee bijeenkomsten per week, één per locatie.</text:span>
                  </text:p>
                </table:table-cell>
                <table:table-cell table:style-name="entry" table:number-rows-spanned="1" table:number-columns-spanned="1">
                  <text:p text:style-name="table_al">Waar vindt de activiteit plaats? <text:span text:style-name="nadrukcur">Beschrijf hoe u zorgt dat deze dicht bij de inwoner gerealiseerd wordt en, indien mogelijk, wijkgericht.</text:span></text:p>
                </table:table-cell>
                <table:table-cell table:style-name="entry" table:number-rows-spanned="1" table:number-columns-spanned="1">
                  <text:p text:style-name="table_al">Hoe krijgt u inzicht in de effecten en de uitkomsten van uw activiteit?</text:p>
                  <text:p text:style-name="table_al">
                    <text:span text:style-name="nadrukcur">Vertel meer over uw aanpak om de impact van uw activiteiten te meten. Bijvoorbeeld: het organiseren van nabesprekingen met deelnemers, of het uitzetten van vragenlijsten. </text:span>
                  </text:p>
                  <text:p text:style-name="table_al">
                    <text:span text:style-name="nadrukcur">. </text:span>
                  </text:p>
                </table:table-cell>
                <table:table-cell table:style-name="entry" table:number-rows-spanned="1" table:number-columns-spanned="1">
                  <text:p text:style-name="table_al">Welke (vastgestelde) indicatoren, data of inzichten gebruikt u om te bepalen of uw activiteit werkt?</text:p>
                  <text:p text:style-name="table_al">
                    <text:span text:style-name="nadrukcur">De gemeente Waalwijk heeft een set aanbevolen indicatoren opgesteld, gekoppeld aan de subdoelen van het programma Sociaal en Veerkrachtig. </text:span>
                    <text:span text:style-name="nadrukcur">Kies hier passende indicatoren uit. </text:span>
                  </text:p>
                </table:table-cell>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
            <text:p text:style-name="table_bottom"/>
          </text:section>
          <text:p text:style-name="al"/>
          <text:p text:style-name="al">
          <text:span text:style-name="nadrukvet">D.</text:span>
          <text:span text:style-name="nadrukvet">Begroting</text:span>
        </text:p>
          <text:list text:style-name="id1-3-2-5-43">
            <text:list-item text:style-override="id1-3-2-5-43-1">
              <text:number>1.</text:number>
              <text:p text:style-name="al">Heeft deze activiteit al eerder subsidie ontvangen van de gemeente Waalwijk?</text:p>
            </text:list-item>
          </text:list>
          <text:p text:style-name="al">a. Ja</text:p>
          <text:p text:style-name="al">b. Nee</text:p>
          <text:p text:style-name="al"/>
          <text:p text:style-name="al">Uploaden begroting en dekkingsplan. Zorg ervoor dat er in de begroting inzicht wordt gegeven in de eigen middelen en reserves van de organisatie.</text:p>
          <text:p text:style-name="al"/>
        </text:section>
        <text:section text:name="bijlage_id1-3-2-6" text:style-name="bijlage">
          <text:p text:style-name="bijlage_top"/>
          <text:p text:style-name="artikel_kop_titel"><text:span text:style-name="label">Bijlage 3:</text:span> </text:p>
          <text:p text:style-name="al">
          <draw:frame><draw:text-box><text:section text:name="plaatje_id1-3-2-6-2-1" text:style-name="plaatje">
            <text:p text:style-name="illustratie_id1-3-2-6-2-1-1"><draw:frame draw:style-name="illustratie_id1-3-2-6-2-1-1" text:anchor-type="paragraph" svg:width="153mm" svg:height="61.969811320754715mm"><draw:image xlink:href="Pictures/Afbeelding2i44463083-5769-4c7e-ba68-f96f71772d92.jpg" xlink:type="simple"/></draw:frame></text:p>
          </text:section></draw:text-box></draw:frame>
        </text:p>
          <text:p text:style-name="al">
          <draw:frame><draw:text-box><text:section text:name="plaatje_id1-3-2-6-3-1" text:style-name="plaatje">
            <text:p text:style-name="illustratie_id1-3-2-6-3-1-1"><draw:frame draw:style-name="illustratie_id1-3-2-6-3-1-1" text:anchor-type="paragraph" svg:width="153mm" svg:height="70.72641509433961mm"><draw:image xlink:href="Pictures/Afbeelding3i6baab73a-2a0a-4990-8d69-676b7cf88684.jpg" xlink:type="simple"/></draw:frame></text:p>
          </text:section></draw:text-box></draw:frame>
        </text:p>
          <text:p text:style-name="al">
          <draw:frame><draw:text-box><text:section text:name="plaatje_id1-3-2-6-4-1" text:style-name="plaatje">
            <text:p text:style-name="illustratie_id1-3-2-6-4-1-1"><draw:frame draw:style-name="illustratie_id1-3-2-6-4-1-1" text:anchor-type="paragraph" svg:width="153mm" svg:height="25.788679245283017mm"><draw:image xlink:href="Pictures/Afbeelding4i4d4e822f-1d8b-49a9-bc8e-4e4f01db5198.jpg" xlink:type="simple"/></draw:frame></text:p>
          </text:section></draw:text-box></draw:frame>
        </text:p>
          <text:p text:style-name="al">
          <draw:frame><draw:text-box><text:section text:name="plaatje_id1-3-2-6-5-1" text:style-name="plaatje">
            <text:p text:style-name="illustratie_id1-3-2-6-5-1-1"><draw:frame draw:style-name="illustratie_id1-3-2-6-5-1-1" text:anchor-type="paragraph" svg:width="153mm" svg:height="97.38113207547168mm"><draw:image xlink:href="Pictures/Afbeelding5i761357f8-eac2-458e-9dfc-c089e609381a.jp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5-11-1-1" style:parent-style-name="Standard">
      <style:paragraph-properties style:line-spacing="0mm" style:text-autospace="none" ofo:line-height="0.001cm"/>
    </style:style>
    <style:style style:family="graphic" style:name="illustratie_id1-3-2-5-11-1-1" style:parent-style-name="Standard">
      <style:graphic-properties style:horizontal-pos="left" style:horizontal-rel="paragraph" style:vertical-pos="top" style:vertical-rel="paragraph" style:wrap="none" ofo:margin-right="3mm"/>
    </style:style>
    <style:style style:family="paragraph" style:name="illustratie_id1-3-2-6-2-1-1" style:parent-style-name="Standard">
      <style:paragraph-properties style:line-spacing="0mm" style:text-autospace="none" ofo:line-height="0.001cm"/>
    </style:style>
    <style:style style:family="graphic" style:name="illustratie_id1-3-2-6-2-1-1" style:parent-style-name="Standard">
      <style:graphic-properties style:horizontal-pos="left" style:horizontal-rel="paragraph" style:vertical-pos="top" style:vertical-rel="paragraph" style:wrap="none" ofo:margin-right="3mm"/>
    </style:style>
    <style:style style:family="paragraph" style:name="illustratie_id1-3-2-6-3-1-1" style:parent-style-name="Standard">
      <style:paragraph-properties style:line-spacing="0mm" style:text-autospace="none" ofo:line-height="0.001cm"/>
    </style:style>
    <style:style style:family="graphic" style:name="illustratie_id1-3-2-6-3-1-1" style:parent-style-name="Standard">
      <style:graphic-properties style:horizontal-pos="left" style:horizontal-rel="paragraph" style:vertical-pos="top" style:vertical-rel="paragraph" style:wrap="none" ofo:margin-right="3mm"/>
    </style:style>
    <style:style style:family="paragraph" style:name="illustratie_id1-3-2-6-4-1-1" style:parent-style-name="Standard">
      <style:paragraph-properties style:line-spacing="0mm" style:text-autospace="none" ofo:line-height="0.001cm"/>
    </style:style>
    <style:style style:family="graphic" style:name="illustratie_id1-3-2-6-4-1-1" style:parent-style-name="Standard">
      <style:graphic-properties style:horizontal-pos="left" style:horizontal-rel="paragraph" style:vertical-pos="top" style:vertical-rel="paragraph" style:wrap="none" ofo:margin-right="3mm"/>
    </style:style>
    <style:style style:family="paragraph" style:name="illustratie_id1-3-2-6-5-1-1" style:parent-style-name="Standard">
      <style:paragraph-properties style:line-spacing="0mm" style:text-autospace="none" ofo:line-height="0.001cm"/>
    </style:style>
    <style:style style:family="graphic" style:name="illustratie_id1-3-2-6-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87729</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7729</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7729</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Waalwijk</meta:user-defined>
    <meta:user-defined meta:name="OVERHEID.Informatietype/DC.type">officiële publicatie</meta:user-defined>
    <meta:user-defined meta:name="OVERHEIDop.Rubriek/DC.type">ander besluit van algemene strekking</meta:user-defined>
    <meta:user-defined meta:name="OVERHEID.Gemeente/DCTERMS.publisher">Waalwijk</meta:user-defined>
    <meta:user-defined meta:name="OVERHEID.Gemeente/OVERHEID.authority">Waalwijk</meta:user-defined>
    <meta:user-defined meta:name="OVERHEID.TaxonomieBeleidsagendaDecentraal/OVERHEID.category">Zorg en gezondheid | Organisatie en beleid</meta:user-defined>
    <meta:user-defined meta:name="OVERHEID.TaxonomieBeleidsagendaDecentraal/OVERHEID.category">Bestuur | Organisatie en beleid</meta:user-defined>
    <meta:user-defined meta:name="DC.source">titel 4.2 van de Algemene wet bestuursrecht]|[1.0:c:BWBR0005537&amp;titeldeel=4.2&amp;g=2026-01-01</meta:user-defined>
    <meta:user-defined meta:name="DC.source">Algemene Subsidieverordening Waalwijk 2025]|[https://lokaleregelgeving.overheid.nl/CVDR736229/1</meta:user-defined>
    <meta:user-defined meta:name="OVERHEIDop.referentienummer">2026/003</meta:user-defined>
    <meta:user-defined meta:name="DCTERMS.alternative">Subsidieregeling sociaal en veerkrachtig Waalwijk 2027</meta:user-defined>
    <dc:language>nl</dc:language>
    <meta:user-defined meta:name="OVERHEIDop.locatietype/OVERHEIDop.gebiedsmarkering">Gemeente</meta:user-defined>
    <meta:user-defined meta:name="DC.title">Subsidieregeling sociaal en veerkrachtig Waalwijk 2027</meta:user-defined>
    <meta:user-defined meta:name="DCTERMS.W3CDTF/DCTERMS.available">2026-03-04</meta:user-defined>
    <meta:user-defined meta:name="DCTERMS.W3CDTF/OVERHEIDop.jaargang">2026</meta:user-defined>
    <meta:user-defined meta:name="OVERHEIDop.publicationIssue">87729</meta:user-defined>
    <meta:user-defined meta:name="OVERHEIDop.betreftRegeling">CVDR757677_1</meta:user-defined>
    <meta:user-defined meta:name="OVERHEIDop.GmbID/DC.identifier">gmb-2026-87729</meta:user-defined>
    <meta:user-defined meta:name="xs:date/OVERHEIDop.startdatum">2026-02-05</meta:user-defined>
    <meta:user-defined meta:name="xs:date/OVERHEIDop.einddatum">2027-12-31</meta:user-defined>
    <meta:user-defined meta:name="OVERHEIDop.versieInformatie"/>
  </office:meta>
</office:document-meta>
</file>