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Schanebroeksweg 11 Lutt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2-2026</text:p>
            <text:p text:style-name="common-al">
            <text:span text:style-name="nadrukvet">Locatie:</text:span> Schanebroeksweg 11 Luttenberg </text:p>
            <text:p text:style-name="common-al">
            <text:span text:style-name="nadrukvet">Zaakomschrijving:</text:span> het mobiel breken van (asfalt-)puin</text:p>
            <text:p text:style-name="common-al">
            <text:span text:style-name="nadrukvet">Zaaknummer:</text:span> 0177ESUITE13545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Wij hebben een melding ontvangen</text:span>
          </text:p>
            <text:p text:style-name="common-al">Burgemeester en wethouders van Raalte maken bekend dat zij bovenstaande melding hebben ontvangen. Het gaat om het breken van circa <text:span text:style-name="nadrukvet">2500</text:span> ton <text:span text:style-name="nadrukvet">gemengd puin</text:span> bestaande uit 500 ton bakstenen en kalkzandsteen, 625 ton gemetselde betonblokken, 875 ton gestorte betonnen vloeren en keldervloeren, 250 ton prefab betondelen en 250 ton oude straatstenen. Gedurende 2 dagen in de periode van <text:span text:style-name="nadrukvet">15 maart 2026</text:span> tot en met <text:span text:style-name="nadrukvet">15 mei 2026</text:span>.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1354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86862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862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862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135452026</meta:user-defined>
    <meta:user-defined meta:name="DCTERMS.abstract">het mobiel breken van (asfalt-)p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 Schanebroeksweg 11 Luttenberg</meta:user-defined>
    <meta:user-defined meta:name="DCTERMS.W3CDTF/DCTERMS.available">2026-03-04</meta:user-defined>
    <meta:user-defined meta:name="DCTERMS.W3CDTF/OVERHEIDop.jaargang">2026</meta:user-defined>
    <meta:user-defined meta:name="OVERHEIDop.publicationIssue">86862</meta:user-defined>
    <meta:user-defined meta:name="OVERHEIDop.GmbID/DC.identifier">gmb-2026-86862</meta:user-defined>
    <meta:user-defined meta:name="OVERHEIDop.versieInformatie"/>
  </office:meta>
</office:document-meta>
</file>