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veer 26 1381AD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roten van de bestaande dakkapellen en het plaatsen van PV panelen op het rechterdakvlak van de woning</text:p>
            <text:p text:style-name="common-al">Zaakadres: Buitenveer 26 1381AD Weesp</text:p>
            <text:p text:style-name="common-al">Datum ontvangst: 12-02-2026</text:p>
            <text:p text:style-name="common-al">Zaaknummer: Z2026-006650</text:p>
            <text:p text:style-name="common-al">DSO-nummer: 202602120013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6661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661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6661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6650</meta:user-defined>
    <meta:user-defined meta:name="DCTERMS.abstract">vergroten van de bestaande dakkapellen en het plaatsen van PV panelen op het rechterdakvlak van 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uitenveer 26 1381AD Weesp</meta:user-defined>
    <meta:user-defined meta:name="DCTERMS.W3CDTF/DCTERMS.available">2026-02-25</meta:user-defined>
    <meta:user-defined meta:name="DCTERMS.W3CDTF/OVERHEIDop.jaargang">2026</meta:user-defined>
    <meta:user-defined meta:name="OVERHEIDop.publicationIssue">86661</meta:user-defined>
    <meta:user-defined meta:name="OVERHEIDop.GmbID/DC.identifier">gmb-2026-86661</meta:user-defined>
    <meta:user-defined meta:name="OVERHEIDop.versieInformatie"/>
  </office:meta>
</office:document-meta>
</file>