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TROKKEN AANVRAAG OMGEVINGSVERGUNNING BOUWEN, IN/-UITRIT – RIJKS-OF GEMEENTELIJK MONUMENT - PEPEREIND 11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het intrekken hebben ontvangen: </text:p>
            <text:p text:style-name="common-al"/>
            <text:p text:style-name="common-al">- Pepereind 11 Cromvoirt, renoveren van de buitengevel en het aanleggen van een in-/uitrit, Z25-298840.</text:p>
            <text:p text:style-name="common-al"/>
            <text:p text:style-name="common-al">De aanvraag is ingetrokken op 23 februar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6450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45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45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6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VUGHT - INGETROKKEN AANVRAAG OMGEVINGSVERGUNNING BOUWEN, IN/-UITRIT – RIJKS-OF GEMEENTELIJK MONUMENT - PEPEREIND 11 CROMVOIRT</meta:user-defined>
    <meta:user-defined meta:name="DCTERMS.W3CDTF/DCTERMS.available">2026-03-04</meta:user-defined>
    <meta:user-defined meta:name="DCTERMS.W3CDTF/OVERHEIDop.jaargang">2026</meta:user-defined>
    <meta:user-defined meta:name="OVERHEIDop.publicationIssue">86450</meta:user-defined>
    <meta:user-defined meta:name="OVERHEIDop.GmbID/DC.identifier">gmb-2026-86450</meta:user-defined>
    <meta:user-defined meta:name="OVERHEIDop.versieInformatie"/>
  </office:meta>
</office:document-meta>
</file>