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paarndamseweg 424 2022EA Haarlem, 0392-2026-0029418, het wijzigen van de gevelkozijnen van de dakopbouw aan de voorzijde van de woning, ontvangen op 21-02-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85247</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247</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247</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29418</meta:user-defined>
    <meta:user-defined meta:name="DCTERMS.abstract">het wijzigen van de gevelkozijnen van de dakopbouw aan de voorzijde van 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Spaarndamseweg 424 2022EA Haarlem, 0392-2026-0029418, het wijzigen van de gevelkozijnen van de dakopbouw aan de voorzijde van de woning, ontvangen op 21-02-2026</meta:user-defined>
    <meta:user-defined meta:name="DCTERMS.W3CDTF/DCTERMS.available">2026-02-25</meta:user-defined>
    <meta:user-defined meta:name="DCTERMS.W3CDTF/OVERHEIDop.jaargang">2026</meta:user-defined>
    <meta:user-defined meta:name="OVERHEIDop.publicationIssue">85247</meta:user-defined>
    <meta:user-defined meta:name="OVERHEIDop.GmbID/DC.identifier">gmb-2026-85247</meta:user-defined>
    <meta:user-defined meta:name="OVERHEIDop.versieInformatie"/>
  </office:meta>
</office:document-meta>
</file>