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Kerkpad 2c, 9934CC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februari 2026 heeft de gemeente Eemsdelta een aanvraag ontvangen voor het kappen van een boom (gevaar/overlast) op de locatie Kerkpad 2c, 9934CC Delfzijl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85240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5240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5240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953</meta:user-defined>
    <meta:user-defined meta:name="DCTERMS.abstract">20 februari 2026 voor het kappen van een boom (gevaar/overlast) op de locatie Kerkpad 2c, 9934CC Delfzijl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 Kerkpad 2c, 9934CC Delfzijl</meta:user-defined>
    <meta:user-defined meta:name="DCTERMS.W3CDTF/DCTERMS.available">2026-03-04</meta:user-defined>
    <meta:user-defined meta:name="DCTERMS.W3CDTF/OVERHEIDop.jaargang">2026</meta:user-defined>
    <meta:user-defined meta:name="OVERHEIDop.publicationIssue">85240</meta:user-defined>
    <meta:user-defined meta:name="OVERHEIDop.GmbID/DC.identifier">gmb-2026-85240</meta:user-defined>
    <meta:user-defined meta:name="OVERHEIDop.versieInformatie"/>
  </office:meta>
</office:document-meta>
</file>