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bouwen van 81 appartementen met parkeerkelder aan de De Wijer te Hapert aan Wijersakker 50 t/m 210 5527MD Hapert</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18-02-2026 een omgevingsvergunning verleend. De gemeente geeft hiermee toestemming voor het bouwen van 81 appartementen met parkeerkelder aan de De Wijer te Hapert aan Wijersakker 50 t/m 210 5527MD Hapert. Het kenmerk van de gemeente voor deze zaak is ZBLA2025-000677.</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85046</text:span><text:line-break/><text:date style:data-style-name="dag" text:fixed="true" text:date-value="2026-02-25"/><text:line-break/><text:date style:data-style-name="jaar" text:fixed="true" text:date-value="2026-02-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5046</text:span><text:date style:data-style-name="nicedate" text:fixed="true" text:date-value="2026-02-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5046</text:span><text:date style:data-style-name="nicedate" text:fixed="true" text:date-value="2026-02-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3/xml/MC-DRP-OmgevingsvergunningAfhandelin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5-000677</meta:user-defined>
    <meta:user-defined meta:name="DCTERMS.abstract">bouwen van 81 appartementen met parkeerkelder aan de De Wijer te Hapert</meta:user-defined>
    <dc:language>nl</dc:language>
    <meta:user-defined meta:name="OVERHEIDop.locatietype/OVERHEIDop.gebiedsmarkering">Vlak</meta:user-defined>
    <meta:user-defined meta:name="OVERHEIDop.locatietype/OVERHEIDop.gebiedsmarkering">Punt</meta:user-defined>
    <meta:user-defined meta:name="DC.title">Vergunning voor het bouwen van 81 appartementen met parkeerkelder aan de De Wijer te Hapert aan Wijersakker 50 t/m 210 5527MD Hapert</meta:user-defined>
    <meta:user-defined meta:name="DCTERMS.W3CDTF/DCTERMS.available">2026-02-25</meta:user-defined>
    <meta:user-defined meta:name="DCTERMS.W3CDTF/OVERHEIDop.jaargang">2026</meta:user-defined>
    <meta:user-defined meta:name="OVERHEIDop.publicationIssue">85046</meta:user-defined>
    <meta:user-defined meta:name="OVERHEIDop.GmbID/DC.identifier">gmb-2026-85046</meta:user-defined>
    <meta:user-defined meta:name="OVERHEIDop.versieInformatie"/>
  </office:meta>
</office:document-meta>
</file>