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weigerde Omgevingsvergunning, het gewijzigd bouwen van een dakkapel op het voordakvlak, Plankstraat 3, 3513VT Utrecht, GU-Z2025-003508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lankstraat 3, 3513VT Utrecht</text:p>
            <text:p text:style-name="common-al">GU-Z2025-0035081</text:p>
            <text:p text:style-name="common-al">Toelichting: het gewijzigd bouwen van een dakkapel op het voordakvlak</text:p>
            <text:p text:style-name="common-al">Besluit: Geweigerd</text:p>
            <text:p text:style-name="common-al">
            <text:span text:style-name="nadrukvet">Bezwaar maken</text:span>
          </text:p>
            <text:p text:style-name="common-al">Tegen dit besluit kunt u bezwaar maken. Het bezwaarschrift moet uiterlijk 7 april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84884</text:span><text:line-break/><text:date style:data-style-name="dag" text:fixed="true" text:date-value="2026-02-25"/><text:line-break/><text:date style:data-style-name="jaar" text:fixed="true" text:date-value="2026-02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84884</text:span><text:date style:data-style-name="nicedate" text:fixed="true" text:date-value="2026-02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84884</text:span><text:date style:data-style-name="nicedate" text:fixed="true" text:date-value="2026-02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3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5-0035081</meta:user-defined>
    <meta:user-defined meta:name="DCTERMS.abstract">Toelichting: het gewijzigd bouwen van een dakkapel op het voordakvlak</meta:user-defined>
    <dc:language>nl</dc:language>
    <meta:user-defined meta:name="OVERHEIDop.locatietype/OVERHEIDop.gebiedsmarkering">Vlak</meta:user-defined>
    <meta:user-defined meta:name="DC.title">Geweigerde Omgevingsvergunning, het gewijzigd bouwen van een dakkapel op het voordakvlak, Plankstraat 3, 3513VT Utrecht, GU-Z2025-0035081</meta:user-defined>
    <meta:user-defined meta:name="OVERHEIDop.datumEindeReactietermijn">2026-04-07</meta:user-defined>
    <meta:user-defined meta:name="OVERHEIDop.terinzageleggingBG">https://jeleefomgeving.nl/inzien/002220647/b9b9e843-bf2e-4b02-9a3b-6bd12e82f0a4</meta:user-defined>
    <meta:user-defined meta:name="DCTERMS.W3CDTF/DCTERMS.available">2026-02-25</meta:user-defined>
    <meta:user-defined meta:name="DCTERMS.W3CDTF/OVERHEIDop.jaargang">2026</meta:user-defined>
    <meta:user-defined meta:name="OVERHEIDop.publicationIssue">84884</meta:user-defined>
    <meta:user-defined meta:name="OVERHEIDop.GmbID/DC.identifier">gmb-2026-84884</meta:user-defined>
    <meta:user-defined meta:name="OVERHEIDop.versieInformatie"/>
  </office:meta>
</office:document-meta>
</file>