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glas in bestaande kozijnen aan Donkerstraat 3 2611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onkerstraat 3 2611TE Delft | het vervangen van glas in bestaande kozijnen | 21-02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0554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84857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857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857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554</meta:user-defined>
    <meta:user-defined meta:name="DCTERMS.abstract">Donkerstraat 3 vervangen gla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vervangen van glas in bestaande kozijnen aan Donkerstraat 3 2611TE Delft</meta:user-defined>
    <meta:user-defined meta:name="DCTERMS.W3CDTF/DCTERMS.available">2026-02-25</meta:user-defined>
    <meta:user-defined meta:name="DCTERMS.W3CDTF/OVERHEIDop.jaargang">2026</meta:user-defined>
    <meta:user-defined meta:name="OVERHEIDop.publicationIssue">84857</meta:user-defined>
    <meta:user-defined meta:name="OVERHEIDop.GmbID/DC.identifier">gmb-2026-84857</meta:user-defined>
    <meta:user-defined meta:name="OVERHEIDop.versieInformatie"/>
  </office:meta>
</office:document-meta>
</file>