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besluit verkeersbesluit instellen diverse tijdelijke maatregelen Overtoom, Uiterwaard en Belvéderelaan ten behoeve van bouw winkelcentrum Stadshagen te Zwolle</text:p>
      <text:section text:name="regeling_id1-3-2" text:style-name="regeling">
        <text:section text:name="aanhef_id1-3-2-1" text:style-name="aanhef">
          <text:section text:name="context_id1-3-2-1-1" text:style-name="context">
            <text:p text:style-name="context.al">23142-2026</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het college op 4 februari 2026 in het Gemeenteblad een verkeersbesluit met het kenmerk 23142-2026 heeft gepubliceerd inhoudende het instellen van diverse tijdelijke verkeersmaatregelen op de Overtoom, Uiterwaard en Belvédèrelaan te Zwolle ten behoeve van de bouwwerkzaamheden bij het winkelcentrum Stadshagen;</text:p>
            <text:p text:style-name="considerans.al">dat bij de overwegingen van dat verkeersbesluit abusievelijk een onjuiste geografische aanduiding van de bouwlocatie is genoemd; namelijk: ‘<text:span text:style-name="nadrukcur">dat het winkelcentrum Stadshagen gaat uitbreiden aan de oostzijde (kant Belvédère) van het huidige winkelcentrum</text:span>’;</text:p>
            <text:p text:style-name="considerans.al">dat deze tekstregel moet luiden: ‘dat het winkelcentrum Stadshagen gaat uitbreiden aan de westzijde van het huidige winkelcentrum’;</text:p>
            <text:p text:style-name="considerans.al">dat deze geografische aanduiding gecorrigeerd wordt vastgelegd in het voorliggend wijzigingsbesluit;</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het op 4 februari 2026 in het Gemeenteblad gepubliceerde verkeersbesluit met het kenmerk 23142-2026 te wijzigen, in die zin dat:</text:p>
            <text:p text:style-name="common-al">- de in voornoemd verkeersbesluit door het college besloten verkeersmaatregelen in stand worden gehouden;</text:p>
            <text:p text:style-name="last-al">- de in dat verkeersbesluit opgenomen overweging: ‘<text:span text:style-name="nadrukcur">dat het winkelcentrum Stadshagen gaat uitbreiden aan de oostzijde (kant Belvédère) van het huidige winkelcentrum</text:span>’ wordt gewijzigd in: ‘dat het winkelcentrum Stadshagen gaat uitbreiden aan de westzijde van het huidige winkelcentrum’.</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0 februari 2026</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A.J.</text:span>
            <text:span text:style-name="achternaam">Troost-Compagner</text:span>
          </text:span></text:p>
            <text:p><text:span text:style-name="functie">medewerker Stadsbeheer en Vitale Wijken</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besluit geschiedt digitaal door publicatie in het Gemeenteblad van 25 februari 2026. (<text:a xlink:href="http://www.zoek.officielebekendmakingen.nl" xlink:type="simple"><text:span text:style-name="nadrukvet">www.officielebekendmakingen.nl</text:span></text:a><text:span text:style-name="nadrukvet">).</text:span> </text:p>
          <text:p text:style-name="bezwaarschrift_al">
          <text:span text:style-name="nadrukcur">Ter inzage</text:span>
        </text:p>
          <text:p text:style-name="bezwaarschrift_al">Het besluit ligt zes weken ter inzage bij de afdeling Stadsbeheer en Vitale Wijken,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A.Troost-Compagner@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84565</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4565</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4565</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wolle - instellen diverse tijdelijke maatregelen - winkelcentrum Stadsha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3142-2026</meta:user-defined>
    <meta:user-defined meta:name="DCTERMS.abstract">Wijzigingsbesluit verkeersbesluit instellen diverse tijdelijke maatregelen Overtoom, Uiterwaard en Belvédèrelaan ten behoeve van bouw winkelcentrum Stadshagen te Zwolle</meta:user-defined>
    <meta:user-defined meta:name="OVERHEIDop.verkeersbordcode">C1</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ijzigingsbesluit verkeersbesluit instellen diverse tijdelijke maatregelen Overtoom, Uiterwaard en Belvéderelaan ten behoeve van bouw winkelcentrum Stadshagen te Zwolle</meta:user-defined>
    <meta:user-defined meta:name="DCTERMS.W3CDTF/DCTERMS.available">2026-02-25</meta:user-defined>
    <meta:user-defined meta:name="DCTERMS.W3CDTF/OVERHEIDop.jaargang">2026</meta:user-defined>
    <meta:user-defined meta:name="OVERHEIDop.publicationIssue">84565</meta:user-defined>
    <meta:user-defined meta:name="OVERHEIDop.GmbID/DC.identifier">gmb-2026-84565</meta:user-defined>
    <meta:user-defined meta:name="OVERHEIDop.versieInformatie"/>
  </office:meta>
</office:document-meta>
</file>