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29 woningen aan Wilderszijde, Polderwijk fase 3, sectie B nummers 9367, 7214, 7384 en 7272 te Bergschenhoek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754953 Wilderszijde, Polderwijk fase 3, sectie B nummers 9367, 7214, 7384 en 7272, Bergschenhoek.</text:p>
            <text:p text:style-name="common-al">Het bouwen van 29 woningen (verzonden 19-02-2026).</text:p>
            <text:p text:style-name="common-al">Wilt u de verleende vergunning inzien? U kunt deze opvragen via het <text:a xlink:href="https://www.lansingerland.nl/direct-regelen/wonen-verhuizen-verbouwen/verbouwen/bouwtekeningen-opvragen/552/" xlink:type="simple">bouwarchief</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website van de gemeente Lansingerland</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84543</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543</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543</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6/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54953 </meta:user-defined>
    <dc:language>nl</dc:language>
    <meta:user-defined meta:name="OVERHEIDop.locatietype/OVERHEIDop.gebiedsmarkering">Buurt</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Toestemming voor het bouwen van 29 woningen aan Wilderszijde, Polderwijk fase 3, sectie B nummers 9367, 7214, 7384 en 7272 te Bergschenhoek (BOPA)</meta:user-defined>
    <meta:user-defined meta:name="DCTERMS.W3CDTF/DCTERMS.available">2026-02-25</meta:user-defined>
    <meta:user-defined meta:name="DCTERMS.W3CDTF/OVERHEIDop.jaargang">2026</meta:user-defined>
    <meta:user-defined meta:name="OVERHEIDop.publicationIssue">84543</meta:user-defined>
    <meta:user-defined meta:name="OVERHEIDop.GmbID/DC.identifier">gmb-2026-84543</meta:user-defined>
    <meta:user-defined meta:name="OVERHEIDop.versieInformatie"/>
  </office:meta>
</office:document-meta>
</file>