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uitbreiden van de afvalopslag en het bouwen van een fietsenstalling, Uppsalalaan 15, 3584CT Utrecht, GU-Z2026-004631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46310</text:p>
            <text:p text:style-name="common-al">Toelichting: het uitbreiden van de afvalopslag en het bouwen van een fietsenstalling</text:p>
            <text:p text:style-name="common-al">Datum ontvangst aanvraag: 19 februari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84498</text:span><text:line-break/><text:date style:data-style-name="dag" text:fixed="true" text:date-value="2026-02-24"/><text:line-break/><text:date style:data-style-name="jaar" text:fixed="true" text:date-value="2026-02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4498</text:span><text:date style:data-style-name="nicedate" text:fixed="true" text:date-value="2026-02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4498</text:span><text:date style:data-style-name="nicedate" text:fixed="true" text:date-value="2026-02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46310</meta:user-defined>
    <meta:user-defined meta:name="DCTERMS.abstract">Toelichting: het uitbreiden van de afvalopslag en het bouwen van een fietsenstall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het uitbreiden van de afvalopslag en het bouwen van een fietsenstalling, Uppsalalaan 15, 3584CT Utrecht, GU-Z2026-0046310</meta:user-defined>
    <meta:user-defined meta:name="OVERHEIDop.datumEindeReactietermijn">2026-04-16</meta:user-defined>
    <meta:user-defined meta:name="OVERHEIDop.terinzageleggingBG">https://jeleefomgeving.nl/inzien/002220647/be497b87-df67-4abe-80fd-ba7a903e292c</meta:user-defined>
    <meta:user-defined meta:name="DCTERMS.W3CDTF/DCTERMS.available">2026-02-24</meta:user-defined>
    <meta:user-defined meta:name="DCTERMS.W3CDTF/OVERHEIDop.jaargang">2026</meta:user-defined>
    <meta:user-defined meta:name="OVERHEIDop.publicationIssue">84498</meta:user-defined>
    <meta:user-defined meta:name="OVERHEIDop.GmbID/DC.identifier">gmb-2026-84498</meta:user-defined>
    <meta:user-defined meta:name="OVERHEIDop.versieInformatie"/>
  </office:meta>
</office:document-meta>
</file>