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p Van Verschuer Brantslaan 1-23 Bennebroe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3 februari 2026 hebben we een aanvraag ontvangen voor het kappen van zes bomen ten behoeve van aanpassingen rondom het terrein van de Van Verschuer Brantslaan 1-23 in Bennebroek. Het besluit maken we in een later stadium bekend.</text:p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binnen 8 weken een besluit, tenzij de beslistermijn wordt verlengd. 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Op de hoogte blijven?</text:span>
          </text:p>
            <text:p text:style-name="common-al">Wilt u wekelijks op de hoogte blijven van aanvragen in uw buurt? Meldt u dan aan voor de e-mail service van overheid.nl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83904</text:span><text:line-break/><text:date style:data-style-name="dag" text:fixed="true" text:date-value="2026-02-24"/><text:line-break/><text:date style:data-style-name="jaar" text:fixed="true" text:date-value="2026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3904</text:span><text:date style:data-style-name="nicedate" text:fixed="true" text:date-value="2026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3904</text:span><text:date style:data-style-name="nicedate" text:fixed="true" text:date-value="2026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126</meta:user-defined>
    <meta:user-defined meta:name="DCTERMS.abstract">Betreft: aanvraag op het adres Van Verschuer Brantslaan 1-23, 2121EZ Bennebroek voor Kap t.b.v.aanpassingen terrein Van Verscheur Brantslaan 1-23 Bennebroek</meta:user-defined>
    <dc:language>nl</dc:language>
    <meta:user-defined meta:name="OVERHEIDop.locatietype/OVERHEIDop.gebiedsmarkering">Vlak</meta:user-defined>
    <meta:user-defined meta:name="DC.title">Aanvraag omgevingsvergunning kap Van Verschuer Brantslaan 1-23 Bennebroek</meta:user-defined>
    <meta:user-defined meta:name="DCTERMS.W3CDTF/DCTERMS.available">2026-02-24</meta:user-defined>
    <meta:user-defined meta:name="DCTERMS.W3CDTF/OVERHEIDop.jaargang">2026</meta:user-defined>
    <meta:user-defined meta:name="OVERHEIDop.publicationIssue">83904</meta:user-defined>
    <meta:user-defined meta:name="OVERHEIDop.GmbID/DC.identifier">gmb-2026-83904</meta:user-defined>
    <meta:user-defined meta:name="OVERHEIDop.versieInformatie"/>
  </office:meta>
</office:document-meta>
</file>