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AFWIJKEN VAN REGELS IN HET OMGEVINGSPLAN –T.H.V. MARKTVELD 11 EN 13 VUGH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Vught maken bekend, dat zij in de afgelopen periode onderstaande aanvraag hebben verleend:</text:p>
            <text:p text:style-name="common-al"/>
            <text:p text:style-name="common-al">- t.h.v. Marktveld 11 en 13 Vught (perceel L 4356), aanleggen van een jeu de boulesbaan, Z25-296916.</text:p>
            <text:p text:style-name="common-al"/>
            <text:p text:style-name="common-al">De vergunning is verzonden op 13 februari 2026.</text:p>
            <text:p text:style-name="common-al"/>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83862</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3862</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3862</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6/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VUGHT - VERLEENDE OMGEVINGSVERGUNNING BOUWEN EN AFWIJKEN VAN REGELS IN HET OMGEVINGSPLAN –T.H.V. MARKTVELD 11 EN 13 VUGHT</meta:user-defined>
    <meta:user-defined meta:name="DCTERMS.W3CDTF/DCTERMS.available">2026-02-25</meta:user-defined>
    <meta:user-defined meta:name="DCTERMS.W3CDTF/OVERHEIDop.jaargang">2026</meta:user-defined>
    <meta:user-defined meta:name="OVERHEIDop.publicationIssue">83862</meta:user-defined>
    <meta:user-defined meta:name="OVERHEIDop.GmbID/DC.identifier">gmb-2026-83862</meta:user-defined>
    <meta:user-defined meta:name="OVERHEIDop.versieInformatie"/>
  </office:meta>
</office:document-meta>
</file>