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voeren van kroonverzorging aan 1 boom, bestaande uit het verwijderen van dood hout en het terugsnoeien van aangetaste takdelen tot op gezond, levend hout op de locatie Eemnesserweg 96, 1251NE te Laren, ingekomen 17 februari 2026 (zaaknummer OMG 2026-0083)</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aanvraag voor een omgevingsvergunning ontvangen. De aanvraag is voor het uitvoeren van kroonverzorging aan 1 boom, bestaande uit het verwijderen van dood hout en het terugsnoeien van aangetaste takdelen tot op gezond, levend hout op de locatie Eemnesserweg 96, 1251NE te Lare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span text:style-name="nadrukvet">Heeft u vragen over de aanvraag?</text:span>
          </text:p>
            <text:p text:style-name="last-al">Als een besluit wordt genomen, publiceert de gemeente een nieuw bericht. Vanaf dat moment kunt u de documenten met informatie over de vergunning bekijken en hierop reageren. U kunt nu nog niet reageren.
U kunt wel alvast de aanvraag bekijken en hierover vragen stellen. Hiervoor kunt u contact opnemen met de gemeente. Dit kan via het telefoonnummer 14 03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83323</text:span><text:line-break/><text:date style:data-style-name="dag" text:fixed="true" text:date-value="2026-02-24"/><text:line-break/><text:date style:data-style-name="jaar" text:fixed="true" text:date-value="2026-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3323</text:span><text:date style:data-style-name="nicedate" text:fixed="true" text:date-value="2026-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3323</text:span><text:date style:data-style-name="nicedate" text:fixed="true" text:date-value="2026-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uitvoeren van kroonverzorging aan 1 boom, bestaande uit het verwijderen van dood hout en het terugsnoeien van aangetaste takdelen tot op gezond, levend hout op de locatie Eemnesserweg 96, 1251NE te Laren, ingekomen 17 februari 2026 (zaaknummer OMG 2026-0083)</meta:user-defined>
    <meta:user-defined meta:name="DCTERMS.W3CDTF/DCTERMS.available">2026-02-24</meta:user-defined>
    <meta:user-defined meta:name="DCTERMS.W3CDTF/OVERHEIDop.jaargang">2026</meta:user-defined>
    <meta:user-defined meta:name="OVERHEIDop.publicationIssue">83323</meta:user-defined>
    <meta:user-defined meta:name="OVERHEIDop.GmbID/DC.identifier">gmb-2026-83323</meta:user-defined>
    <meta:user-defined meta:name="OVERHEIDop.versieInformatie"/>
  </office:meta>
</office:document-meta>
</file>