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38208a0b-2884-4565-be25-908a8ec738a3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Elisabeth Boddaertstraat 151 wijzigen gehandicaptenparkeerplaats kenteken JPG-86-B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6">
              <text:list-item text:style-override="id1-3-2-2-1-6-1">
                <text:number>•</text:number>
                <text:p text:style-name="al">ter hoogte van perceel Elisabeth Boddaertstraat 151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in JPG-86-B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82-ZRT-3 in (nieuw) JPG-86-B, de bestaande gehandicaptenparkeerplaats ter hoogte van perceel Elisabeth Boddaertstraat 151 (parkeervaknummer 117063484680) uitsluitend te bestemmen voor het door vergunninghouder in gebruik zijnde motorvoertuig met kentekennummer JPG-86-B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42.7mm" svg:height="102.10000000000001mm"><draw:image xlink:href="Pictures/Afbeelding1i38208a0b-2884-4565-be25-908a8ec738a3.png" xlink:type="simple"/></draw:frame></text:p>
            </text:section></draw:text-box></draw:frame>
          </text:p>
            <text:p text:style-name="common-al">Amsterdam, 25 februari 2026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3247</text:span><text:line-break/><text:date style:data-style-name="dag" text:fixed="true" text:date-value="2026-02-27"/><text:line-break/><text:date style:data-style-name="jaar" text:fixed="true" text:date-value="2026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247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247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Elisabeth Boddaertstraat 151 wijzigen gehandicaptenparkeerplaats kenteken JPG-86-B - Elisabeth Boddaertstraat 15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Elisabeth Boddaertstraat 151 wijzigen gehandicaptenparkeerplaats kenteken JPG-86-B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Elisabeth Boddaertstraat 151 wijzigen gehandicaptenparkeerplaats kenteken JPG-86-B</meta:user-defined>
    <meta:user-defined meta:name="DCTERMS.W3CDTF/DCTERMS.available">2026-02-27</meta:user-defined>
    <meta:user-defined meta:name="DCTERMS.W3CDTF/OVERHEIDop.jaargang">2026</meta:user-defined>
    <meta:user-defined meta:name="OVERHEIDop.publicationIssue">83247</meta:user-defined>
    <meta:user-defined meta:name="OVERHEIDop.GmbID/DC.identifier">gmb-2026-83247</meta:user-defined>
    <meta:user-defined meta:name="OVERHEIDop.versieInformatie"/>
  </office:meta>
</office:document-meta>
</file>