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Kweekkas en berging bouwen, Hazelaarweg 39 3053PM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5.1. Omgevingswet)</text:p>
            <text:p text:style-name="common-al">- 14-02-2026, Kweekkas en berging bouwen op VTV Lusthof, Hazelaarweg 39 3053PM Rotterdam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82786</text:span><text:line-break/><text:date style:data-style-name="dag" text:fixed="true" text:date-value="2026-02-23"/><text:line-break/><text:date style:data-style-name="jaar" text:fixed="true" text:date-value="2026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2786</text:span><text:date style:data-style-name="nicedate" text:fixed="true" text:date-value="2026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2786</text:span><text:date style:data-style-name="nicedate" text:fixed="true" text:date-value="2026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016</meta:user-defined>
    <meta:user-defined meta:name="DCTERMS.abstract">Kweekkas en berging bouw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Kweekkas en berging bouwen, Hazelaarweg 39 3053PM Rotterdam</meta:user-defined>
    <meta:user-defined meta:name="DCTERMS.W3CDTF/DCTERMS.available">2026-02-23</meta:user-defined>
    <meta:user-defined meta:name="DCTERMS.W3CDTF/OVERHEIDop.jaargang">2026</meta:user-defined>
    <meta:user-defined meta:name="OVERHEIDop.publicationIssue">82786</meta:user-defined>
    <meta:user-defined meta:name="OVERHEIDop.GmbID/DC.identifier">gmb-2026-82786</meta:user-defined>
    <meta:user-defined meta:name="OVERHEIDop.versieInformatie"/>
  </office:meta>
</office:document-meta>
</file>