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itting gemeentelijk stembureau Gemeenteraadsverkiezing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onderdag 19 maart 2026 om 10:00 uur zitting gemeentelijk stembureau</text:span>
          </text:p>
            <text:p text:style-name="common-al">In verband met de Gemeenteraadsverkiezing van 18 maart 2026 heeft het college van burgemeester en wethouders een gemeentelijk stembureau ingesteld.</text:p>
            <text:p text:style-name="common-al">Het gemeentelijk stembureau houdt op donderdag 19 maart 2026 een openbare zitting in de Raadzaal van het stadhuis, te Slotjesveld 1 in Oosterhout. De zitting start om 10.00 uur en eindigt zodra de gemeentelijke verkiezingsuitslag wordt vastgesteld.</text:p>
            <text:p text:style-name="common-al">Iedereen mag aanwezig zijn bij deze zitting. Daarbij mag het proces van vaststellen van de verkiezingsuitslag niet gestoord worden. Eventuele aanwijzingen van of namens het gemeentelijk stembureau dienen opgevolgd te worden.</text:p>
            <text:p text:style-name="common-al">
            <text:span text:style-name="nadrukvet">Taken gemeentelijk stembureau Decentrale Stem Opneming (DSO)</text:span>
          </text:p>
            <text:p text:style-name="common-al">Het gemeentelijk stembureau controleert tijdens deze openbare zitting de processen-verbaal van alle stembureaus in de gemeente. De stembureaus hebben op woensdag 18 maart de stemmen geteld en hiervan proces-verbaal opgemaakt. Is er een melding van een onverklaard verschil in het proces-verbaal of vermoedt het gemeentelijk stembureau dat er andere fouten zijn gemaakt? Dan telt het gemeentelijk stembureau de stemmen van dat stembureau geheel of gedeeltelijk opnieuw. Het gemeentelijk stembureau telt daarna de uitkomsten van alle stembureaus bij elkaar op en stelt het aantal stemmen per lijst en per kandidaat voor de gehele gemeente vast. Na de werkzaamheden van het gemeentelijk stembureau, stelt het gemeentelijk stembureau een proces-verbaal op met daarin de totaal uitslag van de gemeente Oosterhout.</text:p>
            <text:p text:style-name="common-al">
            <text:span text:style-name="nadrukvet">Hertelling</text:span>
          </text:p>
            <text:p text:style-name="last-al">Het kan gebeuren dat het gemeentelijk stembureau in de week na de stemming een deel van de stemmen opnieuw moet tellen. Tijd en plaats van een extra zitting worden dan zo snel mogelijk bekendgemaakt via oosterhout.nl/verkiezingen. Ook die zitting is openbaa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82418</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418</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418</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3/xml/MC-DRP-Voorlichting-Web-ZM.xml</meta:user-defined>
    <meta:user-defined meta:name="OVERHEID.Gemeente/DC.creator">Oosterhout</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Bestuur | Organisatie en beleid</meta:user-defined>
    <meta:user-defined meta:name="OVERHEIDop.Rubriek/DC.type">verkiezingen</meta:user-defined>
    <dc:language>nl</dc:language>
    <meta:user-defined meta:name="OVERHEIDop.locatietype/OVERHEIDop.gebiedsmarkering">Gemeente</meta:user-defined>
    <meta:user-defined meta:name="DC.title">Zitting gemeentelijk stembureau Gemeenteraadsverkiezing 2026</meta:user-defined>
    <meta:user-defined meta:name="DCTERMS.W3CDTF/DCTERMS.available">2026-02-23</meta:user-defined>
    <meta:user-defined meta:name="DCTERMS.W3CDTF/OVERHEIDop.jaargang">2026</meta:user-defined>
    <meta:user-defined meta:name="OVERHEIDop.publicationIssue">82418</meta:user-defined>
    <meta:user-defined meta:name="OVERHEIDop.GmbID/DC.identifier">gmb-2026-82418</meta:user-defined>
    <meta:user-defined meta:name="OVERHEIDop.versieInformatie"/>
  </office:meta>
</office:document-meta>
</file>