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Schermafbeelding2026-02-19125441ic2199fc2-fb6c-4200-9565-938ebc8dd156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aststellen van de openbare ruimte (BAG-type ‘Weg’) in de woonplaats Dokkum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de gemeente Noardeast-Fryslân,</text:p>
            <text:p text:style-name="al"/>
            <text:p text:style-name="al">Gelet op:</text:p>
            <text:p text:style-name="al"/>
            <text:list text:style-name="id1-3-2-1-1-5">
              <text:list-item text:style-override="id1-3-2-1-1-5-1">
                <text:number>•</text:number>
                <text:p text:style-name="al">artikel 108 van de Gemeentewet;</text:p>
              </text:list-item>
              <text:list-item text:style-override="id1-3-2-1-1-5-2">
                <text:number>•</text:number>
                <text:p text:style-name="al">artikel 6 van de Wet basisregistratie adressen en gebouwen, waarin gemeenten onder andere wordt opgedragen openbare ruimten vast te stellen;</text:p>
              </text:list-item>
              <text:list-item text:style-override="id1-3-2-1-1-5-3">
                <text:number>•</text:number>
                <text:p text:style-name="al">artikel 2 en 7 van de Verordening naamgeving en nummering (adressen);</text:p>
              </text:list-item>
              <text:list-item text:style-override="id1-3-2-1-1-5-4">
                <text:number>•</text:number>
                <text:p text:style-name="al">de Nadere regels Verordening naamgeving en nummering (adressen) Noardeast-Fryslân.</text:p>
              </text:list-item>
            </text:list>
            <text:p text:style-name="al"/>
            <text:p text:style-name="al">
            <text:span text:style-name="nadrukvet">Besluiten: </text:span>
          </text:p>
            <text:p text:style-name="al"/>
            <text:p text:style-name="al">tot het vaststellen van de openbare ruimte (BAG-type ‘Weg’) in de woonplaats Dokkum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nr"/> </text:p>
            <text:p text:style-name="al">
            <text:span text:style-name="nadrukvet">Geastmer</text:span>
            <text:span text:style-name="nadrukvet"> Mar</text:span>
          </text:p>
            <text:p text:style-name="al"/>
            <text:p text:style-name="al">met de verklarende ondertitel:</text:p>
            <text:p text:style-name="al"/>
            <text:p text:style-name="al">
            <text:span text:style-name="nadrukvet">Ut de Dokkumer Mar, in tige sompich gebiet oan de Wâldfeart, is letter dizze lytse mar ûntstien, neamd nei De Geast</text:span>
          </text:p>
            <text:p text:style-name="al"/>
            <text:p text:style-name="al">met ingang van 3 maart 2026, overeenkomstig de bij dit besluit behorende situatietekening;</text:p>
            <text:p text:style-name="al"/>
            <text:p text:style-name="al">dat de vastgestelde benaming van de openbare ruimte wordt aangebracht overeenkomstig artikel 4 van de Verordening naamgeving en nummering (adressen)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Het college van de gemeente Noardeast-Fryslân,</text:span></text:p>
            <text:p><text:span text:style-name="functie"/></text:p>
          </text:section>
          <text:section text:name="ondertekening_id1-3-2-3-2">
            <text:p><text:span text:style-name="functie"/></text:p>
            <text:p><text:span text:style-name="functie">de burgemeester, </text:span></text:p>
            <text:p><text:span text:style-name="functie">mr. J.G. Kramer </text:span></text:p>
            <text:p><text:span text:style-name="functie"/></text:p>
          </text:section>
          <text:section text:name="ondertekening_id1-3-2-3-3">
            <text:p><text:span text:style-name="functie"/></text:p>
            <text:p><text:span text:style-name="functie">de loco-secretaris,</text:span></text:p>
            <text:p><text:span text:style-name="functie">B.T.T. Schat</text:span></text:p>
          </text:section>
        </text:section>
        <text:section text:name="bijlage_id1-3-2-4" text:style-name="bijlage">
          <text:p text:style-name="bijlage_top"/>
          <text:p text:style-name="hoofdstuk_kop"><text:span text:style-name="label"/> <text:span text:style-name="nr"/> Situatietekening behorend bij het besluit tot het vaststellen van de straatnaam Geastmer Mar in Dokkum. BAG registratienummer 2025-000636.</text:p>
          <text:p text:style-name="al"/>
          <text:p text:style-name="al">Locatie Geastmer Mar:</text:p>
          <text:p text:style-name="al"/>
          <text:p text:style-name="al">
          <draw:frame><draw:text-box><text:section text:name="plaatje_id1-3-2-4-5-1" text:style-name="plaatje">
            <text:p text:style-name="illustratie_id1-3-2-4-5-1-1"><draw:frame draw:style-name="illustratie_id1-3-2-4-5-1-1" text:anchor-type="paragraph" svg:width="153mm" svg:height="143.2811320754717mm"><draw:image xlink:href="Pictures/Schermafbeelding2026-02-19125441ic2199fc2-fb6c-4200-9565-938ebc8dd156.pn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5-1-1" style:parent-style-name="Standard">
      <style:paragraph-properties style:line-spacing="0mm" style:text-autospace="none" ofo:line-height="0.001cm"/>
    </style:style>
    <style:style style:family="graphic" style:name="illustratie_id1-3-2-4-5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1910</text:span><text:line-break/><text:date style:data-style-name="dag" text:fixed="true" text:date-value="2026-02-24"/><text:line-break/><text:date style:data-style-name="jaar" text:fixed="true" text:date-value="2026-02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1910</text:span><text:date style:data-style-name="nicedate" text:fixed="true" text:date-value="2026-02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1910</text:span><text:date style:data-style-name="nicedate" text:fixed="true" text:date-value="2026-02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7/xml/MC-DRP-OverigeBvAS-Web-CB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DC.source">artikel 108 van de Gemeentewet]|[1.0:c:BWBR0005416&amp;artikel=108&amp;g=2026-01-01</meta:user-defined>
    <meta:user-defined meta:name="DC.source">artikel 6 van de Wet basisregistraties adressen en gebouwen]|[1.0:c:BWBR0023466&amp;artikel=6&amp;g=2025-02-12</meta:user-defined>
    <meta:user-defined meta:name="DC.source">artikel 2 van de Verordening naamgeving en nummering (adressen)]|[https://lokaleregelgeving.overheid.nl/CVDR621744/1#artikel_2.</meta:user-defined>
    <meta:user-defined meta:name="DC.source">artikel 7 van de Verordening naamgeving en nummering (adressen)]|[https://lokaleregelgeving.overheid.nl/CVDR621744/1#artikel_7.</meta:user-defined>
    <meta:user-defined meta:name="DC.source">Nadere regels behorende bij de Verordening naamgeving en nummering (adressen) Noardeast-Fryslân]|[https://lokaleregelgeving.overheid.nl/CVDR638353/1</meta:user-defined>
    <meta:user-defined meta:name="OVERHEIDop.referentienummer">2025-000636</meta:user-defined>
    <dc:language>nl</dc:language>
    <meta:user-defined meta:name="OVERHEIDop.locatietype/OVERHEIDop.gebiedsmarkering">Vlak</meta:user-defined>
    <meta:user-defined meta:name="DC.title">Vaststellen van de openbare ruimte (BAG-type ‘Weg’) in de woonplaats Dokkum</meta:user-defined>
    <meta:user-defined meta:name="DCTERMS.W3CDTF/DCTERMS.available">2026-02-24</meta:user-defined>
    <meta:user-defined meta:name="DCTERMS.W3CDTF/OVERHEIDop.jaargang">2026</meta:user-defined>
    <meta:user-defined meta:name="OVERHEIDop.publicationIssue">81910</meta:user-defined>
    <meta:user-defined meta:name="OVERHEIDop.GmbID/DC.identifier">gmb-2026-81910</meta:user-defined>
    <meta:user-defined meta:name="OVERHEIDop.versieInformatie"/>
  </office:meta>
</office:document-meta>
</file>