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stallingsgarage bij een autobedrijf, Meijewetering 19, 3543AA Utrecht, GU-Z2026-004600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46005</text:p>
            <text:p text:style-name="common-al">Toelichting: het bouwen van een stallingsgarage bij een autobedrijf</text:p>
            <text:p text:style-name="common-al">Datum ontvangst aanvraag: 17 februar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81412</text:span><text:line-break/><text:date style:data-style-name="dag" text:fixed="true" text:date-value="2026-02-23"/><text:line-break/><text:date style:data-style-name="jaar" text:fixed="true" text:date-value="2026-0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1412</text:span><text:date style:data-style-name="nicedate" text:fixed="true" text:date-value="2026-0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1412</text:span><text:date style:data-style-name="nicedate" text:fixed="true" text:date-value="2026-0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46005</meta:user-defined>
    <meta:user-defined meta:name="DCTERMS.abstract">Toelichting: het bouwen van een stallingsgarage bij een autobedrijf</meta:user-defined>
    <dc:language>nl</dc:language>
    <meta:user-defined meta:name="OVERHEIDop.locatietype/OVERHEIDop.gebiedsmarkering">Vlak</meta:user-defined>
    <meta:user-defined meta:name="DC.title">Aanvraag omgevingsvergunning, het bouwen van een stallingsgarage bij een autobedrijf, Meijewetering 19, 3543AA Utrecht, GU-Z2026-0046005</meta:user-defined>
    <meta:user-defined meta:name="OVERHEIDop.datumEindeReactietermijn">2026-04-14</meta:user-defined>
    <meta:user-defined meta:name="OVERHEIDop.terinzageleggingBG">https://jeleefomgeving.nl/inzien/002220647/5e1f7f97-e7a7-4add-ad83-ef5cecb79b4d</meta:user-defined>
    <meta:user-defined meta:name="DCTERMS.W3CDTF/DCTERMS.available">2026-02-23</meta:user-defined>
    <meta:user-defined meta:name="DCTERMS.W3CDTF/OVERHEIDop.jaargang">2026</meta:user-defined>
    <meta:user-defined meta:name="OVERHEIDop.publicationIssue">81412</meta:user-defined>
    <meta:user-defined meta:name="OVERHEIDop.GmbID/DC.identifier">gmb-2026-81412</meta:user-defined>
    <meta:user-defined meta:name="OVERHEIDop.versieInformatie"/>
  </office:meta>
</office:document-meta>
</file>