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1-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Lijst met gevallen waarvoor adviesrecht van de gemeenteraad geldt</text:p>
      <text:section text:name="regeling_id1-3-2" text:style-name="regeling">
        <text:section text:name="aanhef_id1-3-2-1" text:style-name="aanhef">
          <text:section text:name="preambule_id1-3-2-1-1" text:style-name="preambule">
            <text:p text:style-name="al">De raad van de gemeente Hillegom,</text:p>
            <text:p text:style-name="al"/>
            <text:p text:style-name="al">
            <text:span text:style-name="nadrukvet">gelezen het voorstel van het college van 6 januari 2026 met als onderwerp Bindend adviesrecht raad/ lijst van gevallen</text:span>
          </text:p>
            <text:p text:style-name="al"/>
            <text:p text:style-name="al">gelet op de behandeling in de raadscommissie- en raadsvergadering,</text:p>
            <text:p text:style-name="al"/>
            <text:p text:style-name="al">gelet op artikel 108 Gemeentewet, artikel 16.15a, lid b, onder 1 Omgevingswet,</text:p>
            <text:p text:style-name="al"/>
            <text:p text:style-name="al">
            <text:span text:style-name="nadrukvet">Besluit:</text:span>
          </text:p>
            <text:p text:style-name="al"/>
            <text:list text:style-name="id1-3-2-1-1-11">
              <text:list-item text:style-override="id1-3-2-1-1-11-1">
                <text:number>1.</text:number>
                <text:p text:style-name="al">De aangepaste "Lijst met gevallen waarvoor adviesrecht van de gemeenteraad geldt" vast te stellen.</text:p>
              </text:list-item>
              <text:list-item text:style-override="id1-3-2-1-1-11-2">
                <text:number>2.</text:number>
                <text:p text:style-name="al">De op 27 mei 2021 vastgestelde "Lijst met gevallen waarvoor adviesrecht van de gemeenteraad geldt" in te trekken;</text:p>
              </text:list-item>
              <text:list-item text:style-override="id1-3-2-1-1-11-3">
                <text:number>3.</text:number>
                <text:p text:style-name="al">De lijst met onderwerpen waarvoor een initiatiefnemer een participatieplicht heeft op grond van artikel 16.55 lid 7 Omgevingswet, te koppelen aan de aangepaste "Lijst met gevallen waarvoor adviesrecht van de gemeenteraad geldt" en vast te stellen.</text:p>
              </text:list-item>
              <text:list-item text:style-override="id1-3-2-1-1-11-4">
                <text:number>4.</text:number>
                <text:p text:style-name="al">De aangepaste "Lijst met gevallen waarvoor adviesrecht van de gemeenteraad geldt" in werking te laten treden met ingang van de dag waarop deze wordt bekendgemaakt. </text:p>
              </text:list-item>
            </text:list>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angepaste lijst met activiteiten waarvoor het adviesrecht van de raad geldt </text:span>
          </text:p>
            <text:p text:style-name="al"/>
            <text:list text:style-name="id1-3-2-2-1-4">
              <text:list-item text:style-override="id1-3-2-2-1-4-1">
                <text:number>1.</text:number>
                <text:p text:style-name="al">Lijst met activiteiten waarvoor bindend adviesrecht geldt:</text:p>
                <text:list text:style-name="id1-3-2-2-1-4-1-3">
                  <text:list-item text:style-override="id1-3-2-2-1-4-1-3-1">
                    <text:number>a.</text:number>
                    <text:p text:style-name="al">Projecten die niet passen binnen de Omgevingsvisie Heerlijk Hillegom en het Omgevingsplan Buitengebied en Zanderij, wanneer zij naar het oordeel van het college vergunbaar zijn;</text:p>
                  </text:list-item>
                  <text:list-item text:style-override="id1-3-2-2-1-4-1-3-2">
                    <text:number>b.</text:number>
                    <text:p text:style-name="al">Het realiseren van per saldo meer dan 50 woningen of wooneenheden al dan niet in bestaande gebouwen, met inbegrip van daarbij behorende bouwwerken en overige daartoe behorende voorzieningen;</text:p>
                  </text:list-item>
                  <text:list-item text:style-override="id1-3-2-2-1-4-1-3-3">
                    <text:number>c.</text:number>
                    <text:p text:style-name="al">Projecten, niet zijnde woningbouw, bestaande uit:</text:p>
                    <text:list text:style-name="id1-3-2-2-1-4-1-3-3-3">
                      <text:list-item text:style-override="id1-3-2-2-1-4-1-3-3-3-1">
                        <text:number>1.</text:number>
                        <text:p text:style-name="al">een wijziging van het bestaande gebruik met een oppervlak van meer dan 500 m²; of</text:p>
                      </text:list-item>
                      <text:list-item text:style-override="id1-3-2-2-1-4-1-3-3-3-2">
                        <text:number>2.</text:number>
                        <text:p text:style-name="al">een uitbreiding van het bestaande gebruik met 500 m2.</text:p>
                      </text:list-item>
                    </text:list>
                  </text:list-item>
                  <text:list-item text:style-override="id1-3-2-2-1-4-1-3-4">
                    <text:number>d.</text:number>
                    <text:p text:style-name="al">Projecten die project-m.e.r.-plichtig zijn;</text:p>
                  </text:list-item>
                  <text:list-item text:style-override="id1-3-2-2-1-4-1-3-5">
                    <text:number>e.</text:number>
                    <text:p text:style-name="al">Bovenlokale grootschalige infrastructuurprojecten.</text:p>
                  </text:list-item>
                </text:list>
              </text:list-item>
              <text:list-item text:style-override="id1-3-2-2-1-4-2">
                <text:number>2.</text:number>
                <text:p text:style-name="al">Wanneer een buitenplanse omgevingsplanactiviteit op dezelfde locatie gefaseerd wordt aangevraagd geldt het bindend adviesrecht alleen voor de aanvraag eerste fase, mits de opvolgende fase past binnen de reikwijdte van de eerste fase en geen andere gevolgen voor de fysieke leefomgeving heeft.</text:p>
              </text:list-item>
            </text:list>
            <text:p text:style-name="al">
            <text:span text:style-name="nadrukondlijn">Toelichting:</text:span>
          </text:p>
            <text:list text:style-name="id1-3-2-2-1-6">
              <text:list-item text:style-override="id1-3-2-2-1-6-1">
                <text:number>1.</text:number>
                <text:p text:style-name="al"/>
                <text:list text:style-name="id1-3-2-2-1-6-1-3">
                  <text:list-item text:style-override="id1-3-2-2-1-6-1-3-1">
                    <text:number>a.</text:number>
                    <text:p text:style-name="al">In het Omgevingsplan Buitengebied en Zanderij, is een duidelijke relatie gelegd met de Omgevingsvisie Heerlijk Hillegom. Door deze verbinding zal bij strijdigheid met het Omgevingsplan ook sprake zijn van strijdigheid met de Omgevingsvisie.</text:p>
                    <text:p text:style-name="al">Wanneer een initiatief niet past in de Omgevingsvisie wil dat niet altijd zeggen dat er geen goede redenen kunnen zijn om de vergunning te verlenen. Hiervoor geldt een verzwaarde motiveringsplicht, waardoor dit niet snel aan de orde zal zijn. In gevallen waarin afwijking van de Omgevingsvisie naar het oordeel van het college onwenselijk is geldt geen bindend adviesrecht.</text:p>
                  </text:list-item>
                  <text:list-item text:style-override="id1-3-2-2-1-6-1-3-2">
                    <text:number>b.</text:number>
                    <text:p text:style-name="al">Bij woningbouwplannen van per saldo meer dan 50 woningen of wooneenheden ten opzichte van de bestaande situatie. Dit geldt ook voor het omzetten van een bestaand gebouw, bijvoorbeeld van een kantoorgebouw naar een gebouw met 51 woningen of wooneenheden. Onder ‘wooneenheden’ wordt onzelfstandige woonruimte begrepen die onderdeel uitmaakt van een woonfunctie. Logiesgewijze huisvesting wordt hier niet onder begrepen, omdat daar geen sprake is van een woonfunctie. </text:p>
                  </text:list-item>
                  <text:list-item text:style-override="id1-3-2-2-1-6-1-3-3">
                    <text:number>c.</text:number>
                    <text:p text:style-name="al">Dit betreft projecten waarbij de afwijking van de gebruiksmogelijkheid die het omgevingsplan biedt groter is dan 500m². Een project van in totaal 600 m2, waarvan in de bestaande situatie al 400 m2 was toegestaan valt dus niet onder het bindend adviesrecht. Er wordt onderscheid gemaakt tussen enerzijds een functiewijziging van tenminste 500 m2. Bijvoorbeeld een kantoor van tenminste 500 m2 dat volledig wordt gewijzigd in een school. En anderzijds het toevoegen van tenminste 500 m2 aan een bestaande mogelijkheden die het omgevingsplan biedt. Bijvoorbeeld de uitbreiding van een bestaande school met tenminste 500 m2. </text:p>
                  </text:list-item>
                  <text:list-item text:style-override="id1-3-2-2-1-6-1-3-4">
                    <text:number>d.</text:number>
                    <text:p text:style-name="al">Dit betreft een categorie van projecten die een impact op de omgeving kunnen hebben als gevolg van verschillende milieuaspecten. Dit is vergelijkbaar met de mer-beoordeling.</text:p>
                  </text:list-item>
                  <text:list-item text:style-override="id1-3-2-2-1-6-1-3-5">
                    <text:number>e.</text:number>
                    <text:p text:style-name="al">Hierbij kan gedacht worden aan de aanleg van grote rotondes of verbreding van provinciale wegen.</text:p>
                  </text:list-item>
                </text:list>
              </text:list-item>
              <text:list-item text:style-override="id1-3-2-2-1-6-2">
                <text:number>2.</text:number>
                <text:p text:style-name="al">Hierbij kan worden gedacht aan de splitsing van het ruimtelijk deel en de technische bouwactiviteit of een splitsing van het ruimtelijk deel in twee fases. Wanneer de opvolgende aanvraag past binnen de aanvraag voor de eerste fase, hoeft deze niet aan de gemeenteraad te worden voorgelegd voor bindend advies. Wanneer de opvolgende aanvraag afwijkt van de eerste fase wordt deze afwijking wél aan de gemeenteraad voorgelegd. </text:p>
              </text:list-item>
            </text:list>
          </text:section>
        </text:section>
        <text:section text:name="regeling-sluiting_id1-3-2-3" text:style-name="regeling-sluiting">
          <text:section text:name="ondertekening_id1-3-2-3-1">
            <text:p><text:span text:style-name="functie">Aldus besloten in de raadsvergadering van 12 februari 2026,</text:span></text:p>
          </text:section>
          <text:section text:name="ondertekening_id1-3-2-3-2">
            <text:p><text:span text:style-name="functie"/></text:p>
            <text:p><text:span text:style-name="functie">Y.P.A. Hermans</text:span></text:p>
            <text:p><text:span text:style-name="functie">Griffier</text:span></text:p>
          </text:section>
          <text:section text:name="ondertekening_id1-3-2-3-3">
            <text:p><text:span text:style-name="functie"/></text:p>
            <text:p><text:span text:style-name="functie">R. ter Hark </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80951</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0951</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0951</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Hillegom</meta:user-defined>
    <meta:user-defined meta:name="OVERHEID.Informatietype/DC.type">officiële publicatie</meta:user-defined>
    <meta:user-defined meta:name="OVERHEIDop.Rubriek/DC.type">algemeen verbindend voorschrift (verordening)</meta:user-defined>
    <meta:user-defined meta:name="OVERHEID.Gemeente/OVERHEID.authority">Hillegom</meta:user-defined>
    <meta:user-defined meta:name="OVERHEID.Gemeente/DCTERMS.publisher">Hillegom</meta:user-defined>
    <meta:user-defined meta:name="OVERHEID.TaxonomieBeleidsagendaDecentraal/OVERHEID.category">Bestuur | Organisatie en beleid</meta:user-defined>
    <meta:user-defined meta:name="DC.source">artikel 108 van de Gemeentewet]|[1.0:c:BWBR0005416&amp;artikel=108&amp;g=2026-01-01</meta:user-defined>
    <meta:user-defined meta:name="DC.source">artikel 16.15a van de Omgevingswet]|[1.0:c:BWBR0037885&amp;artikel=16.15a&amp;g=2026-01-01</meta:user-defined>
    <meta:user-defined meta:name="OVERHEIDop.referentienummer">Z-25-474671</meta:user-defined>
    <meta:user-defined meta:name="DCTERMS.alternative">Lijst met gevallen waarvoor adviesrecht van de gemeenteraad geldt</meta:user-defined>
    <dc:language>nl</dc:language>
    <meta:user-defined meta:name="OVERHEIDop.locatietype/OVERHEIDop.gebiedsmarkering">Gemeente</meta:user-defined>
    <meta:user-defined meta:name="DC.title">Lijst met gevallen waarvoor adviesrecht van de gemeenteraad geldt</meta:user-defined>
    <meta:user-defined meta:name="DCTERMS.W3CDTF/DCTERMS.available">2026-02-23</meta:user-defined>
    <meta:user-defined meta:name="DCTERMS.W3CDTF/OVERHEIDop.jaargang">2026</meta:user-defined>
    <meta:user-defined meta:name="OVERHEIDop.publicationIssue">80951</meta:user-defined>
    <meta:user-defined meta:name="OVERHEIDop.betreftRegeling">CVDR757468_1</meta:user-defined>
    <meta:user-defined meta:name="xs:date/OVERHEIDop.startdatum">2026-02-23</meta:user-defined>
    <meta:user-defined meta:name="OVERHEIDop.GmbID/DC.identifier">gmb-2026-80951</meta:user-defined>
    <meta:user-defined meta:name="OVERHEIDop.versieInformatie"/>
  </office:meta>
</office:document-meta>
</file>