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CHIKKING WET ALGEMENE BEPALING OMGEVINGSWET, MIEDWEI 2 TE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leend aan maatschap Heida een omgevingsvergunning.</text:p>
            <text:p text:style-name="common-al">Betreft: het realiseren van een stikstofstripper, het opslaan van loog en zwavelzuur, het uitbreiden met een na-vergister, het vernieuwen van twee mestsilo’s en het plaatsen van een accu van 1 megawatt.</text:p>
            <text:p text:style-name="common-al">Locatie: Miedwei 2 te Hoornsterzwaag, gemeente Heerenveen.</text:p>
            <text:p text:style-name="common-al">Kenmerk: 2023-FUMO-0077836.</text:p>
            <text:p text:style-name="common-al"/>
            <text:p text:style-name="common-al">De vergunning is ongewijzigd ten opzichte van de ontwerpbeschikking.</text:p>
            <text:p text:style-name="common-al">Belanghebbenden en degenen die een zienswijze hebben ingediend, kunnen binnen zes weken na de dag waarop de beschikking ter inzage is gelegd beroep instellen bij de Rechtbank Noord-Nederland.</text:p>
            <text:p text:style-name="common-al">Tijdens de beroepstermijn ligt de beschikking ter inzage:</text:p>
            <text:p text:style-name="common-al">- Bij de FUMO, elke werkdag van 09.00 tot 16.00u (vooraf contact opnemen).</text:p>
            <text:p text:style-name="common-al">- Bij het gemeentehuis van de gemeente Heerenveen (vooraf contact opnemen).</text:p>
            <text:p text:style-name="common-al">Voor inlichtingen neemt u contact op met de FUMO, e-mail <text:a xlink:href="mailto:info@fumo.nl" xlink:type="simple">info@fumo.nl</text:a> of tel 0566-750300. Bezoekadres: J.W. de Visserwei 10, 9001, ZE Grou.</text:p>
            <text:p text:style-name="common-al">Beroepschriften kunt u sturen naar: Rechtbank Noord-Nederland, afdeling bestuursrecht, postbus 150, 9700 AD Groningen of via http://loket.rechtspraak.nl/bestuursrecht.Beroepschriften moeten bevatten, naam en adres, het kenmerk van het betreffende besluit, motivering, datum en ondertekening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9883</text:span><text:line-break/><text:date style:data-style-name="dag" text:fixed="true" text:date-value="2026-02-20"/><text:line-break/><text:date style:data-style-name="jaar" text:fixed="true" text:date-value="2026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9883</text:span><text:date style:data-style-name="nicedate" text:fixed="true" text:date-value="2026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9883</text:span><text:date style:data-style-name="nicedate" text:fixed="true" text:date-value="2026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5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BESCHIKKING WET ALGEMENE BEPALING OMGEVINGSWET, MIEDWEI 2 TE HOORNSTERZWAAG</meta:user-defined>
    <meta:user-defined meta:name="DCTERMS.W3CDTF/DCTERMS.available">2026-02-20</meta:user-defined>
    <meta:user-defined meta:name="DCTERMS.W3CDTF/OVERHEIDop.jaargang">2026</meta:user-defined>
    <meta:user-defined meta:name="OVERHEIDop.publicationIssue">79883</meta:user-defined>
    <meta:user-defined meta:name="OVERHEIDop.GmbID/DC.identifier">gmb-2026-79883</meta:user-defined>
    <meta:user-defined meta:name="OVERHEIDop.versieInformatie"/>
  </office:meta>
</office:document-meta>
</file>