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ENTRAAL STEMBUREAU - Kandidatenlijsten verkiezing van de leden van de gemeenteraad van Do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orzitter van het centraal stembureau voor verkiezing van de leden van de gemeenteraad van Dongen; gelet op artikel I 17 van de Kieswet;</text:p>
            <text:p text:style-name="common-al">maakt bekend dat voor de op 18 maart 2026 te houden verkiezing de volgende geldige kandidatenlijsten zijn ingeleverd:</text:p>
            <text:p text:style-name="common-al"/>
            <text:p text:style-name="common-al">
            <text:span text:style-name="nadrukvet">Lijst 1 Volkspartij Dongen </text:span>
          </text:p>
            <text:p text:style-name="common-al">Nr. Naam Woonplaats</text:p>
            <text:p text:style-name="common-al">1 KIijs, F.J.L. (Frits) (m) Dongen</text:p>
            <text:p text:style-name="common-al">2 Jansen, I.C.H. (René) (m) Dongen</text:p>
            <text:p text:style-name="common-al">3 Zwaal, C.J. (Cees) (m) Dongen</text:p>
            <text:p text:style-name="common-al">4 van Broekhoven, G.J.F. (Gert-Jan) (m) Dongen</text:p>
            <text:p text:style-name="common-al">5 Beek, K. (Krijn) (m) Dongen</text:p>
            <text:p text:style-name="common-al">6 Heesbeen, H.A. (Hennie) (v) Dongen</text:p>
            <text:p text:style-name="common-al">7 de Zwart, E.M. (Liesbeth) (v) Dongen</text:p>
            <text:p text:style-name="common-al">8 Hoevenaars, C.E.W.M. (Kees) (m) Dongen</text:p>
            <text:p text:style-name="common-al">9 de Zwart, W. (Wouter) (m) Dongen</text:p>
            <text:p text:style-name="common-al">10 Kortekaas, R.L. (Ruud) (m) 's Gravenmoer</text:p>
            <text:p text:style-name="common-al">11 van Baal, S.C.M. (Stefan) (m) Dongen</text:p>
            <text:p text:style-name="common-al">12 van Riel, K.A.W. (Kristiaan) (m) 's Gravenmoer</text:p>
            <text:p text:style-name="common-al">13 Lodewijks, S.R. (Sjoerd) (m) Dongen</text:p>
            <text:p text:style-name="common-al">14 Bernard, T.M. (Thomas) (m) Dongen</text:p>
            <text:p text:style-name="common-al">15 Vermeulen, I.A.A. (Iris) (v) Dongen</text:p>
            <text:p text:style-name="common-al">16 Kimenai, C.M.C. (Chantal) (v) Dongen</text:p>
            <text:p text:style-name="common-al">17 Türkyilmaz, E. (Esra) (v) Dongen</text:p>
            <text:p text:style-name="common-al">18 Tesink, F.A. (Frank) (m) Dongen</text:p>
            <text:p text:style-name="common-al">19 Hultermans, R.J.W. (Rick) (m) Dongen</text:p>
            <text:p text:style-name="common-al">20 van der Veeken, P.C.F. (Peter) (m) Dongen</text:p>
            <text:p text:style-name="common-al">21 Bosters, J.N. (Jorik) (m) Dongen</text:p>
            <text:p text:style-name="common-al">22 Blous, V.C.M. (Vera) (v) Dongen</text:p>
            <text:p text:style-name="common-al">23 Veldkamp, E.F. (Harrie) (m) Dongen</text:p>
            <text:p text:style-name="common-al">24 Vermeulen, T.P.G.J.M. (Thom) (m) Dongen</text:p>
            <text:p text:style-name="common-al">25 de Jong, A.H.N. (Ad) (m) Dongen</text:p>
            <text:p text:style-name="common-al">26 Kortekaas-de Leijer, M.M.J. (Mirjam) (v) 's Gravenmoer</text:p>
            <text:p text:style-name="common-al">27 van Baaren, S.A.J. (Saskia) (v) Dongen</text:p>
            <text:p text:style-name="common-al">28 Verduijn, J.L.M. (Jenny) (v) Dongen</text:p>
            <text:p text:style-name="common-al">29 Huijben, W.A.M. (Wilhelmien) (v) Dongen</text:p>
            <text:p text:style-name="common-al">30 van Delft, C.F.M. (Carla) (v) Dongen</text:p>
            <text:p text:style-name="common-al">31 Snijders, H.G.H.M. (Henk) (m) Dongen</text:p>
            <text:p text:style-name="common-al">32 Trommelen, T.J. (Tessa) (v) Dongen</text:p>
            <text:p text:style-name="common-al">33 Damen, P.A.W. (Peter) (m) Dongen</text:p>
            <text:p text:style-name="common-al">34 de Brouwer, W.J.M. (William) (m) Dongen</text:p>
            <text:p text:style-name="common-al">35 Biesheuvel, R.J. (Rob) (m) Dongen</text:p>
            <text:p text:style-name="common-al">36 de Roon, A.T. (Ton) (m) Dongen</text:p>
            <text:p text:style-name="common-al">37 van Weesenbeek, A.C.M. (Ad) (m) Dongen</text:p>
            <text:p text:style-name="common-al">38 Koomen, J.A. (Bert) (m) Dongen</text:p>
            <text:p text:style-name="common-al">39 van Delft, W.C.M. (Wout) (m) Dongen</text:p>
            <text:p text:style-name="common-al">40 van Nispen, J.F. (Hans) (m) Dongen</text:p>
            <text:p text:style-name="common-al"/>
            <text:p text:style-name="common-al">
            <text:span text:style-name="nadrukvet">Lijst 2 CDA</text:span>
          </text:p>
            <text:p text:style-name="common-al">Nr. Naam Woonplaats</text:p>
            <text:p text:style-name="common-al">1 Sips, S.M.P. (Stijn) (m) Dongen</text:p>
            <text:p text:style-name="common-al">2 van Eenennaam, A.M.L. (Annemarie) (v) Dongen</text:p>
            <text:p text:style-name="common-al">3 van Os, C.A.H.M. (Coert) (m) Dongen</text:p>
            <text:p text:style-name="common-al">4 de Bont, S.M.J. (Sofie) (v) Dongen</text:p>
            <text:p text:style-name="common-al">5 de Boer, A.C. (Chris) (m) 's Gravenmoer</text:p>
            <text:p text:style-name="common-al">6 Zijlmans, M. (Michael) (m) Dongen</text:p>
            <text:p text:style-name="common-al">7 Roomer, L.J.P. (Laurens) (m) Dongen</text:p>
            <text:p text:style-name="common-al">8 Verkooijen, J.A.L.M. (Hans) (m) Dongen</text:p>
            <text:p text:style-name="common-al">9 Kuipers, T.J. (Tim) (m) 's Gravenmoer</text:p>
            <text:p text:style-name="common-al">10 Diepstra, M.M.K. (Marjolijn) (v) Dongen</text:p>
            <text:p text:style-name="common-al">11 van Eersel, K.J.A. (Koenraad) (m) 's Gravenmoer</text:p>
            <text:p text:style-name="common-al">12 Garvey, L.G.A. (Luke) (m) Dongen</text:p>
            <text:p text:style-name="common-al">13 van der Ven, P.C. (Clement) (m) Dongen</text:p>
            <text:p text:style-name="common-al">14 de Jong, C.A.M. (Kees) (m) Dongen</text:p>
            <text:p text:style-name="common-al">15 Dankers, B.A.M. (Dick) (m) Dongen</text:p>
            <text:p text:style-name="common-al">16 van Woerkom, R.P. (Roeland) (m) 's Gravenmoer</text:p>
            <text:p text:style-name="common-al">17 Allard-Nieuwkamp, M. (Marga) (v) Dongen</text:p>
            <text:p text:style-name="common-al">18 Melsen, P. (Piet) (m) ’s Gravenmoer</text:p>
            <text:p text:style-name="common-al">19 Jansen, J.J.C.A.M. (Hans) (m) Dongen</text:p>
            <text:p text:style-name="common-al">20 Jansen-Castricum, M.E.M. (Mirjam) (v) Dongen</text:p>
            <text:p text:style-name="common-al">21 Hummelink-Lurvink, L.M.C. (Mieke) (v) Dongen</text:p>
            <text:p text:style-name="common-al">22 Megens, E.P. (Liesbeth) (v) Dongen</text:p>
            <text:p text:style-name="common-al">23 Peeters, M.J.P. (René) (m) Dongen</text:p>
            <text:p text:style-name="common-al">24 van Dongen, A.D.G. (Jos) (m) Dongen</text:p>
            <text:p text:style-name="common-al">25 Snoeren, C.W.A.M. (Kees) (m) Dongen</text:p>
            <text:p text:style-name="common-al">26 van Dooren, F.M.F. (Friso) (m) Dongen</text:p>
            <text:p text:style-name="common-al">27 Branderhorst, J.E.A. (Edwin) (m) 's Gravenmoer</text:p>
            <text:p text:style-name="common-al">28 van der Aa, J.J.M. (Jacques) (m) Dongen</text:p>
            <text:p text:style-name="common-al">29 de Geus, K. (Karel) (m) ’s Gravenmoer</text:p>
            <text:p text:style-name="common-al"/>
            <text:p text:style-name="common-al">
            <text:span text:style-name="nadrukvet">Lijst 3 D66</text:span>
          </text:p>
            <text:p text:style-name="common-al">Nr. Naam Woonplaats</text:p>
            <text:p text:style-name="common-al">1 de Jong, J. (Joeri) (m) Dongen</text:p>
            <text:p text:style-name="common-al">2 Michels-van Moergastel, M.A.P. (Monica) (v) Dongen</text:p>
            <text:p text:style-name="common-al">3 Evegaars, B.H. (Bas) (m) Dongen</text:p>
            <text:p text:style-name="common-al">4 Michels, B. (Bram) (m) Dongen</text:p>
            <text:p text:style-name="common-al">5 GIerum-Camfferman, G. (Gitta) (v) Dongen</text:p>
            <text:p text:style-name="common-al">6 van de Pas, A.M.A. (Annemiek) (v) 's Gravenmoer</text:p>
            <text:p text:style-name="common-al">7 van Rosmalen, E.A.M. (Berry) (m) Dongen</text:p>
            <text:p text:style-name="common-al">8 Akkermans, S.A.F. (Stijn) (m) Dongen</text:p>
            <text:p text:style-name="common-al">9 Michels, S.A. (Sjoerd) (m) Dongen</text:p>
            <text:p text:style-name="common-al">10 Jespers-van Dongen, H.S.M. (Henriet) (v) Dongen</text:p>
            <text:p text:style-name="common-al">11 van Heteren, J.W.J. (Jan Willem) (m) Dongen</text:p>
            <text:p text:style-name="common-al">12 Hendriks, M.P.L.M. (Monique) (v) Dongen</text:p>
            <text:p text:style-name="common-al">13 Glerum, P.J.A. (Pieter) (m) Dongen</text:p>
            <text:p text:style-name="common-al">14 Ringnalda, K.A. (Karen) (v) Dongen</text:p>
            <text:p text:style-name="common-al">15 van Hoek, B.A.M.P. (Barbara) (v) Dongen</text:p>
            <text:p text:style-name="common-al">16 Hoogkamer, S.G.S. (Saskia) (v) Dongen</text:p>
            <text:p text:style-name="common-al">17 van Buijtenen, B.L. (Barbara) (v) Dongen</text:p>
            <text:p text:style-name="common-al">18 Hamers, L. (Leo) (m) Dongen</text:p>
            <text:p text:style-name="common-al">19 Schouten, M.E. (Marieke) (v) Dongen</text:p>
            <text:p text:style-name="common-al"/>
            <text:p text:style-name="common-al">
            <text:span text:style-name="nadrukvet">Lijst 4 VVD</text:span>
          </text:p>
            <text:p text:style-name="common-al">Nr. Naam Woonplaats</text:p>
            <text:p text:style-name="common-al">1 Wens, P.P.J.C.P. (Perry) (m) Dongen</text:p>
            <text:p text:style-name="common-al">2 den Broeder, F.F. (Frans) (m) Dongen</text:p>
            <text:p text:style-name="common-al">3 Willemse, J.A.C.J.M. (Jac) (m) Dongen</text:p>
            <text:p text:style-name="common-al">4 van Baaren, S.E.R. (Silvester) (m) Dongen</text:p>
            <text:p text:style-name="common-al">5 de Weerd, R. (Roy) (m) Dongen</text:p>
            <text:p text:style-name="common-al">6 van Dongen, W.P.C. (William) (m) Dongen</text:p>
            <text:p text:style-name="common-al">7 Rijnen, J.N.M. (Jack) (m) Dongen</text:p>
            <text:p text:style-name="common-al">8 Antonioli, E.A. (Eveline) (v) Dongen</text:p>
            <text:p text:style-name="common-al">9 Lepolder, M.C.E. (Michaëla) (v) Dongen</text:p>
            <text:p text:style-name="common-al">10 van der Meijden, E.H.P. (Edward) (m) Dongen</text:p>
            <text:p text:style-name="common-al">11 Laming, P.J. (Peter) (m) Dongen</text:p>
            <text:p text:style-name="common-al">12 Vullings, R.G.W. (Rolf) (m) Dongen</text:p>
            <text:p text:style-name="common-al">13 Wens, C.A.J. (Stan) (m) Dongen</text:p>
            <text:p text:style-name="common-al">14 Rentmeester, J.M.J. (Jaap) (m) 's Gravenmoer</text:p>
            <text:p text:style-name="common-al">15 Söder, C.N.A. (Cees) (m) 's Gravenmoer</text:p>
            <text:p text:style-name="common-al">16 Brooijmans, P.W.A.M. (Pieter) (m) Dongen</text:p>
            <text:p text:style-name="common-al">17 van Beek, A.W.H. (Ad) (m) Dongen</text:p>
            <text:p text:style-name="common-al">18 Lepolder, P.W.A. (Petra) (v) Dongen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Dongen, 6 februari 2026</text:span></text:p>
            <text:p><text:span text:style-name="functie">De voorzitter van het centraal stembureau voor verkiezing van de leden van de gemeenteraad van Dongen,</text:span></text:p>
            <text:p><text:span text:style-name="functie">Ir. J.C. Slagboo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78997</text:span><text:line-break/><text:date style:data-style-name="dag" text:fixed="true" text:date-value="2026-02-18"/><text:line-break/><text:date style:data-style-name="jaar" text:fixed="true" text:date-value="2026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997</text:span><text:date style:data-style-name="nicedate" text:fixed="true" text:date-value="2026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997</text:span><text:date style:data-style-name="nicedate" text:fixed="true" text:date-value="2026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3/xml/MC-DRP-Voorlichting-Web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Bestuur | Organisatie en beleid</meta:user-defined>
    <meta:user-defined meta:name="OVERHEIDop.Rubriek/DC.type">verkiezingen</meta:user-defined>
    <dc:language>nl</dc:language>
    <meta:user-defined meta:name="OVERHEIDop.locatietype/OVERHEIDop.gebiedsmarkering">Gemeente</meta:user-defined>
    <meta:user-defined meta:name="DC.title">CENTRAAL STEMBUREAU - Kandidatenlijsten verkiezing van de leden van de gemeenteraad van Dongen</meta:user-defined>
    <meta:user-defined meta:name="DCTERMS.W3CDTF/DCTERMS.available">2026-02-18</meta:user-defined>
    <meta:user-defined meta:name="DCTERMS.W3CDTF/OVERHEIDop.jaargang">2026</meta:user-defined>
    <meta:user-defined meta:name="OVERHEIDop.publicationIssue">78997</meta:user-defined>
    <meta:user-defined meta:name="OVERHEIDop.GmbID/DC.identifier">gmb-2026-78997</meta:user-defined>
    <meta:user-defined meta:name="OVERHEIDop.versieInformatie"/>
  </office:meta>
</office:document-meta>
</file>