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Uitbreiding berging volkstuin, Hoge Limiet 125 3053K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5.1. Omgevingswet)</text:p>
            <text:p text:style-name="common-al">- 11-02-2026, Uitbreiding berging volkstuin, Hoge Limiet 125 3053KT Rotterdam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78827</text:span><text:line-break/><text:date style:data-style-name="dag" text:fixed="true" text:date-value="2026-02-20"/><text:line-break/><text:date style:data-style-name="jaar" text:fixed="true" text:date-value="2026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8827</text:span><text:date style:data-style-name="nicedate" text:fixed="true" text:date-value="2026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8827</text:span><text:date style:data-style-name="nicedate" text:fixed="true" text:date-value="2026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884</meta:user-defined>
    <meta:user-defined meta:name="DCTERMS.abstract">Uitbreiding berging volkstui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Uitbreiding berging volkstuin, Hoge Limiet 125 3053KT Rotterdam</meta:user-defined>
    <meta:user-defined meta:name="DCTERMS.W3CDTF/DCTERMS.available">2026-02-20</meta:user-defined>
    <meta:user-defined meta:name="DCTERMS.W3CDTF/OVERHEIDop.jaargang">2026</meta:user-defined>
    <meta:user-defined meta:name="OVERHEIDop.publicationIssue">78827</meta:user-defined>
    <meta:user-defined meta:name="OVERHEIDop.GmbID/DC.identifier">gmb-2026-78827</meta:user-defined>
    <meta:user-defined meta:name="OVERHEIDop.versieInformatie"/>
  </office:meta>
</office:document-meta>
</file>