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plitsing appartementen, Roemeensestraat 4B-02 3028B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- 13-02-2026, Splitsing appartementen, Roemeensestraat 4B-02 3028BC Rotterdam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78819</text:span><text:line-break/><text:date style:data-style-name="dag" text:fixed="true" text:date-value="2026-02-20"/><text:line-break/><text:date style:data-style-name="jaar" text:fixed="true" text:date-value="2026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819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819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991</meta:user-defined>
    <meta:user-defined meta:name="DCTERMS.abstract">Splitsing appartementen - Roemeensestraat te Rot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plitsing appartementen, Roemeensestraat 4B-02 3028BC Rotterdam</meta:user-defined>
    <meta:user-defined meta:name="DCTERMS.W3CDTF/DCTERMS.available">2026-02-20</meta:user-defined>
    <meta:user-defined meta:name="DCTERMS.W3CDTF/OVERHEIDop.jaargang">2026</meta:user-defined>
    <meta:user-defined meta:name="OVERHEIDop.publicationIssue">78819</meta:user-defined>
    <meta:user-defined meta:name="OVERHEIDop.GmbID/DC.identifier">gmb-2026-78819</meta:user-defined>
    <meta:user-defined meta:name="OVERHEIDop.versieInformatie"/>
  </office:meta>
</office:document-meta>
</file>