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Singel 27, 9934BR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18 februari 2026 een besluit genomen op de aanvraag met zaaknummer Z2026-00000223 voor het kappen van een boom (ruimtegebrek) op de locatie Singel 27, 9934BR Delfzijl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78729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729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8729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3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223</meta:user-defined>
    <meta:user-defined meta:name="DCTERMS.abstract">18 februari 2026 verleend voor het kappen van een boom (ruimtegebrek) op de locatie Singel 27, 9934BR Delfzijl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p aanvraag omgevingsvergunning Singel 27, 9934BR Delfzijl</meta:user-defined>
    <meta:user-defined meta:name="DCTERMS.W3CDTF/DCTERMS.available">2026-02-25</meta:user-defined>
    <meta:user-defined meta:name="DCTERMS.W3CDTF/OVERHEIDop.jaargang">2026</meta:user-defined>
    <meta:user-defined meta:name="OVERHEIDop.publicationIssue">78729</meta:user-defined>
    <meta:user-defined meta:name="OVERHEIDop.GmbID/DC.identifier">gmb-2026-78729</meta:user-defined>
    <meta:user-defined meta:name="OVERHEIDop.versieInformatie"/>
  </office:meta>
</office:document-meta>
</file>