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aphaëlstraat 14-H 1077P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maken van een constructieve doorbraak in de woning op de begane grond</text:p>
            <text:p text:style-name="common-al">Zaakadres: Raphaëlstraat 14-H 1077PS Amsterdam</text:p>
            <text:p text:style-name="common-al">Datum ontvangst: 21-01-2026</text:p>
            <text:p text:style-name="common-al">Zaaknummer: Z2026-002776</text:p>
            <text:p text:style-name="common-al">DSO-nummer: 202601210140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7668</text:span><text:line-break/><text:date style:data-style-name="dag" text:fixed="true" text:date-value="2026-02-19"/><text:line-break/><text:date style:data-style-name="jaar" text:fixed="true" text:date-value="2026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7668</text:span><text:date style:data-style-name="nicedate" text:fixed="true" text:date-value="2026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7668</text:span><text:date style:data-style-name="nicedate" text:fixed="true" text:date-value="2026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76</meta:user-defined>
    <meta:user-defined meta:name="DCTERMS.abstract">het maken van een constructieve doorbraak in de woning op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aphaëlstraat 14-H 1077PS Amsterdam</meta:user-defined>
    <meta:user-defined meta:name="DCTERMS.W3CDTF/DCTERMS.available">2026-02-19</meta:user-defined>
    <meta:user-defined meta:name="DCTERMS.W3CDTF/OVERHEIDop.jaargang">2026</meta:user-defined>
    <meta:user-defined meta:name="OVERHEIDop.publicationIssue">77668</meta:user-defined>
    <meta:user-defined meta:name="OVERHEIDop.GmbID/DC.identifier">gmb-2026-77668</meta:user-defined>
    <meta:user-defined meta:name="OVERHEIDop.versieInformatie"/>
  </office:meta>
</office:document-meta>
</file>