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irdumerweg 12, 9917PE Wir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februari 2026 heeft de gemeente Eemsdelta een aanvraag ontvangen voor het slopen en het (her)bouwen van de woning op de locatie Wirdumerweg 12, 9917PE Wird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76878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878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878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55</meta:user-defined>
    <meta:user-defined meta:name="DCTERMS.abstract">16 februari 2026 voor het slopen en het (her)bouwen van de woning op de locatie Wirdumerweg 12, 9917PE Wirdum.</meta:user-defined>
    <dc:language>nl</dc:language>
    <meta:user-defined meta:name="OVERHEIDop.locatietype/OVERHEIDop.gebiedsmarkering">Vlak</meta:user-defined>
    <meta:user-defined meta:name="DC.title">Kennisgeving ontvangst aanvraag omgevingsvergunning Wirdumerweg 12, 9917PE Wirdum</meta:user-defined>
    <meta:user-defined meta:name="DCTERMS.W3CDTF/DCTERMS.available">2026-02-25</meta:user-defined>
    <meta:user-defined meta:name="DCTERMS.W3CDTF/OVERHEIDop.jaargang">2026</meta:user-defined>
    <meta:user-defined meta:name="OVERHEIDop.publicationIssue">76878</meta:user-defined>
    <meta:user-defined meta:name="OVERHEIDop.GmbID/DC.identifier">gmb-2026-76878</meta:user-defined>
    <meta:user-defined meta:name="OVERHEIDop.versieInformatie"/>
  </office:meta>
</office:document-meta>
</file>