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oornemen aanwijzing identiteitsbepalend object - Behoud bijzondere plekken uit de geschiedenis: Sint Josephhoek begraafplaats De Kremer en oude deel begraafplaats ‘s Gravenmoer </text:p>
      <text:section text:name="zakelijke-mededeling_id1-3-2" text:style-name="zakelijke-mededeling">
        <text:section text:name="zakelijke-mededeling-tekst_id1-3-2-1" text:style-name="zakelijke-mededeling-tekst">
          <text:section text:name="tekst_id1-3-2-1-1" text:style-name="tekst">
            <text:p text:style-name="common-al">De gemeente heeft het plan om een deel van de begraafplaats in ‘s Gravenmoer en een deel van begraafplaats De Kremer in Dongen aan te wijzen als identiteitsbepalend object (IB-object). Specifiek gaat het om:</text:p>
            <text:list text:style-name="id1-3-2-1-1-2">
              <text:list-item text:style-override="id1-3-2-1-1-2-1">
                <text:number>1.</text:number>
                <text:p text:style-name="al">Het oude deel van de begraafplaats aan de Julianalaan in 's Gravenmoer</text:p>
              </text:list-item>
              <text:list-item text:style-override="id1-3-2-1-1-2-2">
                <text:number>2.</text:number>
                <text:p text:style-name="al">De Sint Josephhoek op begraafplaats De Kremer in Dongen</text:p>
              </text:list-item>
            </text:list>
            <text:p text:style-name="common-al">Dit zijn plekken met een grote cultuurhistorische waarde en die willen we behouden. Met deze aanwijzing willen we zorgvuldig omgaan met deze bijzondere plekken en hun geschiedenis beschermen. </text:p>
            <text:p text:style-name="common-al">
            <text:span text:style-name="nadrukvet">Wat is een identiteitsbepalend object?</text:span>
          </text:p>
            <text:p text:style-name="common-al">Een identiteitsbepalend object is een gebouw, object of structuur die belangrijk is voor het karakter en de uitstraling van de plek. Zo'n object vertelt iets over de geschiedenis, cultuur en identiteit van de locatie. Daarom verdient het bescherming en extra aandacht. </text:p>
            <text:p text:style-name="common-al">
            <text:span text:style-name="nadrukvet">Waarom deze delen van de begraafplaatsen?</text:span>
          </text:p>
            <text:p text:style-name="common-al">De gemeente heeft onderzoek laten doen door een onafhankelijk bureau. Uit dit onderzoek blijkt dat deze delen van de begraafplaatsen een grote cultuurhistorische waarde hebben. Ze laten zien hoe mensen vroeger leefden, geloofden en omgingen met afscheid en herdenken. Het zijn belangrijke plekken voor onze gezamenlijke geschiedenis. Daarom willen we er zorgvuldig mee omgaan. Door de structuur en uitstraling van deze delen behouden en de verhalen van vroeger zichtbaar houden. </text:p>
            <text:p text:style-name="common-al">
            <text:span text:style-name="nadrukvet">Wat betekent dit voor de graven en de omgeving hiervan?</text:span>
          </text:p>
            <text:p text:style-name="common-al">De aanwijzing als identiteitsbepalend object betekent in de praktijk bijna geen verandering. Voor de gemeente houdt dit in dat wij de bestaande structuur, het groen, de paden en de gebruikte materialen behouden. We passen hier niets aan en zorgen ervoor dat het karakter van de delen van de begraafplaatsen hetzelfde blijft. </text:p>
            <text:p text:style-name="common-al">Voor de graven geldt dat er alleen materialen gebruikt mogen worden die al zijn toegestaan volgens de begraafplaatsverordening. Dat is nu ook al zo. </text:p>
            <text:p text:style-name="common-al">Een stoffelijk overschot mag nog steeds worden verplaatst naar een ander graf of begraafplaats of mag worden gecremeerd. </text:p>
            <text:p text:style-name="common-al">Kortom: de aanwijzing zorgt vooral voor zorgvuldig behoud, maar verandert niets aan de huidige regels en mogelijkheden. </text:p>
            <text:p text:style-name="common-al">
            <text:span text:style-name="nadrukvet">Hoe worden betrokkenen geïnformeerd?</text:span>
          </text:p>
            <text:p text:style-name="common-al">We vinden het belangrijk dat rechthebbenden van de graven goed geïnformeerd worden. Daarom doen wij er alles aan om hen te laten weten dat wij het voornemen hebben om deze delen van de begraafplaatsen aan te wijzen als IB-object. Dit doen wij door informatie op de begraafplaatsen zelf, betrokkenen direct te informeren en via de communicatiekanalen van de gemeente Dongen. </text:p>
            <text:p text:style-name="common-al">
            <text:span text:style-name="nadrukvet">Hoe kunt u een zienswijze indienen?</text:span>
          </text:p>
            <text:p text:style-name="last-al">We hebben het <text:span text:style-name="nadrukcur">voornemen</text:span> om de delen van de begraafplaats aan te wijzen als identiteitsbepalend object. Dat betekent dat het besluit nog niet definitief is. Heeft u een reactie, opvatting of zorg hierover? Dan kunt u dit ons laten weten. Dit heet een zienswijze. Dit kan via <text:a xlink:href="https://www.dongen.nl/zienswijze" xlink:type="simple">www.dongen.nl/zienswijze</text:a> of per post. Stuur de zienswijze naar Postbus 10153, 5100 GE Dongen. Ter attentie van John Schellekens. Dit kan tot en met 2 april 2026.</text:p>
            <text:p text:style-name="tekst_bottom"/>
          </text:section>
        </text:section>
        <text:section text:name="zakelijke-mededeling-sluiting_id1-3-2-2" text:style-name="zakelijke-mededeling-sluiting">
          <text:section text:name="gegeven_id1-3-2-2-1" text:style-name="gegeven">
            <text:p text:style-name="dagtekening">
            <text:span text:style-name="plaats">Dongen</text:span>
            <text:span text:style-name="datum">19 februari 2026</text:span>
          </text:p>
          </text:section>
          <text:section text:name="ondertekening_id1-3-2-2-2">
            <text:p><text:span text:style-name="functie">College van burgemeester en wethouders gemeente Dong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76799</text:span><text:line-break/><text:date style:data-style-name="dag" text:fixed="true" text:date-value="2026-02-19"/><text:line-break/><text:date style:data-style-name="jaar" text:fixed="true" text:date-value="2026-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799</text:span><text:date style:data-style-name="nicedate" text:fixed="true" text:date-value="2026-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799</text:span><text:date style:data-style-name="nicedate" text:fixed="true" text:date-value="2026-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1/xml/MC-DRP-Participatie-Web-ZM.xml</meta:user-defined>
    <meta:user-defined meta:name="OVERHEID.Gemeente/DC.creator">Dongen</meta:user-defined>
    <meta:user-defined meta:name="OVERHEID.Informatietype/DC.type">officiële publicatie</meta:user-defined>
    <meta:user-defined meta:name="OVERHEIDop.Rubriek/DC.type">participatie</meta:user-defined>
    <meta:user-defined meta:name="OVERHEID.Gemeente/OVERHEID.authority">Dongen</meta:user-defined>
    <meta:user-defined meta:name="OVERHEID.Gemeente/DCTERMS.publisher">Dong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nemen aanwijzing identiteitsbepalend object - Behoud bijzondere plekken uit de geschiedenis: Sint Josephhoek begraafplaats De Kremer en oude deel begraafplaats ‘s Gravenmoer</meta:user-defined>
    <meta:user-defined meta:name="DCTERMS.W3CDTF/DCTERMS.available">2026-02-19</meta:user-defined>
    <meta:user-defined meta:name="DCTERMS.W3CDTF/OVERHEIDop.jaargang">2026</meta:user-defined>
    <meta:user-defined meta:name="OVERHEIDop.publicationIssue">76799</meta:user-defined>
    <meta:user-defined meta:name="OVERHEIDop.GmbID/DC.identifier">gmb-2026-76799</meta:user-defined>
    <meta:user-defined meta:name="OVERHEIDop.versieInformatie"/>
  </office:meta>
</office:document-meta>
</file>