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Foswerterstrjitte 27, 9172 PR Ferwert, Foswerterstrjitte 29, 9172 PR Ferwert, De Boppeslach 4,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februari 2026 hebben burgemeester en wethouders van de gemeente Noardeast-Fryslân een aanvraag ontvangen voor een omgevingsvergunning op locatie Foswerterstrjitte 27, 9172 PR Ferwert, Foswerterstrjitte 29, 9172 PR Ferwert, De Boppeslach 4, Ferwert. De aanvraag is geregistreerd onder zaaknummer 2026-040846. De aanvraag betreft het kappen van bom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6482</text:span><text:line-break/><text:date style:data-style-name="dag" text:fixed="true" text:date-value="2026-02-25"/><text:line-break/><text:date style:data-style-name="jaar" text:fixed="true" text:date-value="2026-02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6482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76482</text:span><text:date style:data-style-name="nicedate" text:fixed="true" text:date-value="2026-02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040846</meta:user-defined>
    <meta:user-defined meta:name="DCTERMS.abstract">Aanvraag omgevingsvergunning voor het kappen van bomen op locatie Foswerterstrjitte 27, 9172 PR Ferwert, Foswerterstrjitte 29, 9172 PR Ferwert, De Boppeslach 4, Ferwer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Ontvangst aanvraag omgevingsvergunning Foswerterstrjitte 27, 9172 PR Ferwert, Foswerterstrjitte 29, 9172 PR Ferwert, De Boppeslach 4, Ferwert</meta:user-defined>
    <meta:user-defined meta:name="DCTERMS.W3CDTF/DCTERMS.available">2026-02-25</meta:user-defined>
    <meta:user-defined meta:name="DCTERMS.W3CDTF/OVERHEIDop.jaargang">2026</meta:user-defined>
    <meta:user-defined meta:name="OVERHEIDop.publicationIssue">76482</meta:user-defined>
    <meta:user-defined meta:name="OVERHEIDop.GmbID/DC.identifier">gmb-2026-76482</meta:user-defined>
    <meta:user-defined meta:name="OVERHEIDop.versieInformatie"/>
  </office:meta>
</office:document-meta>
</file>