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zijds Kolk 19 1012P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duurzamen van de gevel en het wijzigen van de gevelbekleding en het vervangen van de kozijnen tbv het hotel</text:p>
            <text:p text:style-name="common-al">Zaakadres: Nieuwezijds Kolk 19 1012PV Amsterdam</text:p>
            <text:p text:style-name="common-al">Datum ontvangst: 09-01-2026</text:p>
            <text:p text:style-name="common-al">Zaaknummer: Z2026-001291</text:p>
            <text:p text:style-name="common-al">DSO-nummer: 202601090156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5997</text:span><text:line-break/><text:date style:data-style-name="dag" text:fixed="true" text:date-value="2026-02-19"/><text:line-break/><text:date style:data-style-name="jaar" text:fixed="true" text:date-value="2026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5997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5997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91</meta:user-defined>
    <meta:user-defined meta:name="DCTERMS.abstract"> verduurzamen van de gevel en het wijzigen van de gevelbekleding en het vervangen van de kozijnen tbv het hotel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uwezijds Kolk 19 1012PV Amsterdam</meta:user-defined>
    <meta:user-defined meta:name="DCTERMS.W3CDTF/DCTERMS.available">2026-02-19</meta:user-defined>
    <meta:user-defined meta:name="DCTERMS.W3CDTF/OVERHEIDop.jaargang">2026</meta:user-defined>
    <meta:user-defined meta:name="OVERHEIDop.publicationIssue">75997</meta:user-defined>
    <meta:user-defined meta:name="OVERHEIDop.GmbID/DC.identifier">gmb-2026-75997</meta:user-defined>
    <meta:user-defined meta:name="OVERHEIDop.versieInformatie"/>
  </office:meta>
</office:document-meta>
</file>