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plafondbeplating en dakbeschot van een garage aan Schilbergerstraat 17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Sloopmelding / Schilbergerstraat 17, 6102 AH te Echt / Echt-Susteren / ingekomen 9 februari 2026 / het verwijderen van asbesthoudende plafondbeplating en dakbeschot van een gar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75276</text:span><text:line-break/><text:date style:data-style-name="dag" text:fixed="true" text:date-value="2026-02-19"/><text:line-break/><text:date style:data-style-name="jaar" text:fixed="true" text:date-value="2026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5276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5276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5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houdende plafondbeplating en dakbeschot van een garage aan Schilbergerstraat 17 te Echt</meta:user-defined>
    <meta:user-defined meta:name="DCTERMS.W3CDTF/DCTERMS.available">2026-02-19</meta:user-defined>
    <meta:user-defined meta:name="DCTERMS.W3CDTF/OVERHEIDop.jaargang">2026</meta:user-defined>
    <meta:user-defined meta:name="OVERHEIDop.publicationIssue">75276</meta:user-defined>
    <meta:user-defined meta:name="OVERHEIDop.GmbID/DC.identifier">gmb-2026-75276</meta:user-defined>
    <meta:user-defined meta:name="OVERHEIDop.versieInformatie"/>
  </office:meta>
</office:document-meta>
</file>