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icture2i624fc005-7366-4506-af0b-e8c1ec48210a.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office:automatic-styles>
  <office:body>
    <office:text>
      <text:p text:style-name="new_page_staatscourant"/>
      <text:p text:style-name="single-kop-titel">Aanwijzingsbesluit cameratoezicht Markt Schaesberg e.o. 2026</text:p>
      <text:section text:name="regeling_id1-3-2" text:style-name="regeling">
        <text:section text:name="aanhef_id1-3-2-1" text:style-name="aanhef">
          <text:section text:name="preambule_id1-3-2-1-1" text:style-name="preambule">
            <text:p text:style-name="al">De burgemeester van L a n d g r a a f ;</text:p>
            <text:p text:style-name="al"/>
            <text:p text:style-name="al">Overwegende dat:</text:p>
            <text:p text:style-name="al">- cameratoezicht ondersteuning biedt bij het voorkomen van overlast in de openbare ruimte. Door de inzet van cameratoezicht kunnen incidenten snel en adequaat worden herkend en kunnen (verdere) verstoringen van de openbare orde worden voorkomen; </text:p>
            <text:p text:style-name="al"/>
            <text:p text:style-name="al">- het een gebied betreft dat al vanaf oktober 2020 bekend staat om overlast (in diverse vormen zoals baldadigheid, vernieling en intimidatie) door jeugdigen. Dit beeld wordt bevestigd door het aantal meldingen overlast jeugd over 2025. Zo zijn er in Schaesberg (t.o.v. Nieuwenhagen en Ubach over Worms) de meeste meldingen geregistreerd. Binnen Schaesberg ligt het zwaartepunt in de wijk “Schaesberg centrum” en dat is eveneens het gebied waarbinnen het cameratoezicht al een geruime tijd operationeel is;</text:p>
            <text:p text:style-name="al"/>
            <text:p text:style-name="al">- het een gebied betreft waarin, er op basis van het aantal meldingen die er in 2025 zijn binnengekomen bij de gemeente, de nodige vuurwerkoverlast wordt ervaren. Ook hier geldt dat er in Schaesberg (t.o.v. Nieuwenhagen en Ubach over Worms) de meeste vuurwerkoverlastmeldingen zijn geregistreerd. Naar verwachting zullen deze meldingen, mede gezien de grensligging met Duitsland, niet direct afnemen door de invoering van het vuurwerkverbod. Wellicht kan het cameratoezicht in positieve zin een klein beetje bijdragen aan de vele uitdagingen/complicaties die er zijn met betrekking tot de handhaafbaarheid van dit verbod;</text:p>
            <text:p text:style-name="al"/>
            <text:p text:style-name="al">- in het voornoemde gebied gelet op de geconstateerde jeugdoverlast reeds eerder verschillende minder ingrijpende maatregelen (o.a. extra inzet van politie en boa‘s, straatcoaches, jongerenwerkers en undercoveracties, het voeren van stopgesprekken met de betreffende jeugdigen) zijn ingezet teneinde de overlast te beperken dan wel te beëindigen;</text:p>
            <text:p text:style-name="al"/>
            <text:p text:style-name="al">- cameratoezicht een belangrijke preventieve werking en een positieve uitstraling heeft ten opzichte van het toepassingsgebied;</text:p>
            <text:p text:style-name="al"/>
            <text:p text:style-name="al">- het risico bestaat dat de overlast toeneemt als het cameratoezicht wordt beëindigd;</text:p>
            <text:p text:style-name="al"/>
            <text:p text:style-name="al">- de gemeente zet in samenwerking met de politie en het Openbaar Ministerie stevig in op de handhaving van de openbare orde in het kader van het integraal veiligheidsplan;</text:p>
            <text:p text:style-name="al"/>
            <text:p text:style-name="al">- het inzetten van cameratoezicht passend is in de integrale ketenaanpak van (jeugd)overlast en daarom is het van groot belang dat het cameratoezicht en de integrale ketenaanpak wordt bestendigd;</text:p>
            <text:p text:style-name="al"/>
            <text:p text:style-name="al">- de burgemeester van Landgraaf reeds eerder meermaals (6) heeft besloten om cameratoezicht in te stellen, omdat de overlast bleef toenemen of omdat de overlast ogenschijnlijk leek af te nemen maar vervolgens toch weer (explosief) toenam in relatief korte tijd. Hierdoor is er geen sprake van een kortstondig probleem;</text:p>
            <text:p text:style-name="al"/>
            <text:p text:style-name="al">- op basis van statische cijfers   en ervaringen van ketenpartners (politie, boa’s, straatcoaches en jeugdwerkers) uit het verleden is gebleken dat de aanwezigheid van cameratoezicht positief heeft bijgedragen aan het vergroten van het veiligheidsgevoel van bewoners en winkelend publiek in het Centrum van Schaesberg (van 24 meldingen overlast jeugd in 2024 naar 18 in 2025);</text:p>
            <text:p text:style-name="al"/>
            <text:p text:style-name="al">- het op dit moment te vroeg is om bepaalde maatregelen om jeugdoverlast aan te pakken (waaronder cameratoezicht) af te bouwen. De kracht van deze maatregelen zit hem vooral in de integraliteit en de onderlinge samenhang. In het gebied waar het cameratoezicht wordt ingezet, kan er een gebiedsontzegging worden opgelegd mits er wordt voldaan aan de voorwaarden uit de beleidsregels gebiedsontzegging Landgraaf 2023;</text:p>
            <text:p text:style-name="al"/>
            <text:p text:style-name="al">- Het rechtstreeks uitlezen van de camerabeelden kunnen essentieel zijn voor het optimaal aansturen van fysiek toezicht (door boa’s en/of politie);</text:p>
            <text:p text:style-name="al"/>
            <text:p text:style-name="al">- de camerabeelden tevens worden gebruikt ter herkenning van personen en/of om de politie te informeren over bepaalde gebeurtenissen of voor het veiligstellen van bewijslast in het kader van de opsporing;</text:p>
            <text:p text:style-name="al"/>
            <text:p text:style-name="al">- de burgemeester van mening is dat de aanwezigheid van deze camera wederom kan en zal bijgedragen aan het terugdringen van de jeugdoverlast;</text:p>
            <text:p text:style-name="al"/>
            <text:p text:style-name="al">- de raad van de gemeente Landgraaf op grond van artikel 151c Gemeentewet aan de burgemeester de bevoegdheid heeft verleend te besluiten tot plaatsing van vaste camera’ s;</text:p>
            <text:p text:style-name="al"/>
            <text:p text:style-name="al">- de burgemeester overeenkomstig artikel 151c van de Gemeentewet en op basis van artikel 2:77 van de Algemene Plaatselijke Verordening gemeente Landgraaf 2023 kan besluiten tot het plaatsen van vaste/flexibele camera’s voor een bepaalde duur ten behoeve van het toezicht op een openbare plaats indien dat in het belang van de handhaving van de openbare orde noodzakelijk is;</text:p>
            <text:p text:style-name="al"/>
            <text:p text:style-name="al">- het instellen van cameratoezicht altijd gebonden is aan een bepaalde tijdsduur. Uit het WODC-onderzoek: “cameratoezicht door gemeenten: evaluatie wetswijziging artikel 151c gemeentewet” d.d. 25 februari 2022 blijkt dat veel gemeenten op basis van de aanwijzingsbesluiten van vaste camera’s, zoals in onderhavig besluit, kiezen voor een termijn van twee of vier jaar. In Nederland maken ongeveer 215 gemeenten (63%) gebruik van cameratoezicht;</text:p>
            <text:p text:style-name="al"/>
            <text:p text:style-name="al">- de belangen van openbare orde en veiligheid, het voorkomen van wanordelijkheden en van strafbare feiten en de veiligheid in het onderhavige geval zwaarder wegen dan het individuele belang van de burgers in het kader van de bescherming van de persoonlijke levenssfeer;</text:p>
            <text:p text:style-name="al"/>
            <text:p text:style-name="al">- de verlengde duur van de aanwijzing en de omvang van het gebied proportioneel zijn in relatie tot het beoogde legitieme doel;</text:p>
            <text:p text:style-name="al"/>
            <text:p text:style-name="al">- het cameratoezicht in het voornoemde gebied derhalve voldoet aan de eisen die artikel 151c van de Gemeentewet stelt aan het instellen van cameratoezicht (bijvoorbeeld kenbaarheid van cameratoezicht, proportionaliteit, subsidiariteit);</text:p>
            <text:p text:style-name="al"/>
            <text:p text:style-name="al">- de inzet van tijdelijk cameratoezicht onderdeel uitmaakt van een breder handhavingsbeleid ter vergroting van leefbaarheid en veiligheid in de gemeente Landgraaf;</text:p>
            <text:p text:style-name="al"/>
            <text:p text:style-name="al">- het aanwijzen van dit gebied als gebied met cameratoezicht zal bijdragen aan het verhogen van de veiligheid in zijn algemeenheid en de veiligheid in het aangewezen gebied in het bijzonder;</text:p>
            <text:p text:style-name="al"/>
            <text:p text:style-name="al">- uitvoering is gegeven aan het overleg als bedoeld in artikel 151c, lid 2 van de Gemeentewet.</text:p>
            <text:p text:style-name="al"/>
            <text:p text:style-name="al">- de lokale driehoek is gehoord, als bedoeld in artikel 13 van de Politiewet 2012.</text:p>
            <text:p text:style-name="al"/>
            <text:p text:style-name="al">b e s l u i t :</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list text:style-name="id1-3-2-2-1-4">
              <text:list-item text:style-override="id1-3-2-2-1-4-1">
                <text:number>1.</text:number>
                <text:p text:style-name="al">het gebied, Markt Schaesberg e.o., zoals aangegeven in bijlage 1 van dit besluit, aan te wijzen als cameratoezichtgebied voor de duur van maximaal 12 maanden ten behoeve van de handhaving van de openbare orde;</text:p>
              </text:list-item>
              <text:list-item text:style-override="id1-3-2-2-1-4-2">
                <text:number>2.</text:number>
                <text:p text:style-name="al">dat de beelden bij het onder punt 1 aangewezen gebied op eerste vordering van de burgemeester of van de politie beschikbaar moeten worden gesteld;</text:p>
              </text:list-item>
              <text:list-item text:style-override="id1-3-2-2-1-4-3">
                <text:number>3.</text:number>
                <text:p text:style-name="al">de camerabeelden 24 uur per dag opgenomen en opgeslagen worden;</text:p>
              </text:list-item>
              <text:list-item text:style-override="id1-3-2-2-1-4-4">
                <text:number>4.</text:number>
                <text:p text:style-name="al">de opgenomen camerabeelden ten hoogste 4 weken bewaard worden;</text:p>
              </text:list-item>
              <text:list-item text:style-override="id1-3-2-2-1-4-5">
                <text:number>5.</text:number>
                <text:p text:style-name="al">op te dragen dat de camera gedurende de plaatsingstermijn wekelijks door de leverancier in aanwezigheid van een medewerker van de afdeling Toezicht en Handhaving wordt gecontroleerd op correct functioneren; en eventuele mankementen en storing(en) daarbij in een logboek worden vastgelegd;</text:p>
              </text:list-item>
              <text:list-item text:style-override="id1-3-2-2-1-4-6">
                <text:number>6.</text:number>
                <text:p text:style-name="al">het besluit in werking te laten treden op de dag na de bekendmaking.</text:p>
              </text:list-item>
              <text:list-item text:style-override="id1-3-2-2-1-4-7">
                <text:number>7.</text:number>
                <text:p text:style-name="al">dit besluit wordt aangehaald als: “Aanwijzingsbesluit cameratoezicht Markt Schaesberg e.o. 2026”.</text:p>
              </text:list-item>
            </text:list>
            <text:p text:style-name="al"/>
            <text:p text:style-name="al">Landgraaf, 13 februari 2026</text:p>
            <text:p text:style-name="al">De burgemeester voornoemd,</text:p>
            <text:p text:style-name="al"/>
            <text:p text:style-name="al"/>
            <text:p text:style-name="al"/>
            <text:p text:style-name="al">mr. R. de Boer</text:p>
            <text:p text:style-name="al"/>
          </text:section>
        </text:section>
        <text:section text:name="regeling-sluiting_id1-3-2-3" text:style-name="regeling-sluiting">
          <text:section text:name="ondertekening_id1-3-2-3-1"/>
        </text:section>
        <text:section text:name="bijlage_id1-3-2-4" text:style-name="bijlage">
          <text:p text:style-name="bijlage_top"/>
          <text:p text:style-name="hoofdstuk_kop"><text:span text:style-name="label">Bijlage</text:span> <text:span text:style-name="nr">1</text:span> – Gebiedsafbakening cameratoezicht Markt Schaesberg e.o</text:p>
          <text:p text:style-name="al">
          <draw:frame><draw:text-box><text:section text:name="plaatje_id1-3-2-4-2-1" text:style-name="plaatje">
            <text:p text:style-name="illustratie_id1-3-2-4-2-1-1"><draw:frame draw:style-name="illustratie_id1-3-2-4-2-1-1" text:anchor-type="paragraph" svg:width="146.6mm" svg:height="147.10000000000002mm"><draw:image xlink:href="Pictures/Picture2i624fc005-7366-4506-af0b-e8c1ec48210a.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 style:parent-style-name="Standard">
      <style:paragraph-properties style:line-spacing="0mm" style:text-autospace="none" ofo:line-height="0.001cm"/>
    </style:style>
    <style:style style:family="graphic" style:name="illustratie_id1-3-2-4-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graaf</text:p>
            </table:table-cell>
            <table:table-cell office:value-type="string" table:style-name="header.C">
              <text:p text:style-name="headerright"><text:span text:style-name="nr">Nr. 74524</text:span><text:line-break/><text:date style:data-style-name="dag" text:fixed="true" text:date-value="2026-02-18"/><text:line-break/><text:date style:data-style-name="jaar" text:fixed="true" text:date-value="2026-02-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524</text:span><text:date style:data-style-name="nicedate" text:fixed="true" text:date-value="2026-02-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4524</text:span><text:date style:data-style-name="nicedate" text:fixed="true" text:date-value="2026-02-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Gemeente/DC.creator">Landgraaf</meta:user-defined>
    <meta:user-defined meta:name="OVERHEID.Informatietype/DC.type">officiële publicatie</meta:user-defined>
    <meta:user-defined meta:name="OVERHEIDop.Rubriek/DC.type">ander besluit van algemene strekking</meta:user-defined>
    <meta:user-defined meta:name="OVERHEID.Gemeente/DCTERMS.publisher">Landgraaf</meta:user-defined>
    <meta:user-defined meta:name="OVERHEID.Gemeente/OVERHEID.authority">Landgraaf</meta:user-defined>
    <meta:user-defined meta:name="OVERHEID.TaxonomieBeleidsagendaDecentraal/OVERHEID.category">Openbare orde en veiligheid | Organisatie en beleid</meta:user-defined>
    <meta:user-defined meta:name="DC.source">artikel 151c van de Gemeentewet]|[1.0:c:BWBR0005416&amp;artikel=151c&amp;g=2026-01-01</meta:user-defined>
    <meta:user-defined meta:name="DCTERMS.alternative">Aanwijzingsbesluit cameratoezicht Markt Schaesberg e.o. 2026</meta:user-defined>
    <dc:language>nl</dc:language>
    <meta:user-defined meta:name="OVERHEIDop.locatietype/OVERHEIDop.gebiedsmarkering">Weg</meta:user-defined>
    <meta:user-defined meta:name="DC.title">Aanwijzingsbesluit cameratoezicht Markt Schaesberg e.o. 2026</meta:user-defined>
    <meta:user-defined meta:name="DCTERMS.W3CDTF/DCTERMS.available">2026-02-18</meta:user-defined>
    <meta:user-defined meta:name="DCTERMS.W3CDTF/OVERHEIDop.jaargang">2026</meta:user-defined>
    <meta:user-defined meta:name="OVERHEIDop.publicationIssue">74524</meta:user-defined>
    <meta:user-defined meta:name="OVERHEIDop.betreftRegeling">CVDR757296_1</meta:user-defined>
    <meta:user-defined meta:name="OVERHEIDop.GmbID/DC.identifier">gmb-2026-74524</meta:user-defined>
    <meta:user-defined meta:name="xs:date/OVERHEIDop.startdatum">2026-02-19</meta:user-defined>
    <meta:user-defined meta:name="xs:date/OVERHEIDop.einddatum">2027-02-18</meta:user-defined>
    <meta:user-defined meta:name="OVERHEIDop.versieInformatie"/>
  </office:meta>
</office:document-meta>
</file>