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Nieuwe Tuinen 14, 9919TB Lopper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februari 2026 heeft de gemeente Eemsdelta een aanvraag ontvangen voor het slopen en (her)bouwen van een woning op de locatie Nieuwe Tuinen 14, 9919TB Loppersum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73679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3679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3679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792</meta:user-defined>
    <meta:user-defined meta:name="DCTERMS.abstract">12 februari 2026 voor het slopen en (her)bouwen van een woning op de locatie Nieuwe Tuinen 14, 9919TB Loppersum.</meta:user-defined>
    <dc:language>nl</dc:language>
    <meta:user-defined meta:name="OVERHEIDop.locatietype/OVERHEIDop.gebiedsmarkering">Vlak</meta:user-defined>
    <meta:user-defined meta:name="DC.title">Kennisgeving ontvangst aanvraag omgevingsvergunning Nieuwe Tuinen 14, 9919TB Loppersum</meta:user-defined>
    <meta:user-defined meta:name="DCTERMS.W3CDTF/DCTERMS.available">2026-02-25</meta:user-defined>
    <meta:user-defined meta:name="DCTERMS.W3CDTF/OVERHEIDop.jaargang">2026</meta:user-defined>
    <meta:user-defined meta:name="OVERHEIDop.publicationIssue">73679</meta:user-defined>
    <meta:user-defined meta:name="OVERHEIDop.GmbID/DC.identifier">gmb-2026-73679</meta:user-defined>
    <meta:user-defined meta:name="OVERHEIDop.versieInformatie"/>
  </office:meta>
</office:document-meta>
</file>