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geheel vernieuwen van de bestaande twee dakkapellen , Maasstraat 210, 5935AM Stey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Maasstraat 210, 5935AM Steyl</text:span>
          </text:p>
            <text:p text:style-name="common-al">Voor het geheel vernieuwen van de bestaande twee dakkapellen </text:p>
            <text:p text:style-name="common-al">Ontvangen op 11 februari 2026</text:p>
            <text:p text:style-name="common-al">Kenmerk Z2026-00849</text:p>
            <text:p text:style-name="common-al"/>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71472</text:span><text:line-break/><text:date style:data-style-name="dag" text:fixed="true" text:date-value="2026-02-17"/><text:line-break/><text:date style:data-style-name="jaar" text:fixed="true" text:date-value="2026-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1472</text:span><text:date style:data-style-name="nicedate" text:fixed="true" text:date-value="2026-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1472</text:span><text:date style:data-style-name="nicedate" text:fixed="true" text:date-value="2026-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849</meta:user-defined>
    <meta:user-defined meta:name="DCTERMS.abstract">Betreft: Aanvraag op locatie Maasstraat 210, 5935AM Steyl</meta:user-defined>
    <dc:language>nl</dc:language>
    <meta:user-defined meta:name="OVERHEIDop.locatietype/OVERHEIDop.gebiedsmarkering">Vlak</meta:user-defined>
    <meta:user-defined meta:name="DC.title">Aanvraag vergunning voor het geheel vernieuwen van de bestaande twee dakkapellen , Maasstraat 210, 5935AM Steyl</meta:user-defined>
    <meta:user-defined meta:name="DCTERMS.W3CDTF/DCTERMS.available">2026-02-17</meta:user-defined>
    <meta:user-defined meta:name="DCTERMS.W3CDTF/OVERHEIDop.jaargang">2026</meta:user-defined>
    <meta:user-defined meta:name="OVERHEIDop.publicationIssue">71472</meta:user-defined>
    <meta:user-defined meta:name="OVERHEIDop.GmbID/DC.identifier">gmb-2026-71472</meta:user-defined>
    <meta:user-defined meta:name="OVERHEIDop.versieInformatie"/>
  </office:meta>
</office:document-meta>
</file>