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3c443493-d43f-4106-81b4-5b5806da6259.png" manifest:media-type="image/x-eps"/>
  <manifest:file-entry manifest:full-path="Pictures/Picture3i1fe468a8-5cd9-4ff2-9cf3-8a52a407ca1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tellen 30km/u Kruidenlaan (tussen Burgemeester Elkhuizenlaan en Effentweg)</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IV14012026)</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text:p>
            <text:p text:style-name="common-al"> Verkeersbesluiten is overgedragen aan burgemeester en wethouders;</text:p>
            <text:p text:style-name="common-al">overwegende:</text:p>
            <text:p text:style-name="common-al">• dat het deel van de Kruidenlaan tussen de Burgemeester Elkhuizenlaan en de Effentweg ingericht is als een gebiedsontsluitingsweg met een maximumsnelheid van 50 km/h;</text:p>
            <text:p text:style-name="common-al">• dat langs dit deel van de Kruidenlaan een basisschool, kinderopvang en middelbare school zijn gevestigd; </text:p>
            <text:p text:style-name="common-al">• dat het aanpassen/wijzigen van de weginrichting en het verlagen van de maximumsnelheid een grote wens is van de scholen en omwonenden;</text:p>
            <text:p text:style-name="common-al">• dat dit deel van de Kruidenlaan wordt ingericht als een erftoegangsweg conform de principes van Duurzaam Veilig Wegverkeer (CROW);</text:p>
            <text:p text:style-name="common-al">• dat dit deel van de Kruidenlaan gelegen is in een verblijfsgebied en gecategoriseerd als erftoegangsweg binnen de mobliteitsvisie Oosterhout Vooruit;</text:p>
            <text:p text:style-name="common-al">• dat hier een maximale rijsnelheid van 30 kilometer per uur bij hoort;</text:p>
            <text:p text:style-name="common-al">• dat hiermee de voorrangssituatie op de kruising Kruidenlaan – Vlierlaan wijzigt naar een gelijkwaardige kruising; </text:p>
            <text:p text:style-name="common-al">• dat hiermee de voorrangssituatie op de kruising Kruidenlaan – Dillehof wijzigt naar een gelijkwaardige kruising;</text:p>
            <text:p text:style-name="common-al">• dat de maatregel (gelet op artikel 2 van de Wegenverkeerswet) strekt tot:</text:p>
            <text:p text:style-name="common-al">1. het verzekeren van de veiligheid op de weg;</text:p>
            <text:p text:style-name="common-al">2. het beschermen van weggebruikers en passagiers;</text:p>
            <text:p text:style-name="common-al">3. het zoveel mogelijk waarborgen van de vrijheid van het verkeer;</text:p>
            <text:p text:style-name="common-al">• dat genoemde wegen in beheer zijn bij de gemeente Oosterhout.</text:p>
            <text:p text:style-name="common-al">besluiten tot het:</text:p>
            <text:p text:style-name="common-al">1. Instellen van een maximum rijsnelheid van 30 km/u op de kruidenlaan tussen de  Burgemeester Elkhuizenlaan en de Effentweg;</text:p>
            <text:p text:style-name="common-al">2. Wijzigen van de voorrangssituatie op de kruispunten Kruidenlaan – Dillehof en Kruidenlaan – Vlierlaan naar een gelijkwaardig kruispunt.</text:p>
            <text:p text:style-name="common-al">door:</text:p>
            <text:p text:style-name="common-al">• 1 x [begin zone] A1(30) na de kruising met de Burgemeester Elkhuizenlaan;</text:p>
            <text:p text:style-name="common-al">• 1 x [einde zone] A2(30) na de kruising met de Burgemeester Elkhuizenlaan;</text:p>
            <text:p text:style-name="last-al">Een en ander zoals aangegeven op de tekeningen bij dit besluit.</text:p>
            <text:p text:style-name="tekst_bottom"/>
          </text:section>
        </text:section>
        <text:section text:name="regeling-sluiting_id1-3-2-3" text:style-name="regeling-sluiting">
          <text:section text:name="ondertekening_id1-3-2-3-1">
            <text:p><text:span text:style-name="functie">Oosterhout, 12 februari 2026</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p text:style-name="bezwaarschrift_al"/>
          <text:p text:style-name="bezwaarschrift_al">Bijlage 1: ontwerptekening Kruidenlaan</text:p>
          <text:p text:style-name="bezwaarschrift_al">
          <draw:frame><draw:text-box><text:section text:name="plaatje_id1-3-2-4-5-1" text:style-name="plaatje">
            <text:p text:style-name="illustratie_id1-3-2-4-5-1-1"><draw:frame draw:style-name="illustratie_id1-3-2-4-5-1-1" text:anchor-type="paragraph" svg:width="130mm" svg:height="110mm"><draw:image xlink:href="Pictures/Picture2i3c443493-d43f-4106-81b4-5b5806da6259.png" xlink:type="simple"/></draw:frame></text:p>
          </text:section></draw:text-box></draw:frame>
        </text:p>
          <text:p text:style-name="bezwaarschrift_al">
          <draw:frame><draw:text-box><text:section text:name="plaatje_id1-3-2-4-6-1" text:style-name="plaatje">
            <text:p text:style-name="illustratie_id1-3-2-4-6-1-1"><draw:frame draw:style-name="illustratie_id1-3-2-4-6-1-1" text:anchor-type="paragraph" svg:width="153mm" svg:height="195.46168705730844mm"><draw:image xlink:href="Pictures/Picture3i1fe468a8-5cd9-4ff2-9cf3-8a52a407ca16.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70322</text:span><text:line-break/><text:date style:data-style-name="dag" text:fixed="true" text:date-value="2026-02-18"/><text:line-break/><text:date style:data-style-name="jaar" text:fixed="true" text:date-value="2026-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0322</text:span><text:date style:data-style-name="nicedate" text:fixed="true" text:date-value="2026-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0322</text:span><text:date style:data-style-name="nicedate" text:fixed="true" text:date-value="2026-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1/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instellen 30 km/uur - Kruiden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090309</meta:user-defined>
    <meta:user-defined meta:name="DCTERMS.abstract">VKB 30 km/u Kruidenlaan</meta:user-defined>
    <meta:user-defined meta:name="OVERHEIDop.verkeersbordcode">A1</meta:user-defined>
    <meta:user-defined meta:name="OVERHEIDop.verkeersbordcode">A02ze</meta:user-defined>
    <dc:language>nl</dc:language>
    <meta:user-defined meta:name="OVERHEIDop.locatietype/OVERHEIDop.gebiedsmarkering">Weg</meta:user-defined>
    <meta:user-defined meta:name="DC.title">Instellen 30km/u Kruidenlaan (tussen Burgemeester Elkhuizenlaan en Effentweg)</meta:user-defined>
    <meta:user-defined meta:name="OVERHEIDop.datumEindeReactietermijn">2026-04-01</meta:user-defined>
    <meta:user-defined meta:name="OVERHEIDop.terinzageleggingBG">https://www.oosterhout.nl/parkeren-verkeer-vervoer-en-wegen/vervoer/verkeer/verkeersbesluiten</meta:user-defined>
    <meta:user-defined meta:name="DCTERMS.W3CDTF/DCTERMS.available">2026-02-18</meta:user-defined>
    <meta:user-defined meta:name="DCTERMS.W3CDTF/OVERHEIDop.jaargang">2026</meta:user-defined>
    <meta:user-defined meta:name="OVERHEIDop.publicationIssue">70322</meta:user-defined>
    <meta:user-defined meta:name="OVERHEIDop.GmbID/DC.identifier">gmb-2026-70322</meta:user-defined>
    <meta:user-defined meta:name="OVERHEIDop.versieInformatie"/>
  </office:meta>
</office:document-meta>
</file>