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biedskaartBIZgebruikersDeJulianabaanVoorburgi0e481b50-2772-497d-9836-ffed71b455a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7-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2-8-5-4-1-1">
      <style:table-column-properties/>
    </style:style>
    <style:style style:family="table-column" style:parent-style-name="colspec" style:name="id1-3-2-2-2-8-5-4-1-2">
      <style:table-column-properties/>
    </style:style>
    <style:style style:family="table-column" style:parent-style-name="colspec" style:name="id1-3-2-2-2-8-5-4-1-3">
      <style:table-column-properties/>
    </style:style>
    <style:style style:family="table-column" style:parent-style-name="colspec" style:name="id1-3-2-2-2-8-5-4-1-4">
      <style:table-column-properties/>
    </style:style>
    <style:style style:family="table-column" style:parent-style-name="colspec" style:name="id1-3-2-2-2-8-5-4-1-5">
      <style:table-column-properties/>
    </style:style>
    <style:style style:family="table-column" style:parent-style-name="colspec" style:name="id1-3-2-2-2-8-5-4-1-6">
      <style:table-column-properties/>
    </style: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1">
      <text:list-level-style-bullet text:bullet-char="-" text:level="1">
        <style:list-level-properties text:min-label-width="10mm"/>
      </text:list-level-style-bullet>
    </text:list-style>
    <text:list-style style:name="id1-3-2-5-21-1">
      <text:list-level-style-bullet text:bullet-char="-" text:level="1">
        <style:list-level-properties text:min-label-width="10mm"/>
      </text:list-level-style-bullet>
    </text:list-style>
    <text:list-style style:name="id1-3-2-5-21-2">
      <text:list-level-style-bullet text:bullet-char="-" text:level="1">
        <style:list-level-properties text:min-label-width="10mm"/>
      </text:list-level-style-bullet>
    </text:list-style>
    <text:list-style style:name="id1-3-2-5-21-3">
      <text:list-level-style-bullet text:bullet-char="-" text:level="1">
        <style:list-level-properties text:min-label-width="10mm"/>
      </text:list-level-style-bullet>
    </text:list-style>
    <text:list-style style:name="id1-3-2-5-21-4">
      <text:list-level-style-bullet text:bullet-char="-" text:level="1">
        <style:list-level-properties text:min-label-width="10mm"/>
      </text:list-level-style-bullet>
    </text:list-style>
    <text:list-style style:name="id1-3-2-5-21-5">
      <text:list-level-style-bullet text:bullet-char="-" text:level="1">
        <style:list-level-properties text:min-label-width="10mm"/>
      </text:list-level-style-bullet>
    </text:list-style>
    <text:list-style style:name="id1-3-2-5-21-6">
      <text:list-level-style-bullet text:bullet-char="-" text:level="1">
        <style:list-level-properties text:min-label-width="10mm"/>
      </text:list-level-style-bullet>
    </text:list-style>
    <text:list-style style:name="id1-3-2-5-21-7">
      <text:list-level-style-bullet text:bullet-char="-" text:level="1">
        <style:list-level-properties text:min-label-width="10mm"/>
      </text:list-level-style-bullet>
    </text:list-style>
    <text:list-style style:name="id1-3-2-5-23">
      <text:list-level-style-bullet text:bullet-char="-" text:level="1">
        <style:list-level-properties text:min-label-width="10mm"/>
      </text:list-level-style-bullet>
    </text:list-style>
    <text:list-style style:name="id1-3-2-5-23-1">
      <text:list-level-style-bullet text:bullet-char="-" text:level="1">
        <style:list-level-properties text:min-label-width="10mm"/>
      </text:list-level-style-bullet>
    </text:list-style>
    <text:list-style style:name="id1-3-2-5-23-2">
      <text:list-level-style-bullet text:bullet-char="-" text:level="1">
        <style:list-level-properties text:min-label-width="10mm"/>
      </text:list-level-style-bullet>
    </text:list-style>
    <text:list-style style:name="id1-3-2-5-38">
      <text:list-level-style-bullet text:bullet-char="-" text:level="1">
        <style:list-level-properties text:min-label-width="10mm"/>
      </text:list-level-style-bullet>
    </text:list-style>
    <text:list-style style:name="id1-3-2-5-38-1">
      <text:list-level-style-bullet text:bullet-char="-" text:level="1">
        <style:list-level-properties text:min-label-width="10mm"/>
      </text:list-level-style-bullet>
    </text:list-style>
    <text:list-style style:name="id1-3-2-5-38-2">
      <text:list-level-style-bullet text:bullet-char="-" text:level="1">
        <style:list-level-properties text:min-label-width="10mm"/>
      </text:list-level-style-bullet>
    </text:list-style>
    <text:list-style style:name="id1-3-2-5-38-3">
      <text:list-level-style-bullet text:bullet-char="-" text:level="1">
        <style:list-level-properties text:min-label-width="10mm"/>
      </text:list-level-style-bullet>
    </text:list-style>
    <text:list-style style:name="id1-3-2-5-38-4">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4-1">
      <text:list-level-style-bullet text:bullet-char="-" text:level="1">
        <style:list-level-properties text:min-label-width="10mm"/>
      </text:list-level-style-bullet>
    </text:list-style>
    <text:list-style style:name="id1-3-2-5-44-2">
      <text:list-level-style-bullet text:bullet-char="-" text:level="1">
        <style:list-level-properties text:min-label-width="10mm"/>
      </text:list-level-style-bullet>
    </text:list-style>
    <text:list-style style:name="id1-3-2-5-44-3">
      <text:list-level-style-bullet text:bullet-char="-" text:level="1">
        <style:list-level-properties text:min-label-width="10mm"/>
      </text:list-level-style-bullet>
    </text:list-style>
    <text:list-style style:name="id1-3-2-5-46">
      <text:list-level-style-bullet text:bullet-char="-" text:level="1">
        <style:list-level-properties text:min-label-width="10mm"/>
      </text:list-level-style-bullet>
    </text:list-style>
    <text:list-style style:name="id1-3-2-5-46-1">
      <text:list-level-style-bullet text:bullet-char="-" text:level="1">
        <style:list-level-properties text:min-label-width="10mm"/>
      </text:list-level-style-bullet>
    </text:list-style>
    <text:list-style style:name="id1-3-2-5-46-2">
      <text:list-level-style-bullet text:bullet-char="-" text:level="1">
        <style:list-level-properties text:min-label-width="10mm"/>
      </text:list-level-style-bullet>
    </text:list-style>
    <text:list-style style:name="id1-3-2-5-46-3">
      <text:list-level-style-bullet text:bullet-char="-" text:level="1">
        <style:list-level-properties text:min-label-width="10mm"/>
      </text:list-level-style-bullet>
    </text:list-style>
    <text:list-style style:name="id1-3-2-5-46-4">
      <text:list-level-style-bullet text:bullet-char="-" text:level="1">
        <style:list-level-properties text:min-label-width="10mm"/>
      </text:list-level-style-bullet>
    </text:list-style>
    <text:list-style style:name="id1-3-2-5-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5">
      <text:list-level-style-bullet text:bullet-char="-" text:level="1">
        <style:list-level-properties text:min-label-width="10mm"/>
      </text:list-level-style-bullet>
    </text:list-style>
    <text:list-style style:name="id1-3-2-5-65-1">
      <text:list-level-style-bullet text:bullet-char="-" text:level="1">
        <style:list-level-properties text:min-label-width="10mm"/>
      </text:list-level-style-bullet>
    </text:list-style>
    <text:list-style style:name="id1-3-2-5-65-2">
      <text:list-level-style-bullet text:bullet-char="-" text:level="1">
        <style:list-level-properties text:min-label-width="10mm"/>
      </text:list-level-style-bullet>
    </text:list-style>
    <text:list-style style:name="id1-3-2-5-65-3">
      <text:list-level-style-bullet text:bullet-char="-" text:level="1">
        <style:list-level-properties text:min-label-width="10mm"/>
      </text:list-level-style-bullet>
    </text:list-style>
    <text:list-style style:name="id1-3-2-5-65-4">
      <text:list-level-style-bullet text:bullet-char="-" text:level="1">
        <style:list-level-properties text:min-label-width="10mm"/>
      </text:list-level-style-bullet>
    </text:list-style>
    <text:list-style style:name="id1-3-2-5-65-5">
      <text:list-level-style-bullet text:bullet-char="-" text:level="1">
        <style:list-level-properties text:min-label-width="10mm"/>
      </text:list-level-style-bullet>
    </text:list-style>
  </office:automatic-styles>
  <office:body>
    <office:text>
      <text:p text:style-name="new_page_staatscourant"/>
      <text:p text:style-name="single-kop-titel">Verordening bedrijveninvesteringszone gebruikers De Julianabaan Voorburg 2026-2030</text:p>
      <text:section text:name="regeling_id1-3-2" text:style-name="regeling">
        <text:section text:name="aanhef_id1-3-2-1" text:style-name="aanhef">
          <text:section text:name="preambule_id1-3-2-1-1" text:style-name="preambule">
            <text:p text:style-name="al">De raad van de gemeente Leidschendam-Voorburg;</text:p>
            <text:p text:style-name="al"/>
            <text:list text:style-name="id1-3-2-1-1-3">
              <text:list-item text:style-override="id1-3-2-1-1-3-1">
                <text:number>-</text:number>
                <text:p text:style-name="al">gelezen het voorstel van 2 september 2025 (ibabs 4301) van burgemeester en wethouders van Leidschendam-Voorburg;</text:p>
              </text:list-item>
              <text:list-item text:style-override="id1-3-2-1-1-3-2">
                <text:number>-</text:number>
                <text:p text:style-name="al">gelet op de Wet op de bedrijveninvesteringszones;</text:p>
              </text:list-item>
              <text:list-item text:style-override="id1-3-2-1-1-3-3">
                <text:number>-</text:number>
                <text:p text:style-name="al">gezien de uitvoeringsovereenkomst van 2 september 2025 met de Stichting BIZ De Julianabaan Voorburg;</text:p>
              </text:list-item>
            </text:list>
            <text:p text:style-name="al">Besluit vast te stellen de volgende verordening: </text:p>
            <text:p text:style-name="al">
            <text:span text:style-name="nadrukvet">Verordening </text:span>
            <text:span text:style-name="nadrukvet">bedrijveninvesteringszone</text:span>
            <text:span text:style-name="nadrukvet"> gebruikers De Julianabaan Voorburg 2026-2030</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t onder:</text:p>
              <text:list text:style-name="id1-3-2-2-1-2-3">
                <text:list-item text:style-override="id1-3-2-2-1-2-3-1">
                  <text:number>a.</text:number>
                  <text:p text:style-name="al">bedrijveninvesteringszone (BIZ): het op de als bijlage 1 bij deze verordening behorende gebiedskaart aangewezen gebied in gemeente Leidschendam-Voorburg, waarbinnen de BIZ-bijdrage wordt geheven; </text:p>
                </text:list-item>
                <text:list-item text:style-override="id1-3-2-2-1-2-3-2">
                  <text:number>b.</text:number>
                  <text:p text:style-name="al">BIZ-bijdrage: bestemmingsbelasting die op verzoek van gebruikers jaarlijks wordt geheven om met de opbrengst activiteiten te realiseren als bedoeld in artikel 1, tweede lid, van de wet;</text:p>
                </text:list-item>
                <text:list-item text:style-override="id1-3-2-2-1-2-3-3">
                  <text:number>c.</text:number>
                  <text:p text:style-name="al">BIZ-subsidie: de op basis van deze verordening en de wet te verlenen subsidie voor de bedrijveninvesteringszone;</text:p>
                </text:list-item>
                <text:list-item text:style-override="id1-3-2-2-1-2-3-4">
                  <text:number>d.</text:number>
                  <text:p text:style-name="al">college: college van burgemeester en wethouders van de gemeente Leidschendam-Voorburg;</text:p>
                </text:list-item>
                <text:list-item text:style-override="id1-3-2-2-1-2-3-5">
                  <text:number>e.</text:number>
                  <text:p text:style-name="al">perceptiekosten: kosten voor heffing en invordering van de BIZ-bijdragen door gemeente Leidschendam-Voorburg;</text:p>
                </text:list-item>
                <text:list-item text:style-override="id1-3-2-2-1-2-3-6">
                  <text:number>f.</text:number>
                  <text:p text:style-name="al">uitvoeringsovereenkomst: overeenkomst tussen de gemeente en de Stichting BIZ De Julianabaan Voorburg op 2 september 2025 als bedoeld in artikel 7, derde lid, van de wet (bijlage 2);</text:p>
                </text:list-item>
                <text:list-item text:style-override="id1-3-2-2-1-2-3-7">
                  <text:number>g.</text:number>
                  <text:p text:style-name="al">stichting: Stichting BIZ De Julianabaan Voorburg, als bedoeld in artikel 7 van de Wet;</text:p>
                </text:list-item>
                <text:list-item text:style-override="id1-3-2-2-1-2-3-8">
                  <text:number>h.</text:number>
                  <text:p text:style-name="al">wet: de Wet op de bedrijveninvesteringszones.</text:p>
                </text:list-item>
              </text:list>
            </text:section>
            <text:p text:style-name="hoofdstuk_bottom"/>
          </text:section>
          <text:section text:name="hoofdstuk_id1-3-2-2-2" text:style-name="hoofdstuk">
            <text:p text:style-name="hoofdstuk_kop"><text:span text:style-name="label">Hoofdstuk</text:span> <text:span text:style-name="nr">II</text:span>  Belastingbepalingen</text:p>
            <text:section text:name="artikel_id1-3-2-2-2-2" text:style-name="artikel">
              <text:p text:style-name="artikel_kop_titel"><text:span text:style-name="artikel_kop_label">Artikel</text:span> <text:span text:style-name="artikel_kop_nr">2.</text:span> Belastbaar feit en aard van de belasting</text:p>
              <text:list text:style-name="id1-3-2-2-2-2-2">
                <text:list-item text:style-override="id1-3-2-2-2-2-2">
                  <text:number>1.</text:number>
                  <text:p text:style-name="al">Onder de naam ‘BIZ-bijdrage’ wordt gedurende een periode van maximaal 5 jaar jaarlijks een directe belasting geheven ter zake van binnen de BIZ gelegen onroerende zaken die op grond van artikel 220a Gemeentewet niet in hoofdzaak tot woning dienen.</text:p>
                </text:list-item>
                <text:list-item text:style-override="id1-3-2-2-2-2-3">
                  <text:number>2.</text:number>
                  <text:p text:style-name="al">De BIZ-bijdrage wordt geheven ter bestrijding van de kosten die zijn verbonden aan activiteiten in de openbare ruimte en op internet, die zijn gericht op het bevorderen van de leefbaarheid of de veiligheid in de BIZ of de ruimtelijke kwaliteit of de economische ontwikkeling van de BIZ.</text:p>
                </text:list-item>
              </text:list>
            </text:section>
            <text:section text:name="artikel_id1-3-2-2-2-3" text:style-name="artikel">
              <text:p text:style-name="artikel_kop_titel"><text:span text:style-name="artikel_kop_label">Artikel</text:span> <text:span text:style-name="artikel_kop_nr">3.</text:span> Voorwerp van de belasting</text:p>
              <text:list text:style-name="id1-3-2-2-2-3-2">
                <text:list-item text:style-override="id1-3-2-2-2-3-2">
                  <text:number>1.</text:number>
                  <text:p text:style-name="al">Voorwerp van de belasting is een onroerende zaak.</text:p>
                </text:list-item>
                <text:list-item text:style-override="id1-3-2-2-2-3-3">
                  <text:number>2.</text:number>
                  <text:p text:style-name="al">Als onroerende zaak wordt aangemerkt de onroerende zaak, bedoeld in hoofdstuk III van de Wet waardering onroerende zaken.</text:p>
                </text:list-item>
              </text:list>
            </text:section>
            <text:section text:name="artikel_id1-3-2-2-2-4" text:style-name="artikel">
              <text:p text:style-name="artikel_kop_titel"><text:span text:style-name="artikel_kop_label">Artikel</text:span> <text:span text:style-name="artikel_kop_nr">4.</text:span> Belastingplicht</text:p>
              <text:list text:style-name="id1-3-2-2-2-4-2">
                <text:list-item text:style-override="id1-3-2-2-2-4-2">
                  <text:number>1.</text:number>
                  <text:p text:style-name="al">De BIZ-bijdrage wordt geheven van de gebruiker, zijnde degene die bij het begin van het kalenderjaar al dan niet krachtens eigendom, bezit, beperkt recht of persoonlijk recht een in de BIZ gelegen onroerende zaak gebruikt;</text:p>
                </text:list-item>
                <text:list-item text:style-override="id1-3-2-2-2-4-3">
                  <text:number>2.</text:number>
                  <text:p text:style-name="al">Voor de toepassing van dit artikel wordt gebruik door degene aan wie een deel van een onroerende zaak in gebruik is gegeven, aangemerkt als gebruik door degene die dat deel in gebruik heeft gegeven; degene die het deel in gebruik heeft gegeven, is bevoegd de BIZ-bijdrage als zodanig te verhalen op degene aan wie dat deel in gebruik is gegeven.</text:p>
                </text:list-item>
              </text:list>
            </text:section>
            <text:section text:name="artikel_id1-3-2-2-2-5" text:style-name="artikel">
              <text:p text:style-name="artikel_kop_titel"><text:span text:style-name="artikel_kop_label">Artikel</text:span> <text:span text:style-name="artikel_kop_nr">5.</text:span> Heffingsgebied</text:p>
              <text:p text:style-name="al">De BIZ-bijdrage wordt geheven van de gebruiker van een onroerende zaak die is gelegen binnen het in bijlage 1 afgebakende BIZ-gebied. </text:p>
            </text:section>
            <text:section text:name="artikel_id1-3-2-2-2-6" text:style-name="artikel">
              <text:p text:style-name="artikel_kop_titel"><text:span text:style-name="artikel_kop_label">Artikel</text:span> <text:span text:style-name="artikel_kop_nr">6.</text:span> Maatstaf van heffing</text:p>
              <text:list text:style-name="id1-3-2-2-2-6-2">
                <text:list-item text:style-override="id1-3-2-2-2-6-2">
                  <text:number>1.</text:number>
                  <text:p text:style-name="al">De BIZ-bijdrage wordt geheven naar de op de voet van hoofdstuk IV van de Wet waardering onroerende zaken voor de onroerende zaak vastgestelde waarde voor het kalenderjaar 2025 en deze waarde geldt als grondslag voor de BIZ-bijdrage gedurende de gehele looptijd van de verordening.</text:p>
                </text:list-item>
                <text:list-item text:style-override="id1-3-2-2-2-6-3">
                  <text:number>2.</text:number>
                  <text:p text:style-name="al">Indien met betrekking tot de onroerende zaak geen waarde is vastgesteld op de voet van hoofdstuk IV van de Wet waardering onroerende zaken wordt de heffingsmaatstaf van die onroerende zaak bepaald met toepassing van artikel 7, alsmede met overeenkomstige toepassing van het bepaalde bij of krachtens de artikelen 17, 18 en 20, tweede lid, van de Wet waardering onroerende zaken.</text:p>
                </text:list-item>
              </text:list>
            </text:section>
            <text:section text:name="artikel_id1-3-2-2-2-7" text:style-name="artikel">
              <text:p text:style-name="artikel_kop_titel"><text:span text:style-name="artikel_kop_label">Artikel</text:span> <text:span text:style-name="artikel_kop_nr">7.</text:span> Vrijstellingen</text:p>
              <text:p text:style-name="al">In afwijking in zoverre van artikel 6 wordt bij de bepaling van de heffingsmaatstaf buiten aanmerking gelaten, voor zover dit niet al is gebeurd bij de bepaling van de in dat artikel bedoelde waarde, de waarde van:</text:p>
              <text:list text:style-name="id1-3-2-2-2-7-3">
                <text:list-item text:style-override="id1-3-2-2-2-7-3-1">
                  <text:number>a.</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2-7-3-2">
                  <text:number>b.</text:number>
                  <text:p text:style-name="al">openbare land- en waterwegen en banen voor openbaar vervoer per rail, een en ander met inbegrip van kunstwerken;</text:p>
                </text:list-item>
                <text:list-item text:style-override="id1-3-2-2-2-7-3-3">
                  <text:number>c.</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2-7-3-4">
                  <text:number>d.</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2-7-3-5">
                  <text:number>e.</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2-7-3-6">
                  <text:number>f.</text:number>
                  <text:p text:style-name="al">onroerende zaken die uitsluitend bestemd zijn voor en in gebruik zijn als 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2-7-3-7">
                  <text:number>g.</text:number>
                  <text:p text:style-name="al">onroerende zaken die uitsluitend bestemd zijn voor en in gebruik zijn als plantsoenen, parken en waterpartijen, die bij de gemeente in beheer zijn of waarvan de gemeente het genot heeft krachtens eigendom, bezit of beperkt recht;</text:p>
                </text:list-item>
                <text:list-item text:style-override="id1-3-2-2-2-7-3-8">
                  <text:number>h.</text:number>
                  <text:p text:style-name="al">onroerende zaken die naast delen die dienen tot woning uitsluitend bestemd zijn voor en in gebruik zijn als begraafplaatsen, urnentuinen en crematoria;</text:p>
                </text:list-item>
                <text:list-item text:style-override="id1-3-2-2-2-7-3-9">
                  <text:number>i.</text:number>
                  <text:p text:style-name="al">onroerende zaken die uitsluitend bestemd zijn en in gebruik zijn voor het geven van onderwijs;</text:p>
                </text:list-item>
                <text:list-item text:style-override="id1-3-2-2-2-7-3-10">
                  <text:number>j.</text:number>
                  <text:p text:style-name="al">Onroerende zaken objecten die vanuit de WOZ-administratie zijn aangemerkt als opslag/distributie;</text:p>
                </text:list-item>
                <text:list-item text:style-override="id1-3-2-2-2-7-3-11">
                  <text:number>k.</text:number>
                  <text:p text:style-name="al">Onroerende zaken objecten die in aanbouw zijn.</text:p>
                </text:list-item>
              </text:list>
            </text:section>
            <text:section text:name="artikel_id1-3-2-2-2-8" text:style-name="artikel">
              <text:p text:style-name="artikel_kop_titel"><text:span text:style-name="artikel_kop_label">Artikel</text:span> <text:span text:style-name="artikel_kop_nr">8.</text:span> Tarief BIZ-bijdrage</text:p>
              <text:list text:style-name="id1-3-2-2-2-8-2">
                <text:list-item text:style-override="id1-3-2-2-2-8-2">
                  <text:number>1.</text:number>
                  <text:p text:style-name="al">De BIZ-subsidie wordt bepaald op basis van een gedifferentieerd tarief per belastingobject. Het tarief van de BIZ-bijdrage wordt vastgesteld op basis van waardeklassen, zoals opgenomen in de bij dit artikel behorende tabel.</text:p>
                </text:list-item>
                <text:list-item text:style-override="id1-3-2-2-2-8-3">
                  <text:number>2.</text:number>
                  <text:p text:style-name="al">Onder de WOZ-waarde wordt verstaan de voor de onroerende zaak vastgestelde waarde van de aanslag in het kalenderjaar 2025 (niet te indexeren).</text:p>
                </text:list-item>
                <text:list-item text:style-override="id1-3-2-2-2-8-4">
                  <text:number>3.</text:number>
                  <text:p text:style-name="al">De BIZ-bijdrage wordt jaarlijks geïndexeerd met 5%. Deze indexatie is bedoeld om de stijgende kosten van activiteiten, materialen en dienstverlening op te vangen, en zo de waarde en uitvoerbaarheid van het activiteitenplan over de gehele looptijd van vijf jaar te waarborgen. De jaarlijkse verhoging zorgt voor financiële continuïteit zonder afhankelijk te zijn van incidentele verhogingen of aanvullende fondsen.</text:p>
                </text:list-item>
                <text:list-item text:style-override="id1-3-2-2-2-8-5">
                  <text:number>4.</text:number>
                  <text:p text:style-name="al">Het tarief van de BIZ-bijdrage bedraagt:</text:p>
                  <text:p text:style-name="al"/>
                  <text:p><draw:frame draw:style-name="lidiv"><draw:text-box ofo:max-width="15.3cm" ofo:min-height="1cm" ofo:min-width="5cm"><text:section text:name="table_id1-3-2-2-2-8-5-4" text:style-name="table"><text:p text:style-name="table_top"/>
                <table:table table:style-name="tgroup">
                  <table:table-column table:style-name="id1-3-2-2-2-8-5-4-1-1"/>
                  <table:table-column table:style-name="id1-3-2-2-2-8-5-4-1-2"/>
                  <table:table-column table:style-name="id1-3-2-2-2-8-5-4-1-3"/>
                  <table:table-column table:style-name="id1-3-2-2-2-8-5-4-1-4"/>
                  <table:table-column table:style-name="id1-3-2-2-2-8-5-4-1-5"/>
                  <table:table-column table:style-name="id1-3-2-2-2-8-5-4-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cell table:style-name="cell_frame_all" table:number-rows-spanned="1" table:number-columns-spanned="1">
                        <text:p text:style-name="table_al">
                          <text:span text:style-name="nadrukvet">2030</text:span>
                        </text:p>
                      </table:table-cell>
                    </table:table-row>
                    <table:table-row table:style-name="row">
                      <table:table-cell table:style-name="cell_frame_all" table:number-rows-spanned="1" table:number-columns-spanned="1">
                        <text:p text:style-name="table_al">voor de gebruiker, bij een waarde va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1 t/m € 450.000</text:p>
                      </table:table-cell>
                      <table:table-cell table:style-name="cell_frame_all" table:number-rows-spanned="1" table:number-columns-spanned="1">
                        <text:p text:style-name="table_al">€ 1.100</text:p>
                      </table:table-cell>
                      <table:table-cell table:style-name="cell_frame_all" table:number-rows-spanned="1" table:number-columns-spanned="1">
                        <text:p text:style-name="table_al">€ 1.155</text:p>
                      </table:table-cell>
                      <table:table-cell table:style-name="cell_frame_all" table:number-rows-spanned="1" table:number-columns-spanned="1">
                        <text:p text:style-name="table_al">€ 1.213</text:p>
                      </table:table-cell>
                      <table:table-cell table:style-name="cell_frame_all" table:number-rows-spanned="1" table:number-columns-spanned="1">
                        <text:p text:style-name="table_al">€ 1.274</text:p>
                      </table:table-cell>
                      <table:table-cell table:style-name="cell_frame_all" table:number-rows-spanned="1" table:number-columns-spanned="1">
                        <text:p text:style-name="table_al">€ 1.338</text:p>
                      </table:table-cell>
                    </table:table-row>
                    <table:table-row table:style-name="row">
                      <table:table-cell table:style-name="cell_frame_all" table:number-rows-spanned="1" table:number-columns-spanned="1">
                        <text:p text:style-name="table_al">€ 450.001 t/m € 750.000</text:p>
                      </table:table-cell>
                      <table:table-cell table:style-name="cell_frame_all" table:number-rows-spanned="1" table:number-columns-spanned="1">
                        <text:p text:style-name="table_al">€ 2.600</text:p>
                      </table:table-cell>
                      <table:table-cell table:style-name="cell_frame_all" table:number-rows-spanned="1" table:number-columns-spanned="1">
                        <text:p text:style-name="table_al">€ 2.730</text:p>
                      </table:table-cell>
                      <table:table-cell table:style-name="cell_frame_all" table:number-rows-spanned="1" table:number-columns-spanned="1">
                        <text:p text:style-name="table_al">€ 2.867</text:p>
                      </table:table-cell>
                      <table:table-cell table:style-name="cell_frame_all" table:number-rows-spanned="1" table:number-columns-spanned="1">
                        <text:p text:style-name="table_al">€ 3.010</text:p>
                      </table:table-cell>
                      <table:table-cell table:style-name="cell_frame_all" table:number-rows-spanned="1" table:number-columns-spanned="1">
                        <text:p text:style-name="table_al">€ 3.161</text:p>
                      </table:table-cell>
                    </table:table-row>
                    <table:table-row table:style-name="row">
                      <table:table-cell table:style-name="cell_frame_all" table:number-rows-spanned="1" table:number-columns-spanned="1">
                        <text:p text:style-name="table_al">meer dan € 750.001</text:p>
                      </table:table-cell>
                      <table:table-cell table:style-name="cell_frame_all" table:number-rows-spanned="1" table:number-columns-spanned="1">
                        <text:p text:style-name="table_al">€ 3.500</text:p>
                      </table:table-cell>
                      <table:table-cell table:style-name="cell_frame_all" table:number-rows-spanned="1" table:number-columns-spanned="1">
                        <text:p text:style-name="table_al">€ 3.675</text:p>
                      </table:table-cell>
                      <table:table-cell table:style-name="cell_frame_all" table:number-rows-spanned="1" table:number-columns-spanned="1">
                        <text:p text:style-name="table_al">€ 3.859</text:p>
                      </table:table-cell>
                      <table:table-cell table:style-name="cell_frame_all" table:number-rows-spanned="1" table:number-columns-spanned="1">
                        <text:p text:style-name="table_al">€ 4.052</text:p>
                      </table:table-cell>
                      <table:table-cell table:style-name="cell_frame_all" table:number-rows-spanned="1" table:number-columns-spanned="1">
                        <text:p text:style-name="table_al">€ 4.255</text:p>
                      </table:table-cell>
                    </table:table-row>
                  
                </table:table>
              <text:p text:style-name="table_bottom"/></text:section></draw:text-box></draw:frame></text:p>
                </text:list-item>
              </text:list>
            </text:section>
            <text:section text:name="artikel_id1-3-2-2-2-9" text:style-name="artikel">
              <text:p text:style-name="artikel_kop_titel"><text:span text:style-name="artikel_kop_label">Artikel</text:span> <text:span text:style-name="artikel_kop_nr">9.</text:span> Wijze van heffing</text:p>
              <text:p text:style-name="al">De BIZ-bijdrage wordt jaarlijks bij wege van aanslag geheven. </text:p>
            </text:section>
            <text:section text:name="artikel_id1-3-2-2-2-10" text:style-name="artikel">
              <text:p text:style-name="artikel_kop_titel"><text:span text:style-name="artikel_kop_label">Artikel</text:span> <text:span text:style-name="artikel_kop_nr">10.</text:span> Termijnen van betaling</text:p>
              <text:list text:style-name="id1-3-2-2-2-10-2">
                <text:list-item text:style-override="id1-3-2-2-2-10-2">
                  <text:number>1.</text:number>
                  <text:p text:style-name="al">In afwijking van artikel 9, eerste lid, van de Invorderingswet 1990 worden de aanslagen betaald in twee gelijke termijnen waarvan de eerste vervalt op de laatste dag van de maand volgend op de maand die in de dagtekening van het aanslagbiljet is vermeld en de tweede twee maanden later.</text:p>
                </text:list-item>
                <text:list-item text:style-override="id1-3-2-2-2-10-3">
                  <text:number>2.</text:number>
                  <text:p text:style-name="al">Indien wordt betaald via automatische incasso, geldt in afwijking van artikel 10, onderdeel a, van de Invorderingswet 1990 dat de aanslag wordt voldaan in zoveel gelijke maandelijkse termijnen als er na de maand van dagtekening nog maanden in het kalenderjaar resteren, met een minimum van drie en een maximum van tien termijnen. De eerste termijn vervalt één maand na dagtekening van het aanslagbiljet, de volgende telkens één maand later.</text:p>
                </text:list-item>
                <text:list-item text:style-override="id1-3-2-2-2-10-4">
                  <text:number>3.</text:number>
                  <text:p text:style-name="al">De Algemene termijnenwet is niet van toepassing op de in de voorgaande leden gestelde termijnen.</text:p>
                </text:list-item>
              </text:list>
            </text:section>
            <text:section text:name="artikel_id1-3-2-2-2-11" text:style-name="artikel">
              <text:p text:style-name="artikel_kop_titel"><text:span text:style-name="artikel_kop_label">Artikel</text:span> <text:span text:style-name="artikel_kop_nr">11.</text:span> Looptijd belastingheffing</text:p>
              <text:p text:style-name="al">De BIZ-bijdrage wordt ingesteld voor een periode van maximaal 5 jaar.</text:p>
            </text:section>
            <text:p text:style-name="hoofdstuk_bottom"/>
          </text:section>
          <text:section text:name="hoofdstuk_id1-3-2-2-3" text:style-name="hoofdstuk">
            <text:p text:style-name="hoofdstuk_kop"><text:span text:style-name="label">Hoofdstuk</text:span> <text:span text:style-name="nr">III</text:span>  Subsidiebepalingen</text:p>
            <text:section text:name="artikel_id1-3-2-2-3-2" text:style-name="artikel">
              <text:p text:style-name="artikel_kop_titel"><text:span text:style-name="artikel_kop_label">Artikel</text:span> <text:span text:style-name="artikel_kop_nr">12.</text:span> Toepassing algemene subsidieverordening</text:p>
              <text:p text:style-name="al">Op de subsidie op grond van deze verordening is de Algemene Subsidieverordening van de gemeente Leidschendam - Voorburg van toepassing.</text:p>
            </text:section>
            <text:section text:name="artikel_id1-3-2-2-3-3" text:style-name="artikel">
              <text:p text:style-name="artikel_kop_titel"><text:span text:style-name="artikel_kop_label">Artikel</text:span> <text:span text:style-name="artikel_kop_nr">13.</text:span> Aanwijzing stichting</text:p>
              <text:p text:style-name="al">De BIZ-bijdrage wordt als subsidie verstrekt aan de bij deze verordening aangewezen Stichting BIZ De Julianabaan Voorburg. De Stichting BIZ De Julianabaan Voorburg wordt aangewezen als de stichting bedoeld in artikel 7 van de Wet, waarmee een overeenkomst als bedoeld in artikel 4:36 van de Algemene wet bestuursrecht is gesloten, waarin is bepaald dat de activiteiten waarvoor de BIZ-subsidie wordt verstrekt verplicht moeten worden verricht.</text:p>
            </text:section>
            <text:section text:name="artikel_id1-3-2-2-3-4" text:style-name="artikel">
              <text:p text:style-name="artikel_kop_titel"><text:span text:style-name="artikel_kop_label">Artikel</text:span> <text:span text:style-name="artikel_kop_nr">14.</text:span> Subsidieverlening</text:p>
              <text:list text:style-name="id1-3-2-2-3-4-2">
                <text:list-item text:style-override="id1-3-2-2-3-4-2">
                  <text:number>1.</text:number>
                  <text:p text:style-name="al">De BIZ-subsidie wordt jaarlijks door het college verleend aan de stichting voor de uitvoering van de activiteiten die zijn opgenomen in de uitvoeringsovereenkomst. De BIZ-subsidie wordt verleend op een daartoe gedane aanvraag, die vergezeld moet gaan van de in de uitvoeringsovereenkomst genoemde stukken.</text:p>
                </text:list-item>
                <text:list-item text:style-override="id1-3-2-2-3-4-3">
                  <text:number>2.</text:number>
                  <text:p text:style-name="al">De BIZ-subsidie wordt bepaald op de jaarlijks ontvangen BIZ-bijdragen verminderd met de perceptiekosten voor de heffing en invordering van de BIZ-bijdragen zoals opgenomen in de uitvoeringsovereenkomst. De door de gemeente in mindering te brengen perceptiekosten zijn vastgesteld op 5% per jaar.</text:p>
                </text:list-item>
              </text:list>
            </text:section>
            <text:p text:style-name="hoofdstuk_bottom"/>
          </text:section>
          <text:section text:name="hoofdstuk_id1-3-2-2-4" text:style-name="hoofdstuk">
            <text:p text:style-name="hoofdstuk_kop"><text:span text:style-name="label">Hoofdstuk</text:span> <text:span text:style-name="nr">IV</text:span>  Slotbepalingen</text:p>
            <text:section text:name="artikel_id1-3-2-2-4-2" text:style-name="artikel">
              <text:p text:style-name="artikel_kop_titel"><text:span text:style-name="artikel_kop_label">Artikel</text:span> <text:span text:style-name="artikel_kop_nr">15.</text:span> Inwerkingtreding</text:p>
              <text:list text:style-name="id1-3-2-2-4-2-2">
                <text:list-item text:style-override="id1-3-2-2-4-2-2">
                  <text:number>1.</text:number>
                  <text:p text:style-name="al">Deze verordening treedt in werking met ingang van de dag nadat het college heeft bekendgemaakt dat van voldoende steun als bedoeld in artikel 4 van de wet is gebleken.</text:p>
                </text:list-item>
                <text:list-item text:style-override="id1-3-2-2-4-2-3">
                  <text:number>2.</text:number>
                  <text:p text:style-name="al">De datum van ingang van de heffing is 1 januari 2026.</text:p>
                </text:list-item>
              </text:list>
            </text:section>
            <text:section text:name="artikel_id1-3-2-2-4-3" text:style-name="artikel">
              <text:p text:style-name="artikel_kop_titel"><text:span text:style-name="artikel_kop_label">Artikel</text:span> <text:span text:style-name="artikel_kop_nr">16.</text:span> Citeertitel</text:p>
              <text:p text:style-name="al">Deze verordening wordt aangehaald als: Verordening bedrijveninvesteringszone gebruikers De Julianabaan Voorburg 2026 - 2030</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de raad van de gemeente Leidschendam – Voorburg, d.d. 4 november 2025</text:span></text:p>
          </text:section>
          <text:section text:name="ondertekening_id1-3-2-3-2">
            <text:p><text:span text:style-name="functie"/></text:p>
            <text:p><text:span text:style-name="functie">de griffier,</text:span></text:p>
            <text:p><text:span text:style-name="functie">R.G.R. Jeene</text:span></text:p>
          </text:section>
          <text:section text:name="ondertekening_id1-3-2-3-3">
            <text:p><text:span text:style-name="functie"/></text:p>
            <text:p><text:span text:style-name="functie">de voorzitter,</text:span></text:p>
            <text:p><text:span text:style-name="functie">M.W. Vroom</text:span></text:p>
          </text:section>
        </text:section>
        <text:section text:name="bijlage_id1-3-2-4" text:style-name="bijlage">
          <text:p text:style-name="bijlage_top"/>
          <text:p text:style-name="hoofdstuk_kop"><text:span text:style-name="label">Bijlage</text:span> <text:span text:style-name="nr">1.</text:span> Gebiedskaart BIZ gebruikers De Julianabaan Voorburg 2026–2030</text:p>
          <text:p text:style-name="al"/>
          <text:p text:style-name="al">
          <draw:frame><draw:text-box><text:section text:name="plaatje_id1-3-2-4-3-1" text:style-name="plaatje">
            <text:p text:style-name="illustratie_id1-3-2-4-3-1-1"><draw:frame draw:style-name="illustratie_id1-3-2-4-3-1-1" text:anchor-type="paragraph" svg:width="150mm" svg:height="115.9mm"><draw:image xlink:href="Pictures/GebiedskaartBIZgebruikersDeJulianabaanVoorburgi0e481b50-2772-497d-9836-ffed71b455ae.png" xlink:type="simple"/></draw:frame></text:p>
          </text:section></draw:text-box></draw:frame>
        </text:p>
          <text:p text:style-name="al"/>
        </text:section>
        <text:section text:name="nota-toelichting_id1-3-2-5" text:style-name="nota-toelichting">
          <text:p text:style-name="kop_level0"><text:span text:style-name="label">Toelichting</text:span>  op de Modelverordening bedrijveninvesteringszone</text:p>
          <text:p text:style-name="al">
          <text:span text:style-name="nadrukvet">A. Algemeen</text:span>
        </text:p>
          <text:p text:style-name="al"/>
          <text:p text:style-name="al">
          <text:span text:style-name="nadrukvet">1. Inleiding</text:span>
        </text:p>
          <text:p text:style-name="al">Van 2009 tot en met 2011 maakte de Experimentenwet bedrijveninvesteringszones het mogelijk dat ondernemers gezamenlijk investeren in een veilige en aantrekkelijke bedrijfsomgeving, waarbij alle ondernemers meebetalen. Het instrument hiervoor was een gebiedsgerichte heffing die door de gemeente op verzoek van een (nader bepaalde) meerderheid van de ondernemers kon worden ingesteld. Uit de evaluatie van deze experimentenwet is naar voren gekomen dat het opnieuw en permanent beschikbaar stellen van deze faciliteit gewenst was. Om die reden is 1 januari 2015 de Wet op de bedrijveninvesteringszones (Wet BIZ; Kamerstukken 33 917) in werking getreden (Stb. 2014, 506 en 507).</text:p>
          <text:p text:style-name="al"/>
          <text:p text:style-name="al">
          <text:span text:style-name="nadrukvet">2. Doel van de Wet BIZ</text:span>
        </text:p>
          <text:p text:style-name="al">Zowel ondernemers als gemeenten hebben belang bij investeringen in de bedrijfsomgeving. Voor het bedrijfsleven is de kwaliteit en veiligheid van de bedrijfsomgeving een belangrijke factor voor de aantrekkelijkheid van een onderneming voor klanten. Voor de lokale overheid is een veilige en leefbare openbare ruimte van belang om bedrijven (werkgelegenheid) en bezoekers aan te trekken. Een leefbare bedrijfsomgeving heeft invloed op de leefbaarheid van het omliggende gebied; burgers willen een veilige en leefbare omgeving om in te werken, te wonen en te winkelen. Het collectieve belang van de ondernemers valt op deze punten samen met het algemene belang van een kwalitatief hoogwaardige bedrijfsomgeving. Gezamenlijke investeringen liggen voor de hand omdat dit synergievoordelen oplevert en het effect van de investeringen groter wordt.</text:p>
          <text:p text:style-name="al"/>
          <text:p text:style-name="al">Gemeenten hebben met de Wet BIZ de bevoegdheid om een gebied aan te wijzen (de bedrijveninvesteringszone (BIZ)) waarbinnen een bestemmingsbelasting (de BIZ-bijdrage) mag worden geheven ter financiering van door een meerderheid van de bijdrageplichtigen gewenste extra voorzieningen. De voorzieningen dienen zowel het gezamenlijk belang van de ondernemers als het algemeen belang. De BIZ kan echter niet worden ingezet voor de financiering van concrete verantwoordelijkheden die de wetgeving exclusief aan de gemeente opdraagt. De BIZ is alleen bedoeld om een hogere kwaliteit aan voorzieningen tot stand te brengen die de gemeente op grond van een optimale verdeling van de beschikbare middelen zelf niet kan en hoeft te realiseren.</text:p>
          <text:p text:style-name="al"/>
          <text:p text:style-name="al">Hoewel de Wet BIZ evenals de Experimentenwet BIZ vooral bedoeld is om ondernemers te faciliteren, is de wettelijke opzet ruimer. Door de gekozen begrippen zijn alle gebruikers en/of eigenaren van niet-woningen in de bedrijveninvesteringszone onderworpen aan de BIZ-bijdrage. Naast ondernemers die commerciële activiteiten verrichten, kunnen dat ook maatschappelijke organisaties zonder winstoogmerk zijn zoals club- en buurthuizen, sportverenigingen, culturele instellingen, kerken of overheidsinstellingen. Ondanks deze nuancering zal hierna kortweg steeds over ondernemers worden gesproken.</text:p>
          <text:p text:style-name="al"/>
          <text:p text:style-name="al">
          <text:span text:style-name="nadrukvet">3. Stappenplan</text:span>
        </text:p>
          <text:p text:style-name="al">In de kern komt de opzet van de Wet BIZ erop neer dat de gemeente haar exclusieve recht om belastingen te heffen, inzet om initiatieven van een groep ondernemers te financieren. Om die reden is de Wet BIZ gebouwd op een groot aantal waarborgen tussen initiatief en uitvoering. Na een informele fase waarin eerst de ondernemers onderling en vervolgens met de gemeente de mogelijkheden voor een bedrijveninvesteringszone verkennen, volgt de formele fase die bestaat uit (1) de oprichting van een BIZ-organisatie, (2) de subsidieverlening onder vaststelling van een uitvoeringsovereenkomst (3) het vaststellen van een verordening (4) een draagvlakmeting en (5) inwerkingtreding van de verordening. Deze opzet leidt tot het volgende stappenplan.</text:p>
          <text:p text:style-name="al"/>
          <text:p text:style-name="al">
          <text:span text:style-name="nadrukvet">
            <text:span text:style-name="nadrukcur">Stap 1 - Ondernemersinitiatief</text:span>
          </text:span>
        </text:p>
          <text:p text:style-name="al">De bedrijveninvesteringszone is er voor en door ondernemers. Het is dus aan de ondernemers in een bepaald gebied om met elkaar te bekijken of zij in hun gebied activiteiten willen uitvoeren om de aantrekkelijkheid en veiligheid van dat gebied te verbeteren. De wetgever gaat ervan uit dat de initiatiefnemers de animo voor hun plannen bij de overige ondernemers in het gebied toetsen en vervolgens in onderling overleg de plannen uitwerken in een projectplan. Overigens bleek tijdens de experimentenwet dat ondernemers voor raad en advies vaak ook terechtkonden bij adviseurs van de Kamer van Koophandel en gemeentelijke gebiedsmanagers.</text:p>
          <text:p text:style-name="al"/>
          <text:p text:style-name="al">Aandachtspunten bij een projectplan zijn:</text:p>
          <text:list text:style-name="id1-3-2-5-21">
            <text:list-item text:style-override="id1-3-2-5-21-1">
              <text:number>-</text:number>
              <text:p text:style-name="al">Wat willen de ondernemers bereiken met de BIZ? </text:p>
            </text:list-item>
            <text:list-item text:style-override="id1-3-2-5-21-2">
              <text:number>-</text:number>
              <text:p text:style-name="al">Welke activiteiten willen zij daartoe gaan ontplooien?</text:p>
            </text:list-item>
            <text:list-item text:style-override="id1-3-2-5-21-3">
              <text:number>-</text:number>
              <text:p text:style-name="al">In welke periode willen zij dat bereiken (maximaal 5 jaar)?</text:p>
            </text:list-item>
            <text:list-item text:style-override="id1-3-2-5-21-4">
              <text:number>-</text:number>
              <text:p text:style-name="al">Wat zijn de kosten?</text:p>
            </text:list-item>
            <text:list-item text:style-override="id1-3-2-5-21-5">
              <text:number>-</text:number>
              <text:p text:style-name="al">Hoe moeten deze kosten worden verdeeld?</text:p>
            </text:list-item>
            <text:list-item text:style-override="id1-3-2-5-21-6">
              <text:number>-</text:number>
              <text:p text:style-name="al">Hoe groot is het gebied van de bedrijveninvesteringszone en hoe wordt de zone afgebakend?</text:p>
            </text:list-item>
            <text:list-item text:style-override="id1-3-2-5-21-7">
              <text:number>-</text:number>
              <text:p text:style-name="al">Hoe wordt de organisatie geregeld?</text:p>
            </text:list-item>
          </text:list>
          <text:p text:style-name="al">Maar ook:</text:p>
          <text:list text:style-name="id1-3-2-5-23">
            <text:list-item text:style-override="id1-3-2-5-23-1">
              <text:number>-</text:number>
              <text:p text:style-name="al">Wat gaat er gebeuren als er te weinig geld is, of juist te veel geld?</text:p>
            </text:list-item>
            <text:list-item text:style-override="id1-3-2-5-23-2">
              <text:number>-</text:number>
              <text:p text:style-name="al">Wat gebeurt er als een bedrijveninvesteringszone tussentijds wordt opgeheven?</text:p>
            </text:list-item>
          </text:list>
          <text:p text:style-name="al">De ervaring leert dat stap 1 een van de allerbelangrijkste fases is die tijd kost omdat de ondernemers onderling draagvlak voor de plannen moeten creëren.</text:p>
          <text:p text:style-name="al"/>
          <text:p text:style-name="al">
          <text:span text:style-name="nadrukvet">
            <text:span text:style-name="nadrukcur">Stap 2 - Overleg met gemeente</text:span>
          </text:span>
        </text:p>
          <text:p text:style-name="al">Zodra de initiatiefnemers een goed beeld hebben van de wensen en de mogelijke uitvoering ervan, start het overleg met de gemeente. De ondernemers en de gemeente bekijken samen de plannen. Passen de plannen wel binnen de kaders van de wet? In hoeverre voert de gemeente de activiteiten al uit? Is de gemeente bereid een deel extra bij te dragen?</text:p>
          <text:p text:style-name="al"/>
          <text:p text:style-name="al">Stap 1 en stap 2 lopen door elkaar heen. Eerst moeten ondernemers een goed beeld hebben van wat zij willen. Maar door in een vroeg stadium al met de gemeente te overleggen kunnen de ondernemers sneller tot een concreet eindplan komen en kunnen eventuele teleurstellingen worden voorkomen.</text:p>
          <text:p text:style-name="al"/>
          <text:p text:style-name="al">
          <text:span text:style-name="nadrukvet">
            <text:span text:style-name="nadrukcur">Stap 3 - Oprichten BIZ-organisatie</text:span>
          </text:span>
        </text:p>
          <text:p text:style-name="al">Als duidelijk is dat bij de ondernemers een breed draagvlak is voor hun plan en de gemeente bereidheid heeft getoond hieraan mee te werken, richten de ondernemers een vereniging of stichting op die de bedrijveninvesteringszone gaat uitvoeren. Artikel 7 Wet BIZ stelt speciale eisen aan de inhoud van de statuten van deze BIZ-organisatie. Zo mag de BIZ-organisatie zich alleen bezighouden met de uitvoering van de BIZ-activiteiten. Als de BIZ-organisatie een vereniging is, moeten daarnaast de betrokken ondernemers tegen betaling van een kleine contributie lid kunnen worden van die vereniging. Bij een stichting moeten de betrokken ondernemers in voldoende mate bij het bestuur betrokken zijn.</text:p>
          <text:p text:style-name="al"/>
          <text:p text:style-name="al">
          <text:span text:style-name="nadrukvet">
            <text:span text:style-name="nadrukcur">Stap 4 – Subsidieverlening en uitvoeringsovereenkomst</text:span>
          </text:span>
        </text:p>
          <text:p text:style-name="al">Voordat de gemeenteraad de BIZ-verordening vaststelt, moet het college met de BIZ-organisatie in het kader van de subsidieverlening een zogenoemde uitvoeringsovereenkomst hebben gesloten. Deze overeenkomst bevat de afspraken tussen de ondernemers en de gemeente. De meeste zaken kunnen direct overgenomen worden van het projectplan, zoals de doelstelling van BIZ, het tijdpad en dergelijke. Daarnaast kunnen afspraken worden vastgelegd over een eventuele extra subsidie van de gemeente, en over de verdeling van de perceptiekosten die de gemeente in rekening kan brengen.</text:p>
          <text:p text:style-name="al"/>
          <text:p text:style-name="al">Uit de Wet BIZ (en titel 4.2 van de Awb) kan worden opgemaakt dat de uitvoeringsovereenkomst in ieder geval het volgende moet regelen:</text:p>
          <text:list text:style-name="id1-3-2-5-38">
            <text:list-item text:style-override="id1-3-2-5-38-1">
              <text:number>-</text:number>
              <text:p text:style-name="al">de activiteiten die de BIZ-organisatie gaat uitvoeren gedurende de verschillende jaren van de BIZ;</text:p>
            </text:list-item>
            <text:list-item text:style-override="id1-3-2-5-38-2">
              <text:number>-</text:number>
              <text:p text:style-name="al">het minimale niveau van dienstverlening van de gemeente voor de periode van de BIZ-bijdrage (de zogenoemde service level agreement (SLA));</text:p>
            </text:list-item>
            <text:list-item text:style-override="id1-3-2-5-38-3">
              <text:number>-</text:number>
              <text:p text:style-name="al">de verplichting dat de BIZ-organisatie de activiteiten verricht waarvoor de subsidie wordt verstrekt;- het bepalen van het maximale (voorlopige) subsidiebedrag (bijvoorbeeld op basis van geraamde inkomsten en perceptiekosten) en daarbij regels op te nemen over de verrekening van meer- of minderopbrengsten;</text:p>
            </text:list-item>
            <text:list-item text:style-override="id1-3-2-5-38-4">
              <text:number>-</text:number>
              <text:p text:style-name="al">de (eventuele) wijze van bevoorschotting.</text:p>
            </text:list-item>
          </text:list>
          <text:p text:style-name="al">
          <text:span text:style-name="nadrukvet">
            <text:span text:style-name="nadrukcur">Stap 5 - BIZ-verordening</text:span>
          </text:span>
        </text:p>
          <text:p text:style-name="al">De gemeenteraad kan de BIZ-verordening vaststellen nadat de initiatieven voldoende zijn uitgewerkt en de afspraken zijn vastgelegd in de uitvoeringsovereenkomst. De BIZ-verordening is tweeledig. Enerzijds regelt de verordening de noodzakelijke voorwaarden om de BIZ-bijdrage te kunnen heffen en invorderen. Anderzijds regelt de BIZ-verordening dat de belastingopbrengst als subsidie zal worden verstrekt aan de BIZ-organisatie.</text:p>
          <text:p text:style-name="al"/>
          <text:p text:style-name="al">
          <text:span text:style-name="nadrukvet">
            <text:span text:style-name="nadrukcur">Stap 6 - Draagvlakmeting</text:span>
          </text:span>
        </text:p>
          <text:p text:style-name="al">Als de gemeenteraad instemt met de BIZ-verordening kan de verordening pas in werking treden nadat een draagvlakmeting is gehouden. Uit de draagvlakmeting moet blijken of de bedrijveninvesteringszone op voldoende steun onder de ondernemers in het gebied kan rekenen. Van voldoende steun is sprake als aan de volgende vereisten is voldaan:</text:p>
          <text:list text:style-name="id1-3-2-5-44">
            <text:list-item text:style-override="id1-3-2-5-44-1">
              <text:number>-</text:number>
              <text:p text:style-name="al">De respons bij de draagvlakmeting is minimaal 50%.</text:p>
            </text:list-item>
            <text:list-item text:style-override="id1-3-2-5-44-2">
              <text:number>-</text:number>
              <text:p text:style-name="al">Van de respondenten is minimaal 2/3 voor.</text:p>
            </text:list-item>
            <text:list-item text:style-override="id1-3-2-5-44-3">
              <text:number>-</text:number>
              <text:p text:style-name="al">En bij een tarief afhankelijk van de WOZ-waarde: de voorstemmers vertegenwoordigen meer WOZ-waarde dan de tegenstemmers.</text:p>
            </text:list-item>
          </text:list>
          <text:p text:style-name="al">Als zowel eigenaren als gebruikers de BIZ-bijdrage moeten gaan betalen, vindt de hiervoor beschreven toets plaats voor alle belanghebbenden gezamenlijk. Aanvullend daarop moet er ook onder de eigenaren en onder de gebruikers voldoende draagvlak zijn. Dit zal moeten blijken uit de volgende aanvullende vereisten:</text:p>
          <text:list text:style-name="id1-3-2-5-46">
            <text:list-item text:style-override="id1-3-2-5-46-1">
              <text:number>-</text:number>
              <text:p text:style-name="al">De respons van de betrokken eigenaren bij de draagvlakmeting is minimaal 50%.</text:p>
            </text:list-item>
            <text:list-item text:style-override="id1-3-2-5-46-2">
              <text:number>-</text:number>
              <text:p text:style-name="al">De respons van de betrokken gebruikers bij de draagvlakmeting is minimaal 50%.</text:p>
            </text:list-item>
            <text:list-item text:style-override="id1-3-2-5-46-3">
              <text:number>-</text:number>
              <text:p text:style-name="al">Van de responderende eigenaren heeft ten minste 50% zich voor inwerkingtreding uitgesproken.</text:p>
            </text:list-item>
            <text:list-item text:style-override="id1-3-2-5-46-4">
              <text:number>-</text:number>
              <text:p text:style-name="al">Van de responderende gebruikers heeft ten minste 50% zich voor inwerkingtreding uitgesproken.</text:p>
            </text:list-item>
          </text:list>
          <text:p text:style-name="al">Zodra de gemeenteraad de BIZ-verordening heeft vastgesteld, organiseert de gemeente de draagvlakmeting. Deze wordt dus georganiseerd in de loop van het jaar (en niet op 1 januari). De draagvlakmeting vindt plaats onder de potentiële belastingplichtigen ten tijde van die draagvlakmeting. Dit vereiste brengt met zich dat de gemeente niet een-op-een de bestanden van de aanslagregeling in het jaar van de draagvlakmeting kan volgen, maar op zijn minst moet nagaan welke mutaties er hebben plaatsgevonden tot aan de draagvlakmeting.</text:p>
          <text:p text:style-name="al"/>
          <text:p text:style-name="al">Het college is verantwoordelijk voor de draagvlakmeting en moet ervoor zorgen dat alle bijdrageplichtigen zijn geïnformeerd over de strekking van de verordening. Daarnaast moet het college waarborgen dat de schriftelijke draagvlakmeting vertrouwelijk plaatsvindt. Omdat het college verantwoordelijk is voor de draagvlakmeting, zal hij ook de uitslag moeten vaststellen. Naast een (verkorte) weergave van de uitslag, kan dit collegebesluit ook de beslissing inhouden dat de verordening zal worden gepubliceerd op de daarvoor gebruikelijke wijze. Het collegebesluit over de vaststelling van de uitslag zal op grond van artikel 139 Gemeentewet bekend moeten worden gemaakt.</text:p>
          <text:p text:style-name="al"/>
          <text:p text:style-name="al">De eis van voldoende draagvlak staat los van de gebruikelijke regels voor de bekendmaking van de verordening. Zo moet de verordening worden opgenomen in de daartoe bestemde digitale registers en op internet raadpleegbaar zijn.</text:p>
          <text:p text:style-name="al"/>
          <text:p text:style-name="al">
          <text:span text:style-name="nadrukvet">
            <text:span text:style-name="nadrukcur">Stap 7 - Heffing, subsidie en uitvoering</text:span>
          </text:span>
        </text:p>
          <text:p text:style-name="al">Nadat de verordening in werking is getreden, kan de bedrijveninvesteringszone van start gaan. De gemeente zal zorgdragen voor de heffing en invordering van de BIZ-bijdrage en afdoening van eventuele bezwaar- en beroepsprocedures. De BIZ-organisatie zal de activiteiten uitvoeren en zorgdragen voor de verantwoording van de inkomsten en uitgaven.</text:p>
          <text:p text:style-name="al"/>
          <text:p text:style-name="al">Op afgesproken momenten (meestal jaarlijks) controleert de gemeente of de BIZ-organisatie nog steeds aan de subsidievoorwaarden voldoet. Dit zal het geval zijn als ondernemers hun afgesproken plan uitvoeren.</text:p>
          <text:p text:style-name="al"/>
          <text:p text:style-name="al">
          <text:span text:style-name="nadrukvet">
            <text:span text:style-name="nadrukcur">Stap 8 - Einde </text:span>
          </text:span>
          <text:span text:style-name="nadrukvet">
            <text:span text:style-name="nadrukcur">bedrijveninvesteringszone</text:span>
          </text:span>
        </text:p>
          <text:p text:style-name="al">De bedrijveninvesteringszone kan op twee manieren eindigen. </text:p>
          <text:list text:style-name="id1-3-2-5-60">
            <text:list-item text:style-override="id1-3-2-5-60-1">
              <text:number>1.</text:number>
              <text:p text:style-name="al">De bedrijveninvesteringszone eindigt doordat de looptijd van de BIZ-verordening eindigt.</text:p>
            </text:list-item>
            <text:list-item text:style-override="id1-3-2-5-60-2">
              <text:number>2.</text:number>
              <text:p text:style-name="al">De bedrijveninvesteringszone eindigt voortijdig omdat gaande weg het draagvlak wegvalt. Ondernemers kunnen tussentijds verzoeken om een hernieuwde draagvlakmeting met als doel de opheffing van de BIZ. Dit verzoek moet door minimaal 20% van de ondernemers worden ondersteund en kan pas na een jaar na de vorige draagvlakmeting worden ingediend. In afwijking van de voorwaarden bij eerste draagvlakmeting hoeft niet 2/3 maar 50% voor voortzetting van de draagvlakmeting te zijn.</text:p>
            </text:list-item>
          </text:list>
          <text:p text:style-name="al">
          <text:span text:style-name="nadrukvet">4. Aandachtspunten gemeenteraad</text:span>
        </text:p>
          <text:p text:style-name="al">De vaststelling van de bedrijveninvesteringszone door de gemeenteraad is een belangrijk moment bij de totstandkoming van de BIZ. Het is goed om te benadrukken dat de gemeenteraad een autonome positie heeft om de bedrijveninvesteringszone in te voeren. De gemeenteraad heeft dan ook de vrijheid om af te zien van het vaststellen van de verordening, of deze op punten anders in te richten. Het is aan de gemeenteraad om te besluiten dat zij het exclusieve recht om belastingen te heffen wil inzetten voor een groep ondernemers.</text:p>
          <text:p text:style-name="al"/>
          <text:p text:style-name="al">Naast de aandachtspunten die uit de Wet BIZ voortvloeien, is bij de parlementaire behandeling van de wet ook een aantal aandachtspunten meegegeven aan de gemeenteraad. Met het oog op een eventuele rechterlijke toetsing van de bedrijveninvesteringszone tijdens een beroepsprocedure tegen de BIZ-bijdrage, is het goed om deze aandachtspunten in de besluitvorming te betrekken. Dat kan door er aandacht aan te schenken in de begeleidende stukken. Het gaat hierbij om de volgende aandachtspunten:</text:p>
          <text:list text:style-name="id1-3-2-5-65">
            <text:list-item text:style-override="id1-3-2-5-65-1">
              <text:number>-</text:number>
              <text:p text:style-name="al">
              <text:span text:style-name="nadrukcur">Statuten BIZ-organisatie</text:span>: De gemeenteraad zal zich ervan moeten overtuigen dat de aan te wijzen BIZ-organisatie voldoet aan de wettelijke eisen van artikel 7, tweede lid, Wet BIZ. In het bijzonder vraagt de (beperkte) statutaire doelstelling en de samenstelling van het bestuur aandacht.</text:p>
            </text:list-item>
            <text:list-item text:style-override="id1-3-2-5-65-2">
              <text:number>-</text:number>
              <text:p text:style-name="al">
              <text:span text:style-name="nadrukcur">Uitvoeringsovereenkomst</text:span>: Deze overeenkomst moet de verplichting bevatten dat de activiteiten waarvoor de BIZ-subsidie wordt verstrekt ook daadwerkelijk worden uitgevoerd (de afdwingverplichting). Daarnaast is van belang dat de uitvoeringsovereenkomst alleen van toepassing is als de verordening uiteindelijk ook daadwerkelijk in werking treedt.</text:p>
            </text:list-item>
            <text:list-item text:style-override="id1-3-2-5-65-3">
              <text:number>-</text:number>
              <text:p text:style-name="al">
              <text:span text:style-name="nadrukcur">Activiteiten</text:span>: De gemeenteraad kan het initiatief van de ondernemers niet klakkeloos overnemen omdat de gemeenteraad dient te waken tegen instelling van een bedrijveninvesteringszone die leidt tot willekeurige of onredelijke belastingheffing. De gemeenteraad zal daarom elementen als tariefstelling, de verdeling van de lasten, de wijze waarop de grens van de bedrijveninvesteringszone is getrokken en het soort activiteiten zorgvuldig en in het licht van het algemeen belang moeten bezien. Wat de activiteiten betreft zal de gemeenteraad kenbaar moeten aangeven in hoeverre de afgesproken concrete activiteiten aansluiten op het abstracte begrip “activiteiten in de openbare ruimte en op het internet, die zijn gericht op het bevorderen van de leefbaarheid of de veiligheid in de bedrijveninvesteringszone of de ruimtelijke kwaliteit of de economische ontwikkeling van de bedrijveninvesteringszone”. Zie over de mogelijke activiteiten ook de toelichting op artikel 2, tweede lid, modelverordening.</text:p>
            </text:list-item>
            <text:list-item text:style-override="id1-3-2-5-65-4">
              <text:number>-</text:number>
              <text:p text:style-name="al">
              <text:span text:style-name="nadrukcur">Vastlegging basisserviceniveau</text:span>: Op grond van artikel 7, vijfde lid, Wet BIZ moeten gemeenteraad en de BIZ-organisatie schriftelijke afspraken maken over het minimale niveau van de gemeentelijke dienstverlening voor de periode dat de BIZ-bijdrage wordt geheven. Uit de toelichting op de Wet BIZ (en de daaraan voorafgaande Experimentenwet waarin dezelfde bepaling was opgenomen) blijkt dat deze afspraken in de uitvoeringsovereenkomst kunnen worden vastgelegd (zie bijvoorbeeld Kamerstukken II 2007–2008, 31430, nr. 3, pag. 11). Omdat het college de uitvoeringsovereenkomst aangaat, is het kennelijk de bedoeling van de wetgever dat het college deze afspraken maakt. Met het vaststellen van de verordening bekrachtigt de gemeenteraad als het ware deze afspraken (zie aanhef en artikel 15, eerste lid). Ook is het raadzaam om in de uitvoeringsovereenkomst een bepaling op te nemen die de invloed op het afgesproken basisserviceniveau regelt van latere ingrijpende aanpassingen in de algemene gemeentelijke dienstverlening en activiteiten. Het basisserviceniveau geldt immers voor de looptijd van de BIZ-bijdrage (maximaal 5 jaar) en in die periode kunnen de (financiële) omstandigheden van de gemeente aanzienlijk wijzigen.</text:p>
            </text:list-item>
            <text:list-item text:style-override="id1-3-2-5-65-5">
              <text:number>-</text:number>
              <text:p text:style-name="al">
              <text:span text:style-name="nadrukcur">Staatssteun</text:span>: Door de systematiek van de bedrijveninvesteringszones kan volgens de wetgever de subsidie van de gemeente aan de BIZ-organisatie geen staatssteun zijn. Maar dat de subsidie van de gemeente aan de BIZ-organisatie niet leidt tot staatssteun laat onverlet dat gemeenten wel moeten nagaan in hoeverre het gerechtvaardigd is dat de perceptiekosten eventueel niet in mindering op de ontvangen BIZ-bijdragen wordt gebracht. Ook moeten gemeenten zich bewust zijn van staatssteunaspecten bij eventuele aanvullende bijdragen aan bedrijveninvesteringszones uit de algemene middelen.</text:p>
            </text:list-item>
          </text:list>
          <text:p text:style-name="al">
          <text:span text:style-name="nadrukvet">5. Wettelijke basis</text:span>
        </text:p>
          <text:p text:style-name="al">De modelverordening bedrijveninvesteringszone is gebaseerd op de Wet BIZ. Omdat aan het vaststellen van de verordening een aantal stappen voorafgaat, waaronder het sluiten van een uitvoeringsovereenkomst waarin een afdwingverplichting is opgenomen, moet de raad ook kennis hebben genomen van deze overeenkomst. Dit is in de aanhef tot uitdrukking gebracht. </text:p>
          <text:p text:style-name="al">Gekozen is voor een zogenaamd ‘aangekleed model’, dat wil zeggen dat de tekst van hogere wettelijke regelingen, waar nodig voor de duidelijkheid, is overgenomen. Bij deze keuze speelt mee dat de gemeenteraad moet laten zien dat hij bij de invoering van de belasting alle essentiële elementen in ogenschouw heeft genomen. De meest voor de hand liggende manier waarop de gemeenteraad dat kan laten zien, is de tekst van de verordening. Die is immers bedoeld om de belastingschuldigen de omvang van de belastingschuld kenbaar te maken alsook de omstandigheden waaronder.</text:p>
          <text:p text:style-name="al">De wetgever heeft uit doelmatigheidsoverwegingen ervoor gekozen om voor de heffing zoveel mogelijk aan te sluiten bij de bepalingen voor de onroerendezaakbelastingen in de Gemeentewet. Daardoor zijn naast de bepalingen in de Wet BIZ ook de artikelen 220a, 220b, eerste lid, 220d, 220e en 220h van de Gemeentewet voor de vormgeving van de modelverordening van belang.</text:p>
          <text:p text:style-name="al"/>
          <text:p text:style-name="al">
          <text:span text:style-name="nadrukvet">6. Nadere regels, uitvoeringsregels en beleidsregels</text:span>
        </text:p>
          <text:p text:style-name="al">Een toelichting op het vaststellen van nadere regels, uitvoeringsregels en beleidsregels is opgenomen in de Modelverordeningen gemeentelijke belastingen (algemene toelichting) - Nadere regels, uitvoeringsregels en beleidsregel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70135</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135</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135</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Leidschendam-Voorburg</meta:user-defined>
    <meta:user-defined meta:name="OVERHEID.Informatietype/DC.type">officiële publicatie</meta:user-defined>
    <meta:user-defined meta:name="OVERHEIDop.Rubriek/DC.type">algemeen verbindend voorschrift (verordening)</meta:user-defined>
    <meta:user-defined meta:name="OVERHEID.Gemeente/OVERHEID.authority">Leidschendam-Voorburg</meta:user-defined>
    <meta:user-defined meta:name="OVERHEID.Gemeente/DCTERMS.publisher">Leidschendam-Voorburg</meta:user-defined>
    <meta:user-defined meta:name="OVERHEID.TaxonomieBeleidsagendaDecentraal/OVERHEID.category">Ruimte en infrastructuur | Organisatie en beleid</meta:user-defined>
    <meta:user-defined meta:name="DC.source">Wet op de bedrijveninvesteringszones]|[1.0:c:BWBR0035933&amp;g=2015-01-01</meta:user-defined>
    <meta:user-defined meta:name="DCTERMS.alternative">Verordening bedrijveninvesteringszone gebruikers De Julianabaan Voorburg 2026 - 2030</meta:user-defined>
    <dc:language>nl</dc:language>
    <meta:user-defined meta:name="OVERHEIDop.locatietype/OVERHEIDop.gebiedsmarkering">Gemeente</meta:user-defined>
    <meta:user-defined meta:name="DC.title">Verordening bedrijveninvesteringszone gebruikers De Julianabaan Voorburg 2026-2030</meta:user-defined>
    <meta:user-defined meta:name="DCTERMS.W3CDTF/DCTERMS.available">2026-02-17</meta:user-defined>
    <meta:user-defined meta:name="DCTERMS.W3CDTF/OVERHEIDop.jaargang">2026</meta:user-defined>
    <meta:user-defined meta:name="OVERHEIDop.publicationIssue">70135</meta:user-defined>
    <meta:user-defined meta:name="OVERHEIDop.betreftRegeling">CVDR757148_1</meta:user-defined>
    <meta:user-defined meta:name="xs:date/OVERHEIDop.startdatum">2026-02-18</meta:user-defined>
    <meta:user-defined meta:name="OVERHEIDop.GmbID/DC.identifier">gmb-2026-70135</meta:user-defined>
    <meta:user-defined meta:name="OVERHEIDop.versieInformatie"/>
  </office:meta>
</office:document-meta>
</file>