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1 februar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februari 2026 is een melding ontvangen waarvoor geen vergunningsplicht geldt voor de locatie Hof 46, 5103KL Dongen. De melding is geregistreerd onder zaaknummer Z2026-00000254. De melding betreft:</text:p>
            <text:p text:style-name="common-al">- plaatsen van een container van 13 t/m 26 februari 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70037</text:span><text:line-break/><text:date style:data-style-name="dag" text:fixed="true" text:date-value="2026-02-16"/><text:line-break/><text:date style:data-style-name="jaar" text:fixed="true" text:date-value="2026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0037</text:span><text:date style:data-style-name="nicedate" text:fixed="true" text:date-value="2026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0037</text:span><text:date style:data-style-name="nicedate" text:fixed="true" text:date-value="2026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1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254</meta:user-defined>
    <meta:user-defined meta:name="DCTERMS.abstract">Hof 46, 5103KL Dongen</meta:user-defined>
    <dc:language>nl</dc:language>
    <meta:user-defined meta:name="OVERHEIDop.locatietype/OVERHEIDop.gebiedsmarkering">Punt</meta:user-defined>
    <meta:user-defined meta:name="DC.title">Ontvangst melding, : 11 februari 2026</meta:user-defined>
    <meta:user-defined meta:name="DCTERMS.W3CDTF/DCTERMS.available">2026-02-16</meta:user-defined>
    <meta:user-defined meta:name="DCTERMS.W3CDTF/OVERHEIDop.jaargang">2026</meta:user-defined>
    <meta:user-defined meta:name="OVERHEIDop.publicationIssue">70037</meta:user-defined>
    <meta:user-defined meta:name="OVERHEIDop.GmbID/DC.identifier">gmb-2026-70037</meta:user-defined>
    <meta:user-defined meta:name="OVERHEIDop.versieInformatie"/>
  </office:meta>
</office:document-meta>
</file>