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Harmoniestraat 41, 9901CV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februari 2026 heeft de gemeente Eemsdelta een aanvraag ontvangen voor het realiseren van een aanbouw op de locatie Harmoniestraat 41, 9901CV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68844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884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884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81</meta:user-defined>
    <meta:user-defined meta:name="DCTERMS.abstract">11 februari 2026 voor het realiseren van een aanbouw op de locatie Harmoniestraat 41, 9901CV Appingedam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Harmoniestraat 41, 9901CV Appingedam</meta:user-defined>
    <meta:user-defined meta:name="DCTERMS.W3CDTF/DCTERMS.available">2026-02-25</meta:user-defined>
    <meta:user-defined meta:name="DCTERMS.W3CDTF/OVERHEIDop.jaargang">2026</meta:user-defined>
    <meta:user-defined meta:name="OVERHEIDop.publicationIssue">68844</meta:user-defined>
    <meta:user-defined meta:name="OVERHEIDop.GmbID/DC.identifier">gmb-2026-68844</meta:user-defined>
    <meta:user-defined meta:name="OVERHEIDop.versieInformatie"/>
  </office:meta>
</office:document-meta>
</file>