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ellingwouderdijk 265 1023N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lopen van een bestaande woning voor vervangende nieuwbouw </text:p>
            <text:p text:style-name="common-al">Zaakadres: Schellingwouderdijk 265 1023NG Amsterdam</text:p>
            <text:p text:style-name="common-al">Datum ontvangst: 03-12-2025</text:p>
            <text:p text:style-name="common-al">Zaaknummer: Z2025-051707</text:p>
            <text:p text:style-name="common-al">DSO-nummer: 20251203018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8077</text:span><text:line-break/><text:date style:data-style-name="dag" text:fixed="true" text:date-value="2026-02-13"/><text:line-break/><text:date style:data-style-name="jaar" text:fixed="true" text:date-value="2026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8077</text:span><text:date style:data-style-name="nicedate" text:fixed="true" text:date-value="2026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8077</text:span><text:date style:data-style-name="nicedate" text:fixed="true" text:date-value="2026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1707</meta:user-defined>
    <meta:user-defined meta:name="DCTERMS.abstract">Het slopen van een bestaande woning voor vervangende nieuwbouw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hellingwouderdijk 265 1023NG Amsterdam</meta:user-defined>
    <meta:user-defined meta:name="DCTERMS.W3CDTF/DCTERMS.available">2026-02-13</meta:user-defined>
    <meta:user-defined meta:name="DCTERMS.W3CDTF/OVERHEIDop.jaargang">2026</meta:user-defined>
    <meta:user-defined meta:name="OVERHEIDop.publicationIssue">68077</meta:user-defined>
    <meta:user-defined meta:name="OVERHEIDop.GmbID/DC.identifier">gmb-2026-68077</meta:user-defined>
    <meta:user-defined meta:name="OVERHEIDop.versieInformatie"/>
  </office:meta>
</office:document-meta>
</file>