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i897f58ac-560d-482a-a543-78675f8372db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Oost, verkeersbesluit Nobelweg 7, opheffen gehandicaptenparkeerplaats kenteken 39-RX-FH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</text:span>
            <text:span text:style-name="nadrukvet"> dat</text:span>
            <text:span text:style-name="nadrukvet">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Nobelweg 7 met kenteken 39-RX-FH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</text:span><text:span text:style-name="nadrukvet">6</text:span> (gehandicaptenparkeerplaats) van Bijlage I van het RVV 1990, het bijbehorende onderbord en de ondersteunende wegmarkeringen (RVV 1990) op te heffen: de gehandicaptenparkeerplaats ter hoogte van perceel Nobelweg 7 (parkeervaknummer 123349484999) met kenteken 39-RX-FH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4.2943396226415mm"><draw:image xlink:href="Pictures/Afbeelding1i897f58ac-560d-482a-a543-78675f8372db.png" xlink:type="simple"/></draw:frame></text:p>
            </text:section></draw:text-box></draw:frame>
          </text:p>
            <text:p text:style-name="common-al">Amsterdam, 11 februari 2026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67186</text:span><text:line-break/><text:date style:data-style-name="dag" text:fixed="true" text:date-value="2026-02-13"/><text:line-break/><text:date style:data-style-name="jaar" text:fixed="true" text:date-value="2026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67186</text:span><text:date style:data-style-name="nicedate" text:fixed="true" text:date-value="2026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67186</text:span><text:date style:data-style-name="nicedate" text:fixed="true" text:date-value="2026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1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Nobelweg 7, opheffen gehandicaptenparkeerplaats kenteken 39-RX-FH - Nobelweg 7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Nobelweg 7, opheffen gehandicaptenparkeerplaats kenteken 39-RX-FH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Oost, verkeersbesluit Nobelweg 7, opheffen gehandicaptenparkeerplaats kenteken 39-RX-FH</meta:user-defined>
    <meta:user-defined meta:name="DCTERMS.W3CDTF/DCTERMS.available">2026-02-13</meta:user-defined>
    <meta:user-defined meta:name="DCTERMS.W3CDTF/OVERHEIDop.jaargang">2026</meta:user-defined>
    <meta:user-defined meta:name="OVERHEIDop.publicationIssue">67186</meta:user-defined>
    <meta:user-defined meta:name="OVERHEIDop.GmbID/DC.identifier">gmb-2026-67186</meta:user-defined>
    <meta:user-defined meta:name="OVERHEIDop.versieInformatie"/>
  </office:meta>
</office:document-meta>
</file>