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ontheffing sluitingstijd openbare inrichting bij bijzondere gelegenheden gemeente Almelo 2026</text:p>
      <text:section text:name="regeling_id1-3-2" text:style-name="regeling">
        <text:section text:name="aanhef_id1-3-2-1" text:style-name="aanhef">
          <text:section text:name="preambule_id1-3-2-1-1" text:style-name="preambule">
            <text:p text:style-name="al">Intitulé</text:p>
            <text:p text:style-name="al"/>
            <text:p text:style-name="al">De burgemeester van Almelo (hierna: ‘de burgemeester’),</text:p>
            <text:p text:style-name="al"/>
            <text:p text:style-name="al">Gelet op: artikel 4:81 van de Algemene wet bestuursrecht (hierna te noemen ‘Awb’), artikel 2:29, negende lid, van de Algemene Plaatselijke Verordening gemeente Almelo 2021 (hierna te noemen: ‘APV’)</text:p>
            <text:p text:style-name="al"/>
            <text:p text:style-name="al">Overwegende dat:</text:p>
            <text:p text:style-name="al">- de burgemeester bevoegd is tot het verlenen van een vergunning voor een openbare inrichting;</text:p>
            <text:p text:style-name="al">- dat de sluitingstijd voor een openbare inrichting geregeld wordt in de vergunning, met inachtneming van de regels uit artikel 2:29, tweede tot en met achtste lid en het tiende lid van de APV;</text:p>
            <text:p text:style-name="al">- in artikel 2:29, tweede lid, onder a en b, van de APV is geregeld dat een openbare inrichting voor bezoekers gesloten moet zijn:</text:p>
            <text:p text:style-name="al">o tussen 01:00 uur en 07:00 uur, op maandag tot en met donderdag; en </text:p>
            <text:p text:style-name="al">o tussen 04:00 uur en 07:00 uur, op vrijdag tot en met zondag;</text:p>
            <text:p text:style-name="al">- de burgemeester op grond van artikel 2:29, negende lid, van de APV, bij bijzondere gelegenheden een ontheffing kan verlenen om tijdelijk af te wijken van bovengenoemde openingstijden;</text:p>
            <text:p text:style-name="al">- door de burgemeester in deze beleidsregel wordt uitgelegd wat onder “bijzondere gelegenheden” wordt verstaan, om voor eenieder duidelijk beleid te voeren bij het al dan niet verlenen van ontheffingen; en</text:p>
            <text:p text:style-name="al">- de burgemeester overeenkomstig deze beleidsregel handelt, tenzij dat voor een of meer belanghebbenden gevolgen zou hebben die wegens bijzondere omstandigheden onevenredig zijn in verhouding tot de met de beleidsregel te dienen doelen (als bedoeld in artikel 4:84 Awb);</text:p>
            <text:p text:style-name="al"/>
            <text:p text:style-name="al">Besluit de ‘Beleidsregel ontheffing sluitingstijd openbare inrichting bij bijzondere gelegenheden gemeente Almelo 2026’ vast te stell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Wat zijn “bijzondere gelegenheden”? </text:p>
            <text:p text:style-name="al">De burgemeester verstaat onder “bijzondere gelegenheden” uitzonderlijke situaties die zich eenmaal, incidenteel of periodiek kunnen voordoen en die door hun maatschappelijke, nationale, culturele of sportieve betekenis een uitzonderlijk karakter hebben. Voorbeelden van bijzondere gelegenheden zijn gelegenheden in het kader van: </text:p>
            <text:list text:style-name="id1-3-2-2-1-3">
              <text:list-item text:style-override="id1-3-2-2-1-3">
                <text:number>a.</text:number>
                <text:p text:style-name="al">Voetbalwedstrijden bij een Wereld- of Europees Kampioenschap;</text:p>
              </text:list-item>
              <text:list-item text:style-override="id1-3-2-2-1-4">
                <text:number>b.</text:number>
                <text:p text:style-name="al">Olympische Spelen; en</text:p>
              </text:list-item>
              <text:list-item text:style-override="id1-3-2-2-1-5">
                <text:number>c.</text:number>
                <text:p text:style-name="al">Formule 1. </text:p>
              </text:list-item>
            </text:list>
          </text:section>
          <text:section text:name="artikel_id1-3-2-2-2" text:style-name="artikel">
            <text:p text:style-name="artikel_kop_titel"><text:span text:style-name="artikel_kop_label">Artikel</text:span> <text:span text:style-name="artikel_kop_nr">2.</text:span> Regels voor het verlenen van de ontheffing</text:p>
            <text:p text:style-name="al">De ontheffing wordt verleend aan de exploitant van de openbare inrichting. Er wordt geen onderscheid gemaakt tussen openbare inrichtingen (waar geen alcohol wordt verstrekt) en horecabedrijven (waarvoor een alcoholvergunning is verleend). De ontheffing wordt slechts verleend als er door de burgemeester een geldige vergunning is verleend en de openingstijden (die worden aangevraagd in de ontheffing) aansluiten op de reeds vergunde sluitingstijd. De exploitant vult op het aanvraagformulier zelf de gewenste sluitingstijd in. De burgemeester beoordeelt vervolgens, aan de hand van de weigeringsgronden uit artikel 2:29, zesde lid, van de APV, of er een ontheffing kan worden verleend. De ontheffing wordt tijdelijk verleend: uitsluitend voor de duur van de bijzondere gelegenheid. Dit betreft doorgaans één avond/nacht of één weekend. De ontheffing vervalt automatisch als de duur is verstreken. </text:p>
          </text:section>
          <text:section text:name="artikel_id1-3-2-2-3" text:style-name="artikel">
            <text:p text:style-name="artikel_kop_titel"><text:span text:style-name="artikel_kop_label">Artikel</text:span> <text:span text:style-name="artikel_kop_nr">3.</text:span> Toepassingsbereik</text:p>
            <text:list text:style-name="id1-3-2-2-3-2">
              <text:list-item text:style-override="id1-3-2-2-3-2">
                <text:number>1.</text:number>
                <text:p text:style-name="al">Deze beleidsregel heeft uitsluitend betrekking op de sluitingstijd van een openbare inrichting en niet op de sluitingstijd van een terras. De sluitingstijd van een terras wordt geregeld in de vergunning, met inachtneming van de regels uit artikel 2:29, dertiende tot en met achttiende lid, van de APV;</text:p>
              </text:list-item>
              <text:list-item text:style-override="id1-3-2-2-3-3">
                <text:number>2.</text:number>
                <text:p text:style-name="al">Deze beleidsregel voorziet niet in een ontheffing op de sluitingstijd van 01:00 uur op de genoemde (feest)dagen uit artikel 2:29, zevende lid, onder a tot en met i, van de APV. Voor die (feest)dagen geldt immers al een uitzondering op de sluitingstijd, zodat openbare inrichtingen om 04:00 uur voor bezoekers gesloten moeten zijn. Als er op die (feest)dagen na 04:00 uur sprake is van een bijzondere gelegenheid, kan er wel een ontheffing aangevraagd worden. </text:p>
              </text:list-item>
            </text:list>
          </text:section>
          <text:section text:name="artikel_id1-3-2-2-4" text:style-name="artikel">
            <text:p text:style-name="artikel_kop_titel"><text:span text:style-name="artikel_kop_label">Artikel</text:span> <text:span text:style-name="artikel_kop_nr">4.</text:span> Inwerkingtreding</text:p>
            <text:p text:style-name="al">Deze beleidsregel treedt in werking een dag na bekendmaking.</text:p>
          </text:section>
          <text:section text:name="artikel_id1-3-2-2-5" text:style-name="artikel">
            <text:p text:style-name="artikel_kop_titel"><text:span text:style-name="artikel_kop_label">Artikel</text:span> <text:span text:style-name="artikel_kop_nr">5.</text:span> Citeertitel</text:p>
            <text:p text:style-name="al">Deze beleidsregel wordt aangehaald als: ‘Beleidsregel ontheffing sluitingstijd openbare inrichting bij bijzondere gelegenheden gemeente Almelo 2026’.</text:p>
          </text:section>
          <text:section text:name="artikel_id1-3-2-2-6" text:style-name="artikel">
            <text:p text:style-name="artikel_kop_titel"><text:span text:style-name="artikel_kop_label">Artikel</text:span> <text:span text:style-name="artikel_kop_nr">6.</text:span> Slotformulier</text:p>
            <text:p text:style-name="al">Deze beleidsregel wordt in het Gemeenteblad gepubliceerd.</text:p>
          </text:section>
        </text:section>
        <text:section text:name="regeling-sluiting_id1-3-2-3" text:style-name="regeling-sluiting">
          <text:section text:name="ondertekening_id1-3-2-3-1">
            <text:p><text:span text:style-name="functie">Ondertekening</text:span></text:p>
            <text:p><text:span text:style-name="functie"/></text:p>
            <text:p><text:span text:style-name="functie">Aldus vastgesteld te Almelo, 9 februari 2026,</text:span></text:p>
            <text:p><text:span text:style-name="functie"/></text:p>
            <text:p><text:span text:style-name="functie">De burgemeester van Almelo,</text:span></text:p>
            <text:p><text:span text:style-name="functie"/></text:p>
            <text:p><text:span text:style-name="functie">R.T.A. Korte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66750</text:span><text:line-break/><text:date style:data-style-name="dag" text:fixed="true" text:date-value="2026-02-13"/><text:line-break/><text:date style:data-style-name="jaar" text:fixed="true" text:date-value="2026-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6750</text:span><text:date style:data-style-name="nicedate" text:fixed="true" text:date-value="2026-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6750</text:span><text:date style:data-style-name="nicedate" text:fixed="true" text:date-value="2026-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melo</meta:user-defined>
    <meta:user-defined meta:name="OVERHEID.Informatietype/DC.type">officiële publicatie</meta:user-defined>
    <meta:user-defined meta:name="OVERHEIDop.Rubriek/DC.type">beleidsregel</meta:user-defined>
    <meta:user-defined meta:name="OVERHEID.Gemeente/DCTERMS.publisher">Almelo</meta:user-defined>
    <meta:user-defined meta:name="OVERHEID.Gemeente/OVERHEID.authority">Almelo</meta:user-defined>
    <meta:user-defined meta:name="OVERHEID.TaxonomieBeleidsagendaDecentraal/OVERHEID.category">Bestuur | Organisatie en beleid</meta:user-defined>
    <meta:user-defined meta:name="DC.source">artikel 4:81 van de Algemene wet bestuursrecht]|[1.0:c:BWBR0005537&amp;artikel=4%3A81&amp;g=2026-01-01</meta:user-defined>
    <meta:user-defined meta:name="DC.source">artikel 2:29 negende lid]|[https://lokaleregelgeving.overheid.nl/CVDR666357/1</meta:user-defined>
    <meta:user-defined meta:name="DCTERMS.alternative">Beleidsregel ontheffing sluitingstijd openbare inrichting bij bijzondere gelegenheden gemeente Almelo 2026</meta:user-defined>
    <dc:language>nl</dc:language>
    <meta:user-defined meta:name="OVERHEIDop.locatietype/OVERHEIDop.gebiedsmarkering">Gemeente</meta:user-defined>
    <meta:user-defined meta:name="DC.title">Beleidsregel ontheffing sluitingstijd openbare inrichting bij bijzondere gelegenheden gemeente Almelo 2026</meta:user-defined>
    <meta:user-defined meta:name="DCTERMS.W3CDTF/DCTERMS.available">2026-02-13</meta:user-defined>
    <meta:user-defined meta:name="DCTERMS.W3CDTF/OVERHEIDop.jaargang">2026</meta:user-defined>
    <meta:user-defined meta:name="OVERHEIDop.publicationIssue">66750</meta:user-defined>
    <meta:user-defined meta:name="OVERHEIDop.betreftRegeling">CVDR757001_1</meta:user-defined>
    <meta:user-defined meta:name="xs:date/OVERHEIDop.startdatum">2026-02-13</meta:user-defined>
    <meta:user-defined meta:name="OVERHEIDop.GmbID/DC.identifier">gmb-2026-66750</meta:user-defined>
    <meta:user-defined meta:name="OVERHEIDop.versieInformatie"/>
  </office:meta>
</office:document-meta>
</file>