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13-1-1">
      <style:table-column-properties/>
    </style: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6-1-3-1-3">
      <text:list-level-style-bullet text:bullet-char="•" text:level="1">
        <style:list-level-properties text:min-label-width="10mm"/>
      </text:list-level-style-bullet>
    </text:list-style>
    <text:list-style style:name="id1-3-2-2-1-16-1-3-1-3-1">
      <text:list-level-style-bullet text:bullet-char="•" text:level="1">
        <style:list-level-properties text:min-label-width="10mm"/>
      </text:list-level-style-bullet>
    </text:list-style>
    <text:list-style style:name="id1-3-2-2-1-16-1-3-1-3-2">
      <text:list-level-style-bullet text:bullet-char="•" text:level="1">
        <style:list-level-properties text:min-label-width="10mm"/>
      </text:list-level-style-bullet>
    </text:list-style>
    <text:list-style style:name="id1-3-2-2-1-16-1-3-1-3-3">
      <text:list-level-style-bullet text:bullet-char="•" text:level="1">
        <style:list-level-properties text:min-label-width="10mm"/>
      </text:list-level-style-bullet>
    </text:list-style>
    <text:list-style style:name="id1-3-2-2-1-1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6-1-3-2-3">
      <text:list-level-style-bullet text:bullet-char="•" text:level="1">
        <style:list-level-properties text:min-label-width="10mm"/>
      </text:list-level-style-bullet>
    </text:list-style>
    <text:list-style style:name="id1-3-2-2-1-16-1-3-2-3-1">
      <text:list-level-style-bullet text:bullet-char="•" text:level="1">
        <style:list-level-properties text:min-label-width="10mm"/>
      </text:list-level-style-bullet>
    </text:list-style>
    <text:list-style style:name="id1-3-2-2-1-16-1-3-2-3-2">
      <text:list-level-style-bullet text:bullet-char="•" text:level="1">
        <style:list-level-properties text:min-label-width="10mm"/>
      </text:list-level-style-bullet>
    </text:list-style>
    <text:list-style style:name="id1-3-2-2-1-16-1-3-2-3-3">
      <text:list-level-style-bullet text:bullet-char="•" text:level="1">
        <style:list-level-properties text:min-label-width="10mm"/>
      </text:list-level-style-bullet>
    </text:list-style>
    <text:list-style style:name="id1-3-2-2-1-1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6-1-3-3-3">
      <text:list-level-style-bullet text:bullet-char="•" text:level="1">
        <style:list-level-properties text:min-label-width="10mm"/>
      </text:list-level-style-bullet>
    </text:list-style>
    <text:list-style style:name="id1-3-2-2-1-16-1-3-3-3-1">
      <text:list-level-style-bullet text:bullet-char="•" text:level="1">
        <style:list-level-properties text:min-label-width="10mm"/>
      </text:list-level-style-bullet>
    </text:list-style>
    <text:list-style style:name="id1-3-2-2-1-1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7-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7-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7-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1-19-1-1">
      <style:table-column-properties/>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text:bullet-char="•" text:level="1">
        <style:list-level-properties text:min-label-width="10mm"/>
      </text:list-level-style-bullet>
    </text:list-style>
    <text:list-style style:name="id1-3-2-2-1-25-4">
      <text:list-level-style-bullet text:bullet-char="•" text:level="1">
        <style:list-level-properties text:min-label-width="10mm"/>
      </text:list-level-style-bullet>
    </text:list-style>
    <text:list-style style:name="id1-3-2-2-1-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office:automatic-styles>
  <office:body>
    <office:text>
      <text:p text:style-name="new_page_staatscourant"/>
      <text:p text:style-name="single-kop-titel">Beleidsregels toestaan grotere recreatieverblijven</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Putten, </text:p>
            <text:p text:style-name="al"/>
            <text:p text:style-name="al">gelezen het voorstel van 27 januari 2026, nr. 2140410;</text:p>
            <text:p text:style-name="al"/>
            <text:p text:style-name="al">gelet op het bepaalde in artikel; artikel 4:81 van de Algemene wet bestuursrecht; artikel 5.21 Omgevingswet; </text:p>
            <text:p text:style-name="al">Regels omtrent adviesrecht gemeenteraad en verplichte participatie onder de Omgevingswet; het beleidskader recreatie, instrument 1.6;</text:p>
            <text:p text:style-name="al"/>
            <text:p text:style-name="al">
            <text:span text:style-name="nadrukvet">besluit:</text:span>
          </text:p>
            <text:p text:style-name="al"/>
            <text:p text:style-name="al">vast te stellen de beleidsregels toestaan grotere recreatieverblijven</text:p>
          </text:section>
        </text:section>
        <text:section text:name="regeling-tekst_id1-3-2-2" text:style-name="regeling-tekst">
          <text:section text:name="artikel_id1-3-2-2-1" text:style-name="artikel">
            <text:p text:style-name="artikel_kop_titel"/>
            <text:p text:style-name="al"/>
            <text:p text:style-name="al">
            <text:span text:style-name="nadrukvet">Inleiding </text:span>
          </text:p>
            <text:p text:style-name="al">Deze beleidsregels beschrijven in welke gevallen burgemeester en wethouders een omgevingsvergunning kunnen verlenen voor een recreatieobject dat groter is dan toegestaan in het omgevingsplan. </text:p>
            <text:p text:style-name="al"/>
            <text:p text:style-name="al">Normaal gesproken mag u geen grotere recreatieobjecten plaatsen dan in het omgevingsplan staat. In het beleidskader recreatie is wel de mogelijkheid opgenomen om dit onder voorwaarden toe te staan. Op 25 september 2025 heeft de gemeenteraad de vernieuwde versie van het beleidskader recreatie vastgesteld. </text:p>
            <text:p text:style-name="al"/>
            <text:p text:style-name="al">Het beleidskader recreatie bevat instrumenten. Dit zijn hulpmiddelen om ondernemers te helpen het recreatiegebied aantrekkelijker te maken en het aanbod te verbeteren. Eén van deze hulpmiddelen is dat grotere recreatieobjecten soms mogen, als u aan bepaalde voorwaarden voldoet. Met dit hulpmiddel kan de gemeente afwijken van de maximale oppervlakte en hoogte die in het omgevingsplan staan. Zo wordt het makkelijker om verschillende soorten recreatieobjecten aan te bieden en nieuwe doelgroepen te bereiken. In deze beleidsregels leest u aan welke voorwaarden u moet voldoen om grotere recreatieobjecten te mogen plaatsen. </text:p>
            <text:p text:style-name="al"/>
            <text:p text:style-name="al">
            <text:span text:style-name="nadrukvet">Eén park, één plan! </text:span>
          </text:p>
            <text:p text:style-name="al">Een ondernemer die interesse heeft in dit instrument stelt eerst een plan op. Uit dit plan blijkt dat de kwaliteit verbetert: duurzamer, landschappelijk en toeristisch-recreatief. U kunt een verzoek indienen om één of meerdere grotere recreatieobjecten te plaatsen. </text:p>
            <text:p text:style-name="al"/>
            <text:section text:name="table_id1-3-2-2-1-13" text:style-name="table">
              <text:p text:style-name="table_top"/>
              <table:table table:style-name="tgroup">
                <table:table-column table:style-name="id1-3-2-2-1-13-1-1"/>
                <table:table-row table:style-name="row">
                  <table:table-cell table:style-name="cell_frame_all" table:number-rows-spanned="1" table:number-columns-spanned="1">
                    <text:p text:style-name="table_al">
                      <text:span text:style-name="nadrukcur">LET OP: Als eigenaar van één kavel kunt u geen vergunning krijgen voor een groter recreatieobject. Dit hulpmiddel is bedoeld om het hele park aantrekkelijker te maken voor toeristen. Daarom richten we ons op recreatieparken die bedrijfsmatig worden beheerd.</text:span>
                    </text:p>
                    <text:p text:style-name="table_al"/>
                  </table:table-cell>
                </table:table-row>
              </table:table>
              <text:p text:style-name="table_bottom"/>
            </text:section>
            <text:p text:style-name="al"/>
            <text:p text:style-name="al">
            <text:span text:style-name="nadrukvet">Onder deze voorwaarden kunnen wij meewerken: </text:span>
          </text:p>
            <text:list text:style-name="id1-3-2-2-1-16">
              <text:list-item text:style-override="id1-3-2-2-1-16-1">
                <text:number>1.</text:number>
                <text:p text:style-name="al"> een parkplan met daarin aandacht voor de volgende onderwerpen, </text:p>
                <text:list text:style-name="id1-3-2-2-1-16-1-3">
                  <text:list-item text:style-override="id1-3-2-2-1-16-1-3-1">
                    <text:number>a.</text:number>
                    <text:p text:style-name="al">duurzaamheid: </text:p>
                    <text:list text:style-name="id1-3-2-2-1-16-1-3-1-3">
                      <text:list-item text:style-override="id1-3-2-2-1-16-1-3-1-3-1">
                        <text:number>•</text:number>
                        <text:p text:style-name="al"> hoe wordt het object verwarmd? (energieneutraal of gasloos) </text:p>
                      </text:list-item>
                      <text:list-item text:style-override="id1-3-2-2-1-16-1-3-1-3-2">
                        <text:number>•</text:number>
                        <text:p text:style-name="al">welke materialen worden gebruikt? (circulaire of biobased materialen), </text:p>
                      </text:list-item>
                      <text:list-item text:style-override="id1-3-2-2-1-16-1-3-1-3-3">
                        <text:number>•</text:number>
                        <text:p text:style-name="al">hoe houdt u rekening met klimaatadaptie? (maatregelen tegen hitte, hoe ga je om met (regen)water op het perceel?); </text:p>
                      </text:list-item>
                    </text:list>
                  </text:list-item>
                  <text:list-item text:style-override="id1-3-2-2-1-16-1-3-2">
                    <text:number>b.</text:number>
                    <text:p text:style-name="al"> landschappelijke inpassing voor het hele park: </text:p>
                    <text:list text:style-name="id1-3-2-2-1-16-1-3-2-3">
                      <text:list-item text:style-override="id1-3-2-2-1-16-1-3-2-3-1">
                        <text:number>•</text:number>
                        <text:p text:style-name="al"> hoe blijkt extra aandacht voor biodiversiteit? </text:p>
                      </text:list-item>
                      <text:list-item text:style-override="id1-3-2-2-1-16-1-3-2-3-2">
                        <text:number>•</text:number>
                        <text:p text:style-name="al">past het in de omgeving? </text:p>
                      </text:list-item>
                      <text:list-item text:style-override="id1-3-2-2-1-16-1-3-2-3-3">
                        <text:number>•</text:number>
                        <text:p text:style-name="al">gebruikt u streekeigen beplanting? </text:p>
                      </text:list-item>
                    </text:list>
                  </text:list-item>
                  <text:list-item text:style-override="id1-3-2-2-1-16-1-3-3">
                    <text:number>c.</text:number>
                    <text:p text:style-name="al"> recreatieve meerwaarde: </text:p>
                    <text:list text:style-name="id1-3-2-2-1-16-1-3-3-3">
                      <text:list-item text:style-override="id1-3-2-2-1-16-1-3-3-3-1">
                        <text:number>•</text:number>
                        <text:p text:style-name="al"> leg uit waarom de grotere recreatieobjecten een extra waarde hebben voor recreatie;</text:p>
                      </text:list-item>
                    </text:list>
                  </text:list-item>
                </text:list>
              </text:list-item>
            </text:list>
            <text:list text:style-name="id1-3-2-2-1-17">
              <text:list-item text:style-override="id1-3-2-2-1-17-1">
                <text:number>2.</text:number>
                <text:p text:style-name="al"> de maximale oppervlakte voor een groter recreatieobject is 150 m2; </text:p>
              </text:list-item>
              <text:list-item text:style-override="id1-3-2-2-1-17-2">
                <text:number>3.</text:number>
                <text:p text:style-name="al"> de maximale bouwhoogte is 5m, bij hoger dan 5 meter is toestemming van de gemeenteraad nodig; </text:p>
              </text:list-item>
              <text:list-item text:style-override="id1-3-2-2-1-17-3">
                <text:number>4.</text:number>
                <text:p text:style-name="al"> u mag maximaal 30% van de kavel gebruiken voor bouwen; </text:p>
              </text:list-item>
              <text:list-item text:style-override="id1-3-2-2-1-17-4">
                <text:number>5.</text:number>
                <text:p text:style-name="al"> u mag de kavel niet kadastraal afsplitsen; </text:p>
              </text:list-item>
              <text:list-item text:style-override="id1-3-2-2-1-17-5">
                <text:number>6.</text:number>
                <text:p text:style-name="al"> het grotere recreatieobject gebruikt u alleen voor wisselde verhuur; </text:p>
              </text:list-item>
              <text:list-item text:style-override="id1-3-2-2-1-17-6">
                <text:number>7.</text:number>
                <text:p text:style-name="al"> u moet voldoende parkeergelegenheid maken op eigen terrein; </text:p>
              </text:list-item>
            </text:list>
            <text:p text:style-name="al"/>
            <text:section text:name="table_id1-3-2-2-1-19" text:style-name="table">
              <text:p text:style-name="table_top"/>
              <table:table table:style-name="tgroup">
                <table:table-column table:style-name="id1-3-2-2-1-19-1-1"/>
                <table:table-row table:style-name="row">
                  <table:table-cell table:style-name="cell_frame_all" table:number-rows-spanned="1" table:number-columns-spanned="1">
                    <text:p text:style-name="table_al">
                      <text:span text:style-name="nadrukcur">LET OP: Een van de regels is dat maximaal 30% van een kavel bebouwd mag worden. Zo voorkomen we dat er te veel gebouwen op één kavel komen. Is uw kavel bijvoorbeeld 150 m²? Dan mag u maximaal 45 m² bebouwen. Wilt u dit hulpmiddel gebruiken en groter bouwen dan het omgevingsplan toestaat, bijvoorbeeld 100 m²? Dan moet uw kavel minimaal 334 m² groot zijn. Dit kan betekenen dat u meerdere kavels moet samenvoegen. Houd hier rekening mee als u een plan maakt.</text:span>
                    </text:p>
                    <text:p text:style-name="table_al"/>
                  </table:table-cell>
                </table:table-row>
              </table:table>
              <text:p text:style-name="table_bottom"/>
            </text:section>
            <text:p text:style-name="al"/>
            <text:p text:style-name="al">
            <text:span text:style-name="nadrukvet">Hoe werkt het in de praktijk? </text:span>
          </text:p>
            <text:list text:style-name="id1-3-2-2-1-22">
              <text:list-item text:style-override="id1-3-2-2-1-22-1">
                <text:number>1.</text:number>
                <text:p text:style-name="al"> Het heeft de voorkeur dat u eerst een <text:span text:style-name="nadrukvet">conceptverzoek </text:span>indient. U doet dat via de website van de gemeente Putten </text:p>
                <text:p text:style-name="al">(<text:a xlink:href="https://www.putten.nl/Bouwen_Verbouwen/Vergunningen/Conceptverzoek" xlink:type="simple">https://www.putten.nl/Bouwen_Verbouwen/Vergunningen/Conceptverzoek</text:a>). Zo ziet u duidelijk wat wel en wat niet kan en wat nodig is voor een definitieve aanvraag. Daardoor gaat de aanvraag soepeler. </text:p>
              </text:list-item>
            </text:list>
            <text:p text:style-name="al"/>
            <text:p text:style-name="al">
            <text:span text:style-name="nadrukvet">Bij het conceptverzoek levert u de volgende gegevens aan: </text:span>
          </text:p>
            <text:list text:style-name="id1-3-2-2-1-25">
              <text:list-item text:style-override="id1-3-2-2-1-25-1">
                <text:number>•</text:number>
                <text:p text:style-name="al"> situatietekeningen van het park met alle recreatieverblijven in de huidige situatie en de nieuwe situatie op schaal 1:500 of 1:1000; </text:p>
              </text:list-item>
              <text:list-item text:style-override="id1-3-2-2-1-25-2">
                <text:number>•</text:number>
                <text:p text:style-name="al"> gevelaanzichten, doorsnedetekening en plattegrond van het nieuwe recreatieobject en bijgebouw met relevante maatvoering; </text:p>
              </text:list-item>
              <text:list-item text:style-override="id1-3-2-2-1-25-3">
                <text:number>•</text:number>
                <text:p text:style-name="al"> foto’s van de kavel en omgeving; </text:p>
              </text:list-item>
              <text:list-item text:style-override="id1-3-2-2-1-25-4">
                <text:number>•</text:number>
                <text:p text:style-name="al"> een eerste versie van het parkplan. </text:p>
              </text:list-item>
            </text:list>
            <text:p text:style-name="al"/>
            <text:list text:style-name="id1-3-2-2-1-27">
              <text:list-item text:style-override="id1-3-2-2-1-27-1">
                <text:number>2.</text:number>
                <text:p text:style-name="al"> U kunt een omgevingsvergunning aanvragen voor een buitenplanse omgevingsplanactiviteit (bopa) </text:p>
              </text:list-item>
            </text:list>
            <text:p text:style-name="al"/>
            <text:p text:style-name="al">
            <text:span text:style-name="nadrukvet">Definities </text:span>
          </text:p>
            <text:list text:style-name="id1-3-2-2-1-30">
              <text:list-item text:style-override="id1-3-2-2-1-30-1">
                <text:number>•</text:number>
                <text:p text:style-name="al">
                <text:span text:style-name="nadrukcur"> bedrijfsmatige exploitatie;</text:span>
              </text:p>
                <text:p text:style-name="al">Het beheren of exploiteren van logiesverblijven voor recreatieve, kortdurende verhuur via een bedrijf, stichting of andere rechtspersoon; </text:p>
              </text:list-item>
              <text:list-item text:style-override="id1-3-2-2-1-30-2">
                <text:number>•</text:number>
                <text:p text:style-name="al">
                <text:span text:style-name="nadrukcur">Kavel;</text:span>
              </text:p>
                <text:p text:style-name="al">een stuk grond bedoeld voor één recreatieobject. Terreinafscheidende groenstroken, wegen, paden, parkeerplaatsen en centrale voorzieningen horen hier niet bij, deze tellen dus niet mee met de oppervlakte van een kavel; </text:p>
              </text:list-item>
            </text:list>
            <text:p text:style-name="al"/>
            <text:p text:style-name="al">Putten, 27 januari 2026</text:p>
            <text:p text:style-name="al"/>
            <text:p text:style-name="al">Burgemeester en wethouders van Putten,</text:p>
            <text:p text:style-name="al">de gemeentesecretaris,</text:p>
            <text:p text:style-name="al">R. ‘t Hoen</text:p>
            <text:p text:style-name="al">de burgemeester,</text:p>
            <text:p text:style-name="al">H.A. Lambooij</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66715</text:span><text:line-break/><text:date style:data-style-name="dag" text:fixed="true" text:date-value="2026-02-13"/><text:line-break/><text:date style:data-style-name="jaar" text:fixed="true" text:date-value="2026-0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6715</text:span><text:date style:data-style-name="nicedate" text:fixed="true" text:date-value="2026-0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6715</text:span><text:date style:data-style-name="nicedate" text:fixed="true" text:date-value="2026-0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Putten</meta:user-defined>
    <meta:user-defined meta:name="OVERHEID.Informatietype/DC.type">officiële publicatie</meta:user-defined>
    <meta:user-defined meta:name="OVERHEIDop.Rubriek/DC.type">beleidsregel</meta:user-defined>
    <meta:user-defined meta:name="OVERHEID.Gemeente/DCTERMS.publisher">Putten</meta:user-defined>
    <meta:user-defined meta:name="OVERHEID.Gemeente/OVERHEID.authority">Putten</meta:user-defined>
    <meta:user-defined meta:name="OVERHEID.TaxonomieBeleidsagendaDecentraal/OVERHEID.category">Cultuur en recreatie | Organisatie en beleid</meta:user-defined>
    <meta:user-defined meta:name="DC.source">artikel 4:81 van de Algemene wet bestuursrecht]|[1.0:c:BWBR0005537&amp;artikel=4%3A81&amp;g=2026-01-01</meta:user-defined>
    <meta:user-defined meta:name="DC.source">artikel 5.21 van de Omgevingswet]|[1.0:c:BWBR0037885&amp;artikel=5.21&amp;g=2026-01-01</meta:user-defined>
    <meta:user-defined meta:name="DC.source">https://lokaleregelgeving.overheid.nl/ZoekResultaat?locatie=3882&amp;titel=adviesrecht+gemeenteraad&amp;datumop=9-2-2026</meta:user-defined>
    <meta:user-defined meta:name="DC.source">https://www.putten.nl/Economie_Recreatie/Recreatie/Vitale_Vakantieparken/Beleidskader_recreatie_2025</meta:user-defined>
    <meta:user-defined meta:name="OVERHEIDop.referentienummer">2140411</meta:user-defined>
    <meta:user-defined meta:name="DCTERMS.alternative">Beleidsregels toestaan grotere recreatieverblijven</meta:user-defined>
    <dc:language>nl</dc:language>
    <meta:user-defined meta:name="OVERHEIDop.locatietype/OVERHEIDop.gebiedsmarkering">Gemeente</meta:user-defined>
    <meta:user-defined meta:name="DC.title">Beleidsregels toestaan grotere recreatieverblijven</meta:user-defined>
    <meta:user-defined meta:name="DCTERMS.W3CDTF/DCTERMS.available">2026-02-13</meta:user-defined>
    <meta:user-defined meta:name="DCTERMS.W3CDTF/OVERHEIDop.jaargang">2026</meta:user-defined>
    <meta:user-defined meta:name="OVERHEIDop.publicationIssue">66715</meta:user-defined>
    <meta:user-defined meta:name="OVERHEIDop.betreftRegeling">CVDR757000_1</meta:user-defined>
    <meta:user-defined meta:name="xs:date/OVERHEIDop.startdatum">2026-02-13</meta:user-defined>
    <meta:user-defined meta:name="OVERHEIDop.GmbID/DC.identifier">gmb-2026-66715</meta:user-defined>
    <meta:user-defined meta:name="OVERHEIDop.versieInformatie"/>
  </office:meta>
</office:document-meta>
</file>