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gecoordineerde besluiten ‘Havenziekenhuis e.o.’</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Rotterdam maken bekend dat de ingestelde beroepen tegen het besluit van de gemeenteraad van Rotterdam tot vaststelling van het bestemmingsplan ‘Havenziekenhuis e.o.’ (<text:a xlink:href="https://omgevingswet.overheid.nl/regels-op-de-kaart/document?documentID=NL.IMRO.0599.BP2213Havenziekh-va01" xlink:type="simple">NL.IMRO.0599.BP2213Havenziekh-va01</text:a>) en het besluit van Burgemeester en wethouders om een omgevingsvergunning (OMV.22.10.00244) te verlenen ten behoeve van de realisatie van 379 woningen en commerciële en maatschappelijke functies, bij de Afdeling bestuursrechtspraak van de Raad van State is ingetrokken. Dat betekent dat er geen beroep meer tegen deze besluiten aanhangig is bij de Afdeling bestuursrechtspraak van de Raad van State, zodat dit bestemmingsplan en deze omgevingsvergunning sinds 25 januari 2025 onherroepelijk zijn. </text:p>
            <text:p text:style-name="common-al">Rotterdam, 11 februari 2026</text:p>
            <text:p text:style-name="common-al">Burgemeester en wethouders voornoemd, </text:p>
            <text:p text:style-name="common-al">namens dezen,</text:p>
            <text:p text:style-name="common-al">Dhr. J.H. Meijer</text:p>
            <text:p text:style-name="common-al">Algemeen directeur cluster Stadsontwikkel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61717</text:span><text:line-break/><text:date style:data-style-name="dag" text:fixed="true" text:date-value="2026-02-11"/><text:line-break/><text:date style:data-style-name="jaar" text:fixed="true" text:date-value="2026-02-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61717</text:span><text:date style:data-style-name="nicedate" text:fixed="true" text:date-value="2026-02-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61717</text:span><text:date style:data-style-name="nicedate" text:fixed="true" text:date-value="2026-02-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1/xml/MC-DRP-PlanRuimtelijk-Web-ZM.xml</meta:user-defined>
    <meta:user-defined meta:name="OVERHEID.Gemeente/DC.creator">Rotterdam</meta:user-defined>
    <meta:user-defined meta:name="OVERHEID.Informatietype/DC.type">officiële publicatie</meta:user-defined>
    <meta:user-defined meta:name="OVERHEIDop.Rubriek/DC.type">ruimtelijk plan of omgevingsdocument</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imtelijkplan/OVERHEIDop.bekendmakingBetreffendePlan">NL.IMRO.0599.BP2213Havenziekh-va01</meta:user-defined>
    <meta:user-defined meta:name="OVERHEIDop.Plansoort/OVERHEIDop.plansoort">bestemmings- of omgevingsplan</meta:user-defined>
    <dc:language>nl</dc:language>
    <meta:user-defined meta:name="OVERHEIDop.locatietype/OVERHEIDop.gebiedsmarkering">Adres</meta:user-defined>
    <meta:user-defined meta:name="DC.title">Bekendmaking gecoordineerde besluiten ‘Havenziekenhuis e.o.’</meta:user-defined>
    <meta:user-defined meta:name="DCTERMS.W3CDTF/DCTERMS.available">2026-02-11</meta:user-defined>
    <meta:user-defined meta:name="DCTERMS.W3CDTF/OVERHEIDop.jaargang">2026</meta:user-defined>
    <meta:user-defined meta:name="OVERHEIDop.publicationIssue">61717</meta:user-defined>
    <meta:user-defined meta:name="OVERHEIDop.GmbID/DC.identifier">gmb-2026-61717</meta:user-defined>
    <meta:user-defined meta:name="OVERHEIDop.versieInformatie"/>
  </office:meta>
</office:document-meta>
</file>